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settings.xml" manifest:media-type="text/xml"/>
  <manifest:file-entry manifest:full-path="styles.xml" manifest:media-type="text/xml"/>
  <manifest:file-entry manifest:full-path="media/image12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paragraph" style:name="a1933">
      <style:paragraph-properties fo:text-align="center" fo:margin-left="0in" fo:margin-right="0in" fo:text-indent="0in" fo:margin-top="0in" fo:margin-bottom="0in" style:writing-mode="lr-tb"/>
    </style:style>
    <style:style style:family="paragraph" style:name="a2369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02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934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0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35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paragraph" style:name="a1024">
      <style:paragraph-properties fo:line-height="16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6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text" style:name="a102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7">
      <style:paragraph-properties fo:text-align="center" fo:margin-left="0in" fo:margin-right="0in" fo:text-indent="0in" fo:margin-top="0in" fo:margin-bottom="0in" style:writing-mode="lr-tb"/>
    </style:style>
    <style:style style:family="text" style:name="a10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938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paragraph" style:name="a1027">
      <style:paragraph-properties fo:line-height="16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9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0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370">
      <style:table-cell-properties style:vertical-align="middle" fo:background-color="#ffffff" fo:padding-top="0.05001in" fo:padding-bottom="0.05001in" fo:padding-left="0in" fo:padding-right="0in"/>
      <style:paragraph-properties style:writing-mode="lr-tb"/>
    </style:style>
    <style:style style:family="text" style:name="a2371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fo:font-weight="bold" style:font-weight-asian="bold" style:font-weight-complex="bold"/>
    </style:style>
    <style:style style:family="text" style:name="a2372">
      <style:text-properties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19444in" style:font-size-asian="0.19444in" style:font-size-complex="0.19444in" fo:font-weight="normal" style:font-weight-asian="normal" style:font-weight-complex="normal"/>
    </style:style>
    <style:style style:family="paragraph" style:name="a2373">
      <style:paragraph-properties fo:line-height="100%" fo:text-align="center" fo:margin-left="0.15451in" fo:margin-right="0in" fo:text-indent="-0.15451in" fo:margin-top="0in" fo:margin-bottom="0in" style:writing-mode="lr-tb"/>
    </style:style>
    <style:style style:family="table-cell" style:name="a2374">
      <style:table-cell-properties style:vertical-align="middle" fo:background-color="#ffffff" fo:padding-top="0.05001in" fo:padding-bottom="0.05001in" fo:padding-left="0in" fo:padding-right="0in"/>
      <style:paragraph-properties style:writing-mode="lr-tb"/>
    </style:style>
    <style:style style:family="text" style:name="a2375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fo:font-weight="bold" style:font-weight-asian="bold" style:font-weight-complex="bold"/>
    </style:style>
    <style:style style:family="text" style:name="a2376">
      <style:text-properties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19444in" style:font-size-asian="0.19444in" style:font-size-complex="0.19444in" fo:font-weight="normal" style:font-weight-asian="normal" style:font-weight-complex="normal"/>
    </style:style>
    <style:style style:family="text" style:name="a1940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paragraph" style:name="a2377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1941">
      <style:paragraph-properties fo:text-align="center" fo:margin-left="0in" fo:margin-right="0in" fo:text-indent="0in" fo:margin-top="0in" fo:margin-bottom="0in" style:writing-mode="lr-tb"/>
    </style:style>
    <style:style style:family="text" style:name="a2378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fo:font-weight="bold" style:font-weight-asian="bold" style:font-weight-complex="bold"/>
    </style:style>
    <style:style style:family="table-cell" style:name="a1942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paragraph" style:name="a1030">
      <style:paragraph-properties fo:line-height="90%" fo:text-align="left" style:tab-stop-distance="1in" fo:margin-left="0.92874in" fo:margin-right="0in" fo:text-indent="-0.4374in" fo:margin-top="0.04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9">
      <style:text-properties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19444in" style:font-size-asian="0.19444in" style:font-size-complex="0.19444in" fo:font-weight="normal" style:font-weight-asian="normal" style:font-weight-complex="normal"/>
    </style:style>
    <style:style style:family="text" style:name="a1943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0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3611in" style:font-size-asian="0.23611in" style:font-size-complex="0.236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44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text" style:name="a1033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3611in" style:font-size-asian="0.23611in" style:font-size-complex="0.236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45">
      <style:paragraph-properties fo:text-align="center" fo:margin-left="0in" fo:margin-right="0in" fo:text-indent="0in" fo:margin-top="0in" fo:margin-bottom="0in" style:writing-mode="lr-tb"/>
    </style:style>
    <style:style style:family="text" style:name="a10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3611in" style:font-size-asian="0.23611in" style:font-size-complex="0.236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946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0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47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paragraph" style:name="a1036">
      <style:paragraph-properties fo:line-height="90%" fo:text-align="left" style:tab-stop-distance="1in" fo:margin-left="1in" fo:margin-right="0in" fo:text-indent="-0.27008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8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paragraph" style:name="a1949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0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3611in" style:font-size-asian="0.23611in" style:font-size-complex="0.236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80">
      <style:paragraph-properties fo:line-height="100%" fo:text-align="center" fo:margin-left="0in" fo:margin-right="0in" fo:text-indent="0in" fo:margin-top="0.03819in" fo:margin-bottom="0in" style:writing-mode="lr-tb"/>
    </style:style>
    <style:style style:family="table-cell" style:name="a2381">
      <style:table-cell-properties style:vertical-align="middle" fo:background-color="#ffffff" fo:padding-top="0.05001in" fo:padding-bottom="0.05001in" fo:padding-left="0in" fo:padding-right="0in"/>
      <style:paragraph-properties style:writing-mode="lr-tb"/>
    </style:style>
    <style:style style:family="text" style:name="a2382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fo:font-weight="bold" style:font-weight-asian="bold" style:font-weight-complex="bold"/>
    </style:style>
    <style:style style:family="text" style:name="a2383">
      <style:text-properties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19444in" style:font-size-asian="0.19444in" style:font-size-complex="0.19444in" fo:font-weight="normal" style:font-weight-asian="normal" style:font-weight-complex="normal"/>
    </style:style>
    <style:style style:family="paragraph" style:name="a238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385">
      <style:table-cell-properties style:vertical-align="middle" fo:background-color="#ffffff" fo:padding-top="0.05001in" fo:padding-bottom="0.05001in" fo:padding-left="0in" fo:padding-right="0in"/>
      <style:paragraph-properties style:writing-mode="lr-tb"/>
    </style:style>
    <style:style style:family="table-cell" style:name="a1950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2386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fo:font-weight="bold" style:font-weight-asian="bold" style:font-weight-complex="bold"/>
    </style:style>
    <style:style style:family="text" style:name="a1951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2387">
      <style:text-properties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19444in" style:font-size-asian="0.19444in" style:font-size-complex="0.19444in" fo:font-weight="normal" style:font-weight-asian="normal" style:font-weight-complex="normal"/>
    </style:style>
    <style:style style:family="text" style:name="a1952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paragraph" style:name="a1040">
      <style:paragraph-properties fo:line-height="90%" fo:text-align="left" style:tab-stop-distance="1in" fo:margin-left="1in" fo:margin-right="0in" fo:text-indent="-0.27008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88">
      <style:paragraph-properties fo:line-height="100%" fo:text-align="center" fo:margin-left="0.15551in" fo:margin-right="0in" fo:text-indent="0in" fo:margin-top="0in" fo:margin-bottom="0in" style:writing-mode="lr-tb"/>
    </style:style>
    <style:style style:family="paragraph" style:name="a1953">
      <style:paragraph-properties fo:text-align="center" fo:margin-left="0in" fo:margin-right="0in" fo:text-indent="0in" fo:margin-top="0in" fo:margin-bottom="0in" style:writing-mode="lr-tb"/>
    </style:style>
    <style:style style:family="text" style:name="a2389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fo:font-weight="bold" style:font-weight-asian="bold" style:font-weight-complex="bold"/>
    </style:style>
    <style:style style:family="table-cell" style:name="a1954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0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55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0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6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paragraph" style:name="a1044">
      <style:paragraph-properties fo:line-height="90%" fo:text-align="left" style:tab-stop-distance="1in" fo:margin-left="0.92874in" fo:margin-right="0in" fo:text-indent="-0.4374in" fo:margin-top="0.04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57">
      <style:paragraph-properties fo:text-align="center" fo:margin-left="0in" fo:margin-right="0in" fo:text-indent="0in" fo:margin-top="0in" fo:margin-bottom="0in" style:writing-mode="lr-tb"/>
    </style:style>
    <style:style style:family="text" style:name="a1958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0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3611in" style:font-size-asian="0.23611in" style:font-size-complex="0.236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9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text" style:name="a10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8">
      <style:paragraph-properties fo:line-height="90%" fo:text-align="left" style:tab-stop-distance="1in" fo:margin-left="1in" fo:margin-right="0in" fo:text-indent="-0.27008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2100">
      <style:table-column-properties style:column-width="1.23346in"/>
    </style:style>
    <style:style style:family="table-column" style:name="a2101">
      <style:table-column-properties style:column-width="1.78464in"/>
    </style:style>
    <style:style style:family="table-column" style:name="a2102">
      <style:table-column-properties style:column-width="2.30039in"/>
    </style:style>
    <style:style style:family="table-column" style:name="a2103">
      <style:table-column-properties style:column-width="1.86182in"/>
    </style:style>
    <style:style style:family="table-row" style:name="a2104">
      <style:table-row-properties style:row-height="0.64094in"/>
    </style:style>
    <style:style style:family="text" style:name="a2105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normal" style:font-weight-asian="normal" style:font-weight-complex="normal"/>
    </style:style>
    <style:style style:family="text" style:name="a2106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2107">
      <style:text-properties fo:color="#000000" style:text-line-through-type="none" style:text-line-through-style="none" style:text-line-through-width="auto" style:text-line-through-color="font-color" fo:font-family="Arial" style:font-family-asian="Arial" style:font-family-complex="Arial" fo:font-size="0.16667in" style:font-size-asian="0.16667in" style:font-size-complex="0.16667in" fo:font-weight="normal" style:font-weight-asian="normal" style:font-weight-complex="normal"/>
    </style:style>
    <style:style style:family="paragraph" style:name="a2108">
      <style:paragraph-properties fo:text-align="center" fo:margin-left="0in" fo:margin-right="0in" fo:text-indent="0in" fo:margin-top="0in" fo:margin-bottom="0in" style:writing-mode="lr-tb"/>
    </style:style>
    <style:style style:family="table-cell" style:name="a2109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2390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fo:font-weight="bold" style:font-weight-asian="bold" style:font-weight-complex="bold"/>
    </style:style>
    <style:style style:family="text" style:name="a2391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fo:font-weight="bold" style:font-weight-asian="bold" style:font-weight-complex="bold"/>
    </style:style>
    <style:style style:family="text" style:name="a2392">
      <style:text-properties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19444in" style:font-size-asian="0.19444in" style:font-size-complex="0.19444in" fo:font-weight="normal" style:font-weight-asian="normal" style:font-weight-complex="normal"/>
    </style:style>
    <style:style style:family="paragraph" style:name="a2393">
      <style:paragraph-properties fo:line-height="100%" fo:text-align="center" fo:margin-left="0in" fo:margin-right="0in" fo:text-indent="0in" fo:margin-top="0.03819in" fo:margin-bottom="0in" style:writing-mode="lr-tb"/>
    </style:style>
    <style:style style:family="table-cell" style:name="a2394">
      <style:table-cell-properties style:vertical-align="middle" fo:background-color="#ffffff" fo:padding-top="0.05001in" fo:padding-bottom="0.05001in" fo:padding-left="0in" fo:padding-right="0in"/>
      <style:paragraph-properties style:writing-mode="lr-tb"/>
    </style:style>
    <style:style style:family="text" style:name="a2395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fo:font-weight="bold" style:font-weight-asian="bold" style:font-weight-complex="bold"/>
    </style:style>
    <style:style style:family="paragraph" style:name="a1960">
      <style:paragraph-properties fo:text-align="center" fo:margin-left="0in" fo:margin-right="0in" fo:text-indent="0in" fo:margin-top="0in" fo:margin-bottom="0in" style:writing-mode="lr-tb"/>
    </style:style>
    <style:style style:family="text" style:name="a2396">
      <style:text-properties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19444in" style:font-size-asian="0.19444in" style:font-size-complex="0.19444in" fo:font-weight="normal" style:font-weight-asian="normal" style:font-weight-complex="normal"/>
    </style:style>
    <style:style style:family="table-cell" style:name="a1961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paragraph" style:name="a2397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962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0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3611in" style:font-size-asian="0.23611in" style:font-size-complex="0.236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98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fo:font-weight="bold" style:font-weight-asian="bold" style:font-weight-complex="bold"/>
    </style:style>
    <style:style style:family="text" style:name="a1963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text" style:name="a10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99">
      <style:text-properties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19444in" style:font-size-asian="0.19444in" style:font-size-complex="0.19444in" fo:font-weight="normal" style:font-weight-asian="normal" style:font-weight-complex="normal"/>
    </style:style>
    <style:style style:family="paragraph" style:name="a1964">
      <style:paragraph-properties fo:text-align="center" fo:margin-left="0in" fo:margin-right="0in" fo:text-indent="0in" fo:margin-top="0in" fo:margin-bottom="0in" style:writing-mode="lr-tb"/>
    </style:style>
    <style:style style:family="paragraph" style:name="a1052">
      <style:paragraph-properties fo:line-height="90%" fo:text-align="left" style:tab-stop-distance="1in" fo:margin-left="1in" fo:margin-right="0in" fo:text-indent="-0.27008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5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966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text" style:name="a105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67">
      <style:paragraph-properties fo:text-align="center" fo:margin-left="0in" fo:margin-right="0in" fo:text-indent="0in" fo:margin-top="0in" fo:margin-bottom="0in" style:writing-mode="lr-tb"/>
    </style:style>
    <style:style style:family="text" style:name="a10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3611in" style:font-size-asian="0.23611in" style:font-size-complex="0.236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968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0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9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0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8">
      <style:paragraph-properties fo:line-height="16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5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10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2111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paragraph" style:name="a2112">
      <style:paragraph-properties fo:text-align="center" fo:margin-left="0in" fo:margin-right="0in" fo:text-indent="0in" fo:margin-top="0in" fo:margin-bottom="0in" style:writing-mode="lr-tb"/>
    </style:style>
    <style:style style:family="table-cell" style:name="a2113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2114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2115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paragraph" style:name="a2116">
      <style:paragraph-properties fo:text-align="center" fo:margin-left="0in" fo:margin-right="0in" fo:text-indent="0in" fo:margin-top="0in" fo:margin-bottom="0in" style:writing-mode="lr-tb"/>
    </style:style>
    <style:style style:family="table-cell" style:name="a2117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2118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2119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text" style:name="a1970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paragraph" style:name="a1971">
      <style:paragraph-properties fo:text-align="center" fo:margin-left="0in" fo:margin-right="0in" fo:text-indent="0in" fo:margin-top="0in" fo:margin-bottom="0in" style:writing-mode="lr-tb"/>
    </style:style>
    <style:style style:family="table-cell" style:name="a1972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0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973">
      <style:table-row-properties style:row-height="0.28975in"/>
    </style:style>
    <style:style style:family="text" style:name="a10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4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normal" style:font-weight-asian="normal" style:font-weight-complex="normal"/>
    </style:style>
    <style:style style:family="paragraph" style:name="a10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5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normal" style:font-weight-asian="normal" style:font-weight-complex="normal"/>
    </style:style>
    <style:style style:family="graphic" style:name="a106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976">
      <style:paragraph-properties fo:text-align="center" fo:margin-left="0in" fo:margin-right="0in" fo:text-indent="0in" fo:margin-top="0in" fo:margin-bottom="0in" style:writing-mode="lr-tb"/>
    </style:style>
    <style:style style:family="presentation" style:name="a1064">
      <style:graphic-properties draw:fill="none" draw:stroke="none"/>
    </style:style>
    <style:style style:family="table-cell" style:name="a1977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presentation" style:name="a106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78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normal" style:font-weight-asian="normal" style:font-weight-complex="normal"/>
    </style:style>
    <style:style style:family="text" style:name="a10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9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normal" style:font-weight-asian="normal" style:font-weight-complex="normal"/>
    </style:style>
    <style:style style:family="text" style:name="a10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6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20">
      <style:paragraph-properties fo:text-align="center" fo:margin-left="0in" fo:margin-right="0in" fo:text-indent="0in" fo:margin-top="0in" fo:margin-bottom="0in" style:writing-mode="lr-tb"/>
    </style:style>
    <style:style style:family="table-cell" style:name="a2121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2122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2123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paragraph" style:name="a212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125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2126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2127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paragraph" style:name="a2128">
      <style:paragraph-properties fo:text-align="center" fo:margin-left="0in" fo:margin-right="0in" fo:text-indent="0in" fo:margin-top="0in" fo:margin-bottom="0in" style:writing-mode="lr-tb"/>
    </style:style>
    <style:style style:family="table-cell" style:name="a2129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paragraph" style:name="a1980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981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982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normal" style:font-weight-asian="normal" style:font-weight-complex="normal"/>
    </style:style>
    <style:style style:family="drawing-page" style:name="a1070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983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normal" style:font-weight-asian="normal" style:font-weight-complex="normal"/>
    </style:style>
    <style:style style:family="paragraph" style:name="a1984">
      <style:paragraph-properties fo:line-height="100%" fo:text-align="center" fo:margin-left="0in" fo:margin-right="0in" fo:text-indent="0in" fo:margin-top="0in" fo:margin-bottom="0in" style:writing-mode="lr-tb"/>
    </style:style>
    <style:style style:family="drawing-page" style:name="a1072">
      <style:drawing-page-properties draw:fill="bitmap" draw:fill-image-name="a1071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1985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07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86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normal" style:font-weight-asian="normal" style:font-weight-complex="normal"/>
    </style:style>
    <style:style style:family="text" style:name="a107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87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normal" style:font-weight-asian="normal" style:font-weight-complex="normal"/>
    </style:style>
    <style:style style:family="text" style:name="a107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8">
      <style:paragraph-properties fo:text-align="center" fo:margin-left="0in" fo:margin-right="0in" fo:text-indent="0in" fo:margin-top="0in" fo:margin-bottom="0in" style:writing-mode="lr-tb"/>
    </style:style>
    <style:style style:family="text" style:name="a10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1944in" style:font-size-asian="0.31944in" style:font-size-complex="0.31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989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paragraph" style:name="a1077">
      <style:paragraph-properties fo:line-height="16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3">
      <style:paragraph-properties fo:line-height="100%" fo:text-align="left" style:tab-stop-distance="1in" fo:margin-left="1in" fo:margin-right="0in" fo:text-indent="-0.275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0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07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1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paragraph" style:name="a807">
      <style:paragraph-properties fo:line-height="100%" fo:text-align="left" style:tab-stop-distance="1in" fo:margin-left="1in" fo:margin-right="0in" fo:text-indent="-0.275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32">
      <style:paragraph-properties fo:text-align="center" fo:margin-left="0in" fo:margin-right="0in" fo:text-indent="0in" fo:margin-top="0in" fo:margin-bottom="0in" style:writing-mode="lr-tb"/>
    </style:style>
    <style:style style:family="text" style:name="a2133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80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3611in" style:font-size-asian="0.23611in" style:font-size-complex="0.236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34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paragraph" style:name="a2135">
      <style:paragraph-properties fo:text-align="center" fo:margin-left="0in" fo:margin-right="0in" fo:text-indent="0in" fo:margin-top="0in" fo:margin-bottom="0in" style:writing-mode="lr-tb"/>
    </style:style>
    <style:style style:family="paragraph" style:name="a1700">
      <style:paragraph-properties fo:line-height="100%" fo:text-align="left" fo:margin-left="0.14252in" fo:margin-right="0in" fo:text-indent="0in" fo:margin-top="0in" fo:margin-bottom="0in" style:writing-mode="lr-tb"/>
    </style:style>
    <style:style style:family="table-cell" style:name="a2136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able-cell" style:name="a1701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2137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702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weight="normal" style:font-weight-asian="normal" style:font-weight-complex="normal"/>
    </style:style>
    <style:style style:family="text" style:name="a2138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text" style:name="a1703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font-weight="normal" style:font-weight-asian="normal" style:font-weight-complex="normal"/>
    </style:style>
    <style:style style:family="paragraph" style:name="a2139">
      <style:paragraph-properties fo:text-align="center" fo:margin-left="0in" fo:margin-right="0in" fo:text-indent="0in" fo:margin-top="0in" fo:margin-bottom="0in" style:writing-mode="lr-tb"/>
    </style:style>
    <style:style style:family="paragraph" style:name="a1704">
      <style:paragraph-properties fo:text-align="center" fo:margin-left="0in" fo:margin-right="0in" fo:text-indent="0in" fo:margin-top="0in" fo:margin-bottom="0in" style:writing-mode="lr-tb"/>
    </style:style>
    <style:style style:family="table-cell" style:name="a1705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able-row" style:name="a1706">
      <style:table-row-properties style:row-height="0.37008in"/>
    </style:style>
    <style:style style:family="text" style:name="a1707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1708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font-weight="normal" style:font-weight-asian="normal" style:font-weight-complex="normal"/>
    </style:style>
    <style:style style:family="paragraph" style:name="a1709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1990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normal" style:font-weight-asian="normal" style:font-weight-complex="normal"/>
    </style:style>
    <style:style style:family="text" style:name="a1991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normal" style:font-weight-asian="normal" style:font-weight-complex="normal"/>
    </style:style>
    <style:style style:family="paragraph" style:name="a1992">
      <style:paragraph-properties fo:text-align="center" fo:margin-left="0in" fo:margin-right="0in" fo:text-indent="0in" fo:margin-top="0in" fo:margin-bottom="0in" style:writing-mode="lr-tb"/>
    </style:style>
    <style:style style:family="text" style:name="a10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6111in" style:font-size-asian="0.36111in" style:font-size-complex="0.36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993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paragraph" style:name="a1081">
      <style:paragraph-properties fo:line-height="16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4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normal" style:font-weight-asian="normal" style:font-weight-complex="normal"/>
    </style:style>
    <style:style style:family="text" style:name="a10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95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normal" style:font-weight-asian="normal" style:font-weight-complex="normal"/>
    </style:style>
    <style:style style:family="text" style:name="a10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6">
      <style:paragraph-properties fo:text-align="center" fo:margin-left="0in" fo:margin-right="0in" fo:text-indent="0in" fo:margin-top="0in" fo:margin-bottom="0in" style:writing-mode="lr-tb"/>
    </style:style>
    <style:style style:family="paragraph" style:name="a1084">
      <style:paragraph-properties fo:line-height="90%" fo:text-align="left" style:tab-stop-distance="1in" fo:margin-left="0.92874in" fo:margin-right="0in" fo:text-indent="-0.4374in" fo:margin-top="0.04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997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paragraph" style:name="a8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8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normal" style:font-weight-asian="normal" style:font-weight-complex="normal"/>
    </style:style>
    <style:style style:family="text" style:name="a10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3611in" style:font-size-asian="0.23611in" style:font-size-complex="0.236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99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normal" style:font-weight-asian="normal" style:font-weight-complex="normal"/>
    </style:style>
    <style:style style:family="text" style:name="a10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4">
      <style:paragraph-properties fo:line-height="100%" fo:text-align="left" style:tab-stop-distance="1in" fo:margin-left="0.92874in" fo:margin-right="0in" fo:text-indent="-0.4444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8">
      <style:paragraph-properties fo:line-height="90%" fo:text-align="left" style:tab-stop-distance="1in" fo:margin-left="1in" fo:margin-right="0in" fo:text-indent="-0.27008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140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2141">
      <style:table-row-properties style:row-height="0.25235in"/>
    </style:style>
    <style:style style:family="text" style:name="a817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Microsoft YaHei" style:font-family-asian="Microsoft YaHei" style:font-family-complex="Microsoft Ya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42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normal" style:font-weight-asian="normal" style:font-weight-complex="normal"/>
    </style:style>
    <style:style style:family="text" style:name="a8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3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normal" style:font-weight-asian="normal" style:font-weight-complex="normal"/>
    </style:style>
    <style:style style:family="text" style:name="a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4">
      <style:paragraph-properties fo:text-align="center" fo:margin-left="0in" fo:margin-right="0in" fo:text-indent="0in" fo:margin-top="0in" fo:margin-bottom="0in" style:writing-mode="lr-tb"/>
    </style:style>
    <style:style style:family="table-cell" style:name="a2145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able-cell" style:name="a1710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2146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normal" style:font-weight-asian="normal" style:font-weight-complex="normal"/>
    </style:style>
    <style:style style:family="text" style:name="a1711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weight="normal" style:font-weight-asian="normal" style:font-weight-complex="normal"/>
    </style:style>
    <style:style style:family="text" style:name="a2147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normal" style:font-weight-asian="normal" style:font-weight-complex="normal"/>
    </style:style>
    <style:style style:family="text" style:name="a1712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font-weight="normal" style:font-weight-asian="normal" style:font-weight-complex="normal"/>
    </style:style>
    <style:style style:family="paragraph" style:name="a2148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1713">
      <style:paragraph-properties fo:text-align="center" fo:margin-left="0in" fo:margin-right="0in" fo:text-indent="0in" fo:margin-top="0in" fo:margin-bottom="0in" style:writing-mode="lr-tb"/>
    </style:style>
    <style:style style:family="table-cell" style:name="a2149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able-cell" style:name="a1714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715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fo:font-weight="bold" style:font-weight-asian="bold" style:font-weight-complex="bold"/>
    </style:style>
    <style:style style:family="text" style:name="a1716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2222in" style:font-size-asian="0.22222in" style:font-size-complex="0.22222in" fo:font-weight="normal" style:font-weight-asian="normal" style:font-weight-complex="normal"/>
    </style:style>
    <style:style style:family="paragraph" style:name="a1717">
      <style:paragraph-properties fo:line-height="100%" fo:text-align="left" fo:margin-left="0.00748in" fo:margin-right="0in" fo:text-indent="0in" fo:margin-top="0in" fo:margin-bottom="0in" style:writing-mode="lr-tb"/>
    </style:style>
    <style:style style:family="table-cell" style:name="a1718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able-row" style:name="a1719">
      <style:table-row-properties style:row-height="0.4445in"/>
    </style:style>
    <style:style style:family="text" style:name="a10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3611in" style:font-size-asian="0.23611in" style:font-size-complex="0.236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2">
      <style:paragraph-properties fo:line-height="90%" fo:text-align="left" style:tab-stop-distance="1in" fo:margin-left="1in" fo:margin-right="0in" fo:text-indent="-0.27008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0">
      <style:paragraph-properties fo:line-height="100%" fo:text-align="left" style:tab-stop-distance="1in" fo:margin-left="1in" fo:margin-right="0in" fo:text-indent="-0.275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6">
      <style:paragraph-properties fo:line-height="90%" fo:text-align="left" style:tab-stop-distance="1in" fo:margin-left="0.92874in" fo:margin-right="0in" fo:text-indent="-0.4374in" fo:margin-top="0.04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4">
      <style:paragraph-properties fo:line-height="100%" fo:text-align="left" style:tab-stop-distance="1in" fo:margin-left="1in" fo:margin-right="0in" fo:text-indent="-0.275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3611in" style:font-size-asian="0.23611in" style:font-size-complex="0.236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3611in" style:font-size-asian="0.23611in" style:font-size-complex="0.236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50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normal" style:font-weight-asian="normal" style:font-weight-complex="normal"/>
    </style:style>
    <style:style style:family="text" style:name="a8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51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normal" style:font-weight-asian="normal" style:font-weight-complex="normal"/>
    </style:style>
    <style:style style:family="text" style:name="a8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2">
      <style:paragraph-properties fo:text-align="center" fo:margin-left="0in" fo:margin-right="0in" fo:text-indent="0in" fo:margin-top="0in" fo:margin-bottom="0in" style:writing-mode="lr-tb"/>
    </style:style>
    <style:style style:family="paragraph" style:name="a828">
      <style:paragraph-properties fo:line-height="100%" fo:text-align="left" style:tab-stop-distance="1in" fo:margin-left="0.92874in" fo:margin-right="0in" fo:text-indent="-0.4444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153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2154">
      <style:text-properties fo:color="#000000"/>
    </style:style>
    <style:style style:family="paragraph" style:name="a2155">
      <style:paragraph-properties fo:text-align="left" fo:margin-left="0in" fo:text-indent="0in" fo:margin-top="0in" fo:margin-bottom="0in" style:writing-mode="lr-tb"/>
    </style:style>
    <style:style style:family="text" style:name="a1720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table-cell" style:name="a2156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721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font-weight="normal" style:font-weight-asian="normal" style:font-weight-complex="normal"/>
    </style:style>
    <style:style style:family="text" style:name="a2157">
      <style:text-properties fo:color="#000000"/>
    </style:style>
    <style:style style:family="paragraph" style:name="a1722">
      <style:paragraph-properties fo:line-height="100%" fo:text-align="center" fo:margin-left="0.00748in" fo:margin-right="0in" fo:text-indent="0in" fo:margin-top="0in" fo:margin-bottom="0in" style:writing-mode="lr-tb"/>
    </style:style>
    <style:style style:family="paragraph" style:name="a2158">
      <style:paragraph-properties fo:text-align="left" fo:margin-left="0in" fo:text-indent="0in" fo:margin-top="0in" fo:margin-bottom="0in" style:writing-mode="lr-tb"/>
    </style:style>
    <style:style style:family="table-cell" style:name="a1723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able-cell" style:name="a2159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724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weight="normal" style:font-weight-asian="normal" style:font-weight-complex="normal"/>
    </style:style>
    <style:style style:family="text" style:name="a1725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font-weight="normal" style:font-weight-asian="normal" style:font-weight-complex="normal"/>
    </style:style>
    <style:style style:family="paragraph" style:name="a1726">
      <style:paragraph-properties fo:text-align="center" fo:margin-left="0in" fo:margin-right="0in" fo:text-indent="0in" fo:margin-top="0in" fo:margin-bottom="0in" style:writing-mode="lr-tb"/>
    </style:style>
    <style:style style:family="table-cell" style:name="a1727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728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fo:font-weight="bold" style:font-weight-asian="bold" style:font-weight-complex="bold"/>
    </style:style>
    <style:style style:family="text" style:name="a1729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2222in" style:font-size-asian="0.22222in" style:font-size-complex="0.22222in" fo:font-weight="normal" style:font-weight-asian="normal" style:font-weight-complex="normal"/>
    </style:style>
    <style:style style:family="text" style:name="a8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2">
      <style:paragraph-properties fo:line-height="100%" fo:text-align="left" style:tab-stop-distance="1in" fo:margin-left="1in" fo:margin-right="0in" fo:text-indent="-0.275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0">
      <style:text-properties fo:color="#000000"/>
    </style:style>
    <style:style style:family="paragraph" style:name="a836">
      <style:paragraph-properties fo:line-height="100%" fo:text-align="left" style:tab-stop-distance="1in" fo:margin-left="1in" fo:margin-right="0in" fo:text-indent="-0.275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61">
      <style:paragraph-properties fo:text-align="left" fo:margin-left="0in" fo:text-indent="0in" fo:margin-top="0in" fo:margin-bottom="0in" style:writing-mode="lr-tb"/>
    </style:style>
    <style:style style:family="table-cell" style:name="a2162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63">
      <style:text-properties fo:color="#000000"/>
    </style:style>
    <style:style style:family="text" style:name="a8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4">
      <style:paragraph-properties fo:text-align="left" fo:margin-left="0in" fo:text-indent="0in" fo:margin-top="0in" fo:margin-bottom="0in" style:writing-mode="lr-tb"/>
    </style:style>
    <style:style style:family="table-cell" style:name="a2165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paragraph" style:name="a1730">
      <style:paragraph-properties fo:line-height="100%" fo:text-align="left" fo:margin-left="0.00748in" fo:margin-right="0in" fo:text-indent="0in" fo:margin-top="0in" fo:margin-bottom="0in" style:writing-mode="lr-tb"/>
    </style:style>
    <style:style style:family="text" style:name="a2166">
      <style:text-properties fo:color="#000000"/>
    </style:style>
    <style:style style:family="table-cell" style:name="a1731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paragraph" style:name="a2167">
      <style:paragraph-properties fo:text-align="left" fo:margin-left="0in" fo:text-indent="0in" fo:margin-top="0in" fo:margin-bottom="0in" style:writing-mode="lr-tb"/>
    </style:style>
    <style:style style:family="presentation" style:name="a1732">
      <style:graphic-properties draw:fill="none" draw:stroke="none"/>
    </style:style>
    <style:style style:family="table-cell" style:name="a2168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presentation" style:name="a173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row" style:name="a2169">
      <style:table-row-properties style:row-height="0.43269in"/>
    </style:style>
    <style:style style:family="text" style:name="a1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3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3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840">
      <style:paragraph-properties fo:line-height="100%" fo:text-align="left" style:tab-stop-distance="1in" fo:margin-left="0.92874in" fo:margin-right="0in" fo:text-indent="-0.4444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4">
      <style:paragraph-properties fo:line-height="100%" fo:text-align="left" style:tab-stop-distance="1in" fo:margin-left="1in" fo:margin-right="0in" fo:text-indent="-0.275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0">
      <style:text-properties fo:color="#000000"/>
    </style:style>
    <style:style style:family="text" style:name="a8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1">
      <style:paragraph-properties fo:text-align="left" fo:margin-left="0in" fo:text-indent="0in" fo:margin-top="0in" fo:margin-bottom="0in" style:writing-mode="lr-tb"/>
    </style:style>
    <style:style style:family="text" style:name="a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172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paragraph" style:name="a848">
      <style:paragraph-properties fo:line-height="100%" fo:text-align="left" style:tab-stop-distance="1in" fo:margin-left="1in" fo:margin-right="0in" fo:text-indent="-0.275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3">
      <style:text-properties fo:color="#000000"/>
    </style:style>
    <style:style style:family="paragraph" style:name="a2174">
      <style:paragraph-properties fo:text-align="left" fo:margin-left="0in" fo:text-indent="0in" fo:margin-top="0in" fo:margin-bottom="0in" style:writing-mode="lr-tb"/>
    </style:style>
    <style:style style:family="table-cell" style:name="a2175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drawing-page" style:name="a1740">
      <style:drawing-page-properties draw:fill="bitmap" draw:fill-image-name="a1739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76">
      <style:text-properties fo:color="#000000"/>
    </style:style>
    <style:style style:family="table" style:name="a1741">
      <style:table-properties style:writing-mode="lr-tb"/>
    </style:style>
    <style:style style:family="paragraph" style:name="a2177">
      <style:paragraph-properties fo:text-align="left" fo:margin-left="0in" fo:text-indent="0in" fo:margin-top="0in" fo:margin-bottom="0in" style:writing-mode="lr-tb"/>
    </style:style>
    <style:style style:family="table-column" style:name="a1742">
      <style:table-column-properties style:column-width="0.65196in"/>
    </style:style>
    <style:style style:family="table-cell" style:name="a2178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able-column" style:name="a1743">
      <style:table-column-properties style:column-width="1.26416in"/>
    </style:style>
    <style:style style:family="text" style:name="a2179">
      <style:text-properties fo:color="#000000"/>
    </style:style>
    <style:style style:family="table-column" style:name="a1744">
      <style:table-column-properties style:column-width="0.92875in"/>
    </style:style>
    <style:style style:family="table-column" style:name="a1745">
      <style:table-column-properties style:column-width="1.4319in"/>
    </style:style>
    <style:style style:family="table-column" style:name="a1746">
      <style:table-column-properties style:column-width="1.18977in"/>
    </style:style>
    <style:style style:family="table-column" style:name="a1747">
      <style:table-column-properties style:column-width="0.57087in"/>
    </style:style>
    <style:style style:family="table-column" style:name="a1748">
      <style:table-column-properties style:column-width="1.06458in"/>
    </style:style>
    <style:style style:family="table-column" style:name="a1749">
      <style:table-column-properties style:column-width="1.53464in"/>
    </style:style>
    <style:style style:family="text" style:name="a8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2">
      <style:paragraph-properties fo:line-height="100%" fo:text-align="left" style:tab-stop-distance="1in" fo:margin-left="1in" fo:margin-right="0in" fo:text-indent="-0.275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0">
      <style:paragraph-properties fo:text-align="left" fo:margin-left="0in" fo:text-indent="0in" fo:margin-top="0in" fo:margin-bottom="0in" style:writing-mode="lr-tb"/>
    </style:style>
    <style:style style:family="paragraph" style:name="a856">
      <style:paragraph-properties fo:line-height="100%" fo:text-align="left" style:tab-stop-distance="1in" fo:margin-left="0.92874in" fo:margin-right="0in" fo:text-indent="-0.4444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181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182">
      <style:text-properties fo:color="#000000"/>
    </style:style>
    <style:style style:family="text" style:name="a8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3">
      <style:paragraph-properties fo:text-align="left" fo:margin-left="0in" fo:text-indent="0in" fo:margin-top="0in" fo:margin-bottom="0in" style:writing-mode="lr-tb"/>
    </style:style>
    <style:style style:family="text" style:name="a8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184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185">
      <style:text-properties fo:color="#000000"/>
    </style:style>
    <style:style style:family="table-column" style:name="a1750">
      <style:table-column-properties style:column-width="2.41142in"/>
    </style:style>
    <style:style style:family="paragraph" style:name="a2186">
      <style:paragraph-properties fo:text-align="left" fo:margin-left="0in" fo:text-indent="0in" fo:margin-top="0in" fo:margin-bottom="0in" style:writing-mode="lr-tb"/>
    </style:style>
    <style:style style:family="table-column" style:name="a1751">
      <style:table-column-properties style:column-width="1.40119in"/>
    </style:style>
    <style:style style:family="table-cell" style:name="a2187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able-row" style:name="a1752">
      <style:table-row-properties style:row-height="0.73622in"/>
    </style:style>
    <style:style style:family="text" style:name="a2188">
      <style:text-properties fo:color="#000000"/>
    </style:style>
    <style:style style:family="text" style:name="a1753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normal" style:font-weight-asian="normal" style:font-weight-complex="normal"/>
    </style:style>
    <style:style style:family="paragraph" style:name="a2189">
      <style:paragraph-properties fo:text-align="left" fo:margin-left="0in" fo:text-indent="0in" fo:margin-top="0in" fo:margin-bottom="0in" style:writing-mode="lr-tb"/>
    </style:style>
    <style:style style:family="text" style:name="a1754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755">
      <style:text-properties fo:color="#000000" style:text-line-through-type="none" style:text-line-through-style="none" style:text-line-through-width="auto" style:text-line-through-color="font-color" fo:font-family="Arial" style:font-family-asian="Arial" style:font-family-complex="Arial" fo:font-size="0.16667in" style:font-size-asian="0.16667in" style:font-size-complex="0.16667in" fo:font-weight="normal" style:font-weight-asian="normal" style:font-weight-complex="normal"/>
    </style:style>
    <style:style style:family="paragraph" style:name="a1756">
      <style:paragraph-properties fo:text-align="center" fo:margin-left="0in" fo:margin-right="0in" fo:text-indent="0in" fo:margin-top="0in" fo:margin-bottom="0in" style:writing-mode="lr-tb"/>
    </style:style>
    <style:style style:family="table-cell" style:name="a1757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758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759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text" style:name="a8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1">
      <style:paragraph-properties fo:line-height="100%" fo:text-align="left" style:tab-stop-distance="1in" fo:margin-left="1in" fo:margin-right="0in" fo:text-indent="-0.275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5">
      <style:paragraph-properties fo:line-height="100%" fo:text-align="left" style:tab-stop-distance="1in" fo:margin-left="1in" fo:margin-right="0in" fo:text-indent="-0.275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190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191">
      <style:text-properties fo:color="#000000"/>
    </style:style>
    <style:style style:family="text" style:name="a8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2">
      <style:paragraph-properties fo:text-align="left" fo:margin-left="0in" fo:text-indent="0in" fo:margin-top="0in" fo:margin-bottom="0in" style:writing-mode="lr-tb"/>
    </style:style>
    <style:style style:family="text" style:name="a8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193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paragraph" style:name="a869">
      <style:paragraph-properties fo:line-height="100%" fo:text-align="left" style:tab-stop-distance="1in" fo:margin-left="1in" fo:margin-right="0in" fo:text-indent="-0.275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2194">
      <style:table-row-properties style:row-height="0.43386in"/>
    </style:style>
    <style:style style:family="text" style:name="a2195">
      <style:text-properties fo:color="#000000"/>
    </style:style>
    <style:style style:family="paragraph" style:name="a1760">
      <style:paragraph-properties fo:text-align="center" fo:margin-left="0in" fo:margin-right="0in" fo:text-indent="0in" fo:margin-top="0in" fo:margin-bottom="0in" style:writing-mode="lr-tb"/>
    </style:style>
    <style:style style:family="paragraph" style:name="a2196">
      <style:paragraph-properties fo:text-align="left" fo:margin-left="0in" fo:text-indent="0in" fo:margin-top="0in" fo:margin-bottom="0in" style:writing-mode="lr-tb"/>
    </style:style>
    <style:style style:family="table-cell" style:name="a1761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able-cell" style:name="a2197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762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2198">
      <style:text-properties fo:color="#000000"/>
    </style:style>
    <style:style style:family="text" style:name="a1763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paragraph" style:name="a2199">
      <style:paragraph-properties fo:text-align="left" fo:margin-left="0in" fo:text-indent="0in" fo:margin-top="0in" fo:margin-bottom="0in" style:writing-mode="lr-tb"/>
    </style:style>
    <style:style style:family="paragraph" style:name="a1764">
      <style:paragraph-properties fo:text-align="center" fo:margin-left="0in" fo:margin-right="0in" fo:text-indent="0in" fo:margin-top="0in" fo:margin-bottom="0in" style:writing-mode="lr-tb"/>
    </style:style>
    <style:style style:family="table-cell" style:name="a1765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766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767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paragraph" style:name="a1768">
      <style:paragraph-properties fo:text-align="center" fo:margin-left="0in" fo:margin-right="0in" fo:text-indent="0in" fo:margin-top="0in" fo:margin-bottom="0in" style:writing-mode="lr-tb"/>
    </style:style>
    <style:style style:family="table-cell" style:name="a1769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8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3611in" style:font-size-asian="0.23611in" style:font-size-complex="0.236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7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3611in" style:font-size-asian="0.23611in" style:font-size-complex="0.236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8">
      <style:paragraph-properties fo:line-height="100%" fo:text-align="left" style:tab-stop-distance="1in" fo:margin-left="0.99134in" fo:margin-right="0in" fo:text-indent="-0.5070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0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771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paragraph" style:name="a1772">
      <style:paragraph-properties fo:text-align="center" fo:margin-left="0in" fo:margin-right="0in" fo:text-indent="0in" fo:margin-top="0in" fo:margin-bottom="0in" style:writing-mode="lr-tb"/>
    </style:style>
    <style:style style:family="table-cell" style:name="a1773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774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775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paragraph" style:name="a1776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777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778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779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text" style:name="a8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2">
      <style:paragraph-properties fo:line-height="100%" fo:text-align="left" style:tab-stop-distance="1in" fo:margin-left="1in" fo:margin-right="0in" fo:text-indent="-0.275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6">
      <style:paragraph-properties fo:line-height="100%" fo:text-align="left" style:tab-stop-distance="1in" fo:margin-left="1in" fo:margin-right="0in" fo:text-indent="-0.275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0">
      <style:paragraph-properties fo:text-align="center" fo:margin-left="0in" fo:margin-right="0in" fo:text-indent="0in" fo:margin-top="0in" fo:margin-bottom="0in" style:writing-mode="lr-tb"/>
    </style:style>
    <style:style style:family="table-cell" style:name="a1781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782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783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paragraph" style:name="a1784">
      <style:paragraph-properties fo:text-align="center" fo:margin-left="0in" fo:margin-right="0in" fo:text-indent="0in" fo:margin-top="0in" fo:margin-bottom="0in" style:writing-mode="lr-tb"/>
    </style:style>
    <style:style style:family="text" style:name="a1785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786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paragraph" style:name="a1787">
      <style:paragraph-properties fo:text-align="center" fo:margin-left="0in" fo:margin-right="0in" fo:text-indent="0in" fo:margin-top="0in" fo:margin-bottom="0in" style:writing-mode="lr-tb"/>
    </style:style>
    <style:style style:family="table-cell" style:name="a1788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789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paragraph" style:name="a1500">
      <style:paragraph-properties fo:text-align="center" fo:margin-left="0in" fo:margin-right="0in" fo:text-indent="0in" fo:margin-top="0in" fo:margin-bottom="0in" style:writing-mode="lr-tb"/>
    </style:style>
    <style:style style:family="text" style:name="a1501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502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03">
      <style:paragraph-properties fo:text-align="center" fo:margin-left="0in" fo:margin-right="0in" fo:text-indent="0in" fo:margin-top="0in" fo:margin-bottom="0in" style:writing-mode="lr-tb"/>
    </style:style>
    <style:style style:family="text" style:name="a1504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890">
      <style:paragraph-properties fo:line-height="100%" fo:text-align="left" style:tab-stop-distance="1in" fo:margin-left="1in" fo:margin-right="0in" fo:text-indent="-0.275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5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06">
      <style:paragraph-properties fo:text-align="center" fo:margin-left="0in" fo:margin-right="0in" fo:text-indent="0in" fo:margin-top="0in" fo:margin-bottom="0in" style:writing-mode="lr-tb"/>
    </style:style>
    <style:style style:family="graphic" style:name="a89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07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8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8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8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9">
      <style:paragraph-properties fo:text-align="center" fo:margin-left="0in" fo:margin-right="0in" fo:text-indent="0in" fo:margin-top="0in" fo:margin-bottom="0in" style:writing-mode="lr-tb"/>
    </style:style>
    <style:style style:family="paragraph" style:name="a89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9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98">
      <style:graphic-properties draw:fill="none" draw:stroke="solid" svg:stroke-width="0.01389in" svg:stroke-color="#000000" svg:stroke-opacity="100%" draw:stroke-linejoin="round" svg:stroke-linecap="butt"/>
    </style:style>
    <style:style style:family="drawing-page" style:name="a899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790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paragraph" style:name="a1791">
      <style:paragraph-properties fo:text-align="center" fo:margin-left="0in" fo:margin-right="0in" fo:text-indent="0in" fo:margin-top="0in" fo:margin-bottom="0in" style:writing-mode="lr-tb"/>
    </style:style>
    <style:style style:family="text" style:name="a1792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793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paragraph" style:name="a1794">
      <style:paragraph-properties fo:text-align="center" fo:margin-left="0in" fo:margin-right="0in" fo:text-indent="0in" fo:margin-top="0in" fo:margin-bottom="0in" style:writing-mode="lr-tb"/>
    </style:style>
    <style:style style:family="table-cell" style:name="a1795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796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797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paragraph" style:name="a1798">
      <style:paragraph-properties fo:text-align="center" fo:margin-left="0in" fo:margin-right="0in" fo:text-indent="0in" fo:margin-top="0in" fo:margin-bottom="0in" style:writing-mode="lr-tb"/>
    </style:style>
    <style:style style:family="table-cell" style:name="a1799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able-cell" style:name="a1510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511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512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1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514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515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516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17">
      <style:paragraph-properties fo:text-align="center" fo:margin-left="0in" fo:margin-right="0in" fo:text-indent="0in" fo:margin-top="0in" fo:margin-bottom="0in" style:writing-mode="lr-tb"/>
    </style:style>
    <style:style style:family="table-cell" style:name="a1518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519">
      <style:text-properties fo:color="#000000" fo:font-weight="bold" style:font-weight-asian="bold" style:font-weight-complex="bold"/>
    </style:style>
    <style:style style:family="paragraph" style:name="a1520">
      <style:paragraph-properties fo:text-align="left" fo:margin-left="0in" fo:text-indent="0in" fo:margin-top="0in" fo:margin-bottom="0in" style:writing-mode="lr-tb"/>
    </style:style>
    <style:style style:family="table-cell" style:name="a1521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522">
      <style:text-properties fo:color="#000000" fo:font-weight="bold" style:font-weight-asian="bold" style:font-weight-complex="bold"/>
    </style:style>
    <style:style style:family="paragraph" style:name="a1523">
      <style:paragraph-properties fo:text-align="left" fo:margin-left="0in" fo:text-indent="0in" fo:margin-top="0in" fo:margin-bottom="0in" style:writing-mode="lr-tb"/>
    </style:style>
    <style:style style:family="table-cell" style:name="a1524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able-row" style:name="a1525">
      <style:table-row-properties style:row-height="1.25629in"/>
    </style:style>
    <style:style style:family="text" style:name="a1526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527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28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529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530">
      <style:text-properties fo:color="#000000" fo:font-weight="bold" style:font-weight-asian="bold" style:font-weight-complex="bold"/>
    </style:style>
    <style:style style:family="paragraph" style:name="a1531">
      <style:paragraph-properties fo:text-align="left" fo:margin-left="0in" fo:text-indent="0in" fo:margin-top="0in" fo:margin-bottom="0in" style:writing-mode="lr-tb"/>
    </style:style>
    <style:style style:family="table-cell" style:name="a1532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533">
      <style:text-properties fo:color="#000000" fo:font-weight="bold" style:font-weight-asian="bold" style:font-weight-complex="bold"/>
    </style:style>
    <style:style style:family="paragraph" style:name="a1534">
      <style:paragraph-properties fo:text-align="left" fo:margin-left="0in" fo:text-indent="0in" fo:margin-top="0in" fo:margin-bottom="0in" style:writing-mode="lr-tb"/>
    </style:style>
    <style:style style:family="table-cell" style:name="a1535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able-row" style:name="a1536">
      <style:table-row-properties style:row-height="1.25629in"/>
    </style:style>
    <style:style style:family="text" style:name="a1537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538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39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540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541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542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4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544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545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546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4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548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549">
      <style:text-properties fo:color="#000000" fo:font-weight="bold" style:font-weight-asian="bold" style:font-weight-complex="bold"/>
    </style:style>
    <style:style style:family="table" style:name="a2600">
      <style:table-properties style:writing-mode="lr-tb"/>
    </style:style>
    <style:style style:family="table-column" style:name="a2601">
      <style:table-column-properties style:column-width="1.90316in"/>
    </style:style>
    <style:style style:family="table-column" style:name="a2602">
      <style:table-column-properties style:column-width="2.15945in"/>
    </style:style>
    <style:style style:family="table-column" style:name="a2603">
      <style:table-column-properties style:column-width="1.68149in"/>
    </style:style>
    <style:style style:family="table-column" style:name="a2604">
      <style:table-column-properties style:column-width="2.12402in"/>
    </style:style>
    <style:style style:family="table-column" style:name="a2605">
      <style:table-column-properties style:column-width="2.00905in"/>
    </style:style>
    <style:style style:family="table-column" style:name="a2606">
      <style:table-column-properties style:column-width="2.02048in"/>
    </style:style>
    <style:style style:family="table-row" style:name="a2607">
      <style:table-row-properties style:row-height="0.85668in"/>
    </style:style>
    <style:style style:family="text" style:name="a2608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fo:font-weight="bold" style:font-weight-asian="bold" style:font-weight-complex="bold"/>
    </style:style>
    <style:style style:family="text" style:name="a2609">
      <style:text-properties style:text-line-through-type="none" style:text-line-through-style="none" style:text-line-through-width="auto" style:text-line-through-color="font-color" fo:font-family="Arial" style:font-family-asian="Arial" style:font-family-complex="Arial" fo:font-size="0.20833in" style:font-size-asian="0.20833in" style:font-size-complex="0.20833in" fo:font-weight="normal" style:font-weight-asian="normal" style:font-weight-complex="normal"/>
    </style:style>
    <style:style style:family="paragraph" style:name="a1550">
      <style:paragraph-properties fo:text-align="left" fo:margin-left="0in" fo:text-indent="0in" fo:margin-top="0in" fo:margin-bottom="0in" style:writing-mode="lr-tb"/>
    </style:style>
    <style:style style:family="table-cell" style:name="a1551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able-row" style:name="a1552">
      <style:table-row-properties style:row-height="1.25629in"/>
    </style:style>
    <style:style style:family="text" style:name="a1553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554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55">
      <style:paragraph-properties fo:text-align="center" fo:margin-left="0in" fo:margin-right="0in" fo:text-indent="0in" fo:margin-top="0in" fo:margin-bottom="0in" style:writing-mode="lr-tb"/>
    </style:style>
    <style:style style:family="table-cell" style:name="a1556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557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558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59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2610">
      <style:paragraph-properties fo:text-align="center" fo:margin-left="0in" fo:margin-right="0in" fo:text-indent="0in" fo:margin-top="0in" fo:margin-bottom="0in" style:writing-mode="lr-tb"/>
    </style:style>
    <style:style style:family="table-cell" style:name="a2611">
      <style:table-cell-properties style:vertical-align="top" fo:background-color="#ffffff" fo:padding-top="0.05001in" fo:padding-bottom="0.05001in" fo:padding-left="0.10001in" fo:padding-right="0.10001in"/>
      <style:paragraph-properties style:writing-mode="lr-tb"/>
    </style:style>
    <style:style style:family="text" style:name="a2612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fo:font-weight="bold" style:font-weight-asian="bold" style:font-weight-complex="bold"/>
    </style:style>
    <style:style style:family="text" style:name="a2613">
      <style:text-properties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font-weight="bold" style:font-weight-asian="bold" style:font-weight-complex="bold"/>
    </style:style>
    <style:style style:family="paragraph" style:name="a2614">
      <style:paragraph-properties fo:text-align="center" fo:margin-left="0in" fo:margin-right="0in" fo:text-indent="0in" fo:margin-top="0in" fo:margin-bottom="0in" style:writing-mode="lr-tb"/>
    </style:style>
    <style:style style:family="text" style:name="a2615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2616">
      <style:text-properties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paragraph" style:name="a2617">
      <style:paragraph-properties fo:text-align="center" fo:margin-left="0in" fo:margin-right="0in" fo:text-indent="0in" fo:margin-top="0in" fo:margin-bottom="0in" style:writing-mode="lr-tb"/>
    </style:style>
    <style:style style:family="table-cell" style:name="a2618">
      <style:table-cell-properties style:vertical-align="top" fo:background-color="#ffffff" fo:padding-top="0.05001in" fo:padding-bottom="0.05001in" fo:padding-left="0.10001in" fo:padding-right="0.10001in"/>
      <style:paragraph-properties style:writing-mode="lr-tb"/>
    </style:style>
    <style:style style:family="text" style:name="a2619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fo:font-weight="bold" style:font-weight-asian="bold" style:font-weight-complex="bold"/>
    </style:style>
    <style:style style:family="table-cell" style:name="a1560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561">
      <style:text-properties fo:color="#000000" fo:font-weight="bold" style:font-weight-asian="bold" style:font-weight-complex="bold"/>
    </style:style>
    <style:style style:family="paragraph" style:name="a1562">
      <style:paragraph-properties fo:text-align="left" fo:margin-left="0in" fo:text-indent="0in" fo:margin-top="0in" fo:margin-bottom="0in" style:writing-mode="lr-tb"/>
    </style:style>
    <style:style style:family="table-cell" style:name="a1563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5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6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68">
      <style:graphic-properties draw:fill="none" draw:stroke="none"/>
    </style:style>
    <style:style style:family="presentation" style:name="a156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20">
      <style:text-properties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font-weight="bold" style:font-weight-asian="bold" style:font-weight-complex="bold"/>
    </style:style>
    <style:style style:family="paragraph" style:name="a2621">
      <style:paragraph-properties fo:text-align="center" fo:margin-left="0in" fo:margin-right="0in" fo:text-indent="0in" fo:margin-top="0in" fo:margin-bottom="0in" style:writing-mode="lr-tb"/>
    </style:style>
    <style:style style:family="table-cell" style:name="a2622">
      <style:table-cell-properties style:vertical-align="top" fo:background-color="#ffffff" fo:padding-top="0.05001in" fo:padding-bottom="0.05001in" fo:padding-left="0.10001in" fo:padding-right="0.10001in"/>
      <style:paragraph-properties style:writing-mode="lr-tb"/>
    </style:style>
    <style:style style:family="text" style:name="a2623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fo:font-weight="bold" style:font-weight-asian="bold" style:font-weight-complex="bold"/>
    </style:style>
    <style:style style:family="text" style:name="a2624">
      <style:text-properties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0833in" style:font-size-asian="0.20833in" style:font-size-complex="0.20833in" fo:font-weight="bold" style:font-weight-asian="bold" style:font-weight-complex="bold"/>
    </style:style>
    <style:style style:family="paragraph" style:name="a2625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626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2627">
      <style:text-properties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paragraph" style:name="a2628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629">
      <style:table-cell-properties style:vertical-align="top" fo:background-color="#ffffff" fo:padding-top="0.05001in" fo:padding-bottom="0.05001in" fo:padding-left="0.10001in" fo:padding-right="0.10001in"/>
      <style:paragraph-properties style:writing-mode="lr-tb"/>
    </style:style>
    <style:style style:family="text" style:name="a1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7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574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576">
      <style:drawing-page-properties draw:fill="bitmap" draw:fill-image-name="a1575" style:repeat="repeat" draw:fill-image-width="0.03385in" draw:fill-image-height="0.03385in" draw:fill-image-ref-point="top-left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30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fo:font-weight="bold" style:font-weight-asian="bold" style:font-weight-complex="bold"/>
    </style:style>
    <style:style style:family="text" style:name="a2631">
      <style:text-properties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2222in" style:font-size-asian="0.22222in" style:font-size-complex="0.22222in" fo:font-weight="bold" style:font-weight-asian="bold" style:font-weight-complex="bold"/>
    </style:style>
    <style:style style:family="paragraph" style:name="a2632">
      <style:paragraph-properties fo:text-align="center" fo:margin-left="0in" fo:margin-right="0in" fo:text-indent="0in" fo:margin-top="0in" fo:margin-bottom="0in" style:writing-mode="lr-tb"/>
    </style:style>
    <style:style style:family="table-cell" style:name="a2633">
      <style:table-cell-properties style:vertical-align="top" fo:background-color="#ffffff" fo:padding-top="0.05001in" fo:padding-bottom="0.05001in" fo:padding-left="0.10001in" fo:padding-right="0.10001in"/>
      <style:paragraph-properties style:writing-mode="lr-tb"/>
    </style:style>
    <style:style style:family="text" style:name="a2634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fo:font-weight="bold" style:font-weight-asian="bold" style:font-weight-complex="bold"/>
    </style:style>
    <style:style style:family="text" style:name="a2635">
      <style:text-properties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2222in" style:font-size-asian="0.22222in" style:font-size-complex="0.22222in" fo:font-weight="bold" style:font-weight-asian="bold" style:font-weight-complex="bold"/>
    </style:style>
    <style:style style:family="paragraph" style:name="a2636">
      <style:paragraph-properties fo:text-align="center" fo:margin-left="0in" fo:margin-right="0in" fo:text-indent="0in" fo:margin-top="0in" fo:margin-bottom="0in" style:writing-mode="lr-tb"/>
    </style:style>
    <style:style style:family="text" style:name="a2637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fo:font-weight="bold" style:font-weight-asian="bold" style:font-weight-complex="bold"/>
    </style:style>
    <style:style style:family="text" style:name="a2638">
      <style:text-properties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2222in" style:font-size-asian="0.22222in" style:font-size-complex="0.22222in" fo:font-weight="bold" style:font-weight-asian="bold" style:font-weight-complex="bold"/>
    </style:style>
    <style:style style:family="paragraph" style:name="a2639">
      <style:paragraph-properties fo:text-align="center" fo:margin-left="0in" fo:margin-right="0in" fo:text-indent="0in" fo:margin-top="0in" fo:margin-bottom="0in" style:writing-mode="lr-tb"/>
    </style:style>
    <style:style style:family="graphic" style:name="a158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8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8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8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8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8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640">
      <style:table-cell-properties style:vertical-align="top" fo:background-color="#ffffff" fo:padding-top="0.05001in" fo:padding-bottom="0.05001in" fo:padding-left="0.10001in" fo:padding-right="0.10001in"/>
      <style:paragraph-properties style:writing-mode="lr-tb"/>
    </style:style>
    <style:style style:family="table-row" style:name="a2641">
      <style:table-row-properties style:row-height="0.36929in"/>
    </style:style>
    <style:style style:family="text" style:name="a2642">
      <style:text-properties/>
    </style:style>
    <style:style style:family="paragraph" style:name="a2643">
      <style:paragraph-properties fo:text-align="left" fo:margin-left="0in" fo:text-indent="0in" fo:margin-top="0in" fo:margin-bottom="0in" style:writing-mode="lr-tb"/>
    </style:style>
    <style:style style:family="table-cell" style:name="a2644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645">
      <style:text-properties/>
    </style:style>
    <style:style style:family="paragraph" style:name="a2646">
      <style:paragraph-properties fo:text-align="left" fo:margin-left="0in" fo:text-indent="0in" fo:margin-top="0in" fo:margin-bottom="0in" style:writing-mode="lr-tb"/>
    </style:style>
    <style:style style:family="table-cell" style:name="a2647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1300">
      <style:text-properties fo:font-variant="normal" fo:text-transform="none" fo:color="#000000" style:text-line-through-type="none" style:text-line-through-style="none" style:text-line-through-width="auto" style:text-line-through-color="font-color" fo:font-family="Arial" style:font-family-asian="Arial" style:font-family-complex="Arial" fo:font-size="0.19444in" style:font-size-asian="0.19444in" style:font-size-complex="0.19444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648">
      <style:text-properties/>
    </style:style>
    <style:style style:family="paragraph" style:name="a1301">
      <style:paragraph-properties fo:line-height="150%" fo:text-align="left" fo:margin-left="0in" fo:margin-right="0in" fo:text-indent="0in" fo:margin-top="0in" fo:margin-bottom="0in" style:writing-mode="lr-tb"/>
    </style:style>
    <style:style style:family="paragraph" style:name="a2649">
      <style:paragraph-properties fo:text-align="left" fo:margin-left="0in" fo:text-indent="0in" fo:margin-top="0in" fo:margin-bottom="0in" style:writing-mode="lr-tb"/>
    </style:style>
    <style:style style:family="table-cell" style:name="a1302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able-row" style:name="a1303">
      <style:table-row-properties style:row-height="0.89173in"/>
    </style:style>
    <style:style style:family="text" style:name="a1304">
      <style:text-properties fo:color="#000000"/>
    </style:style>
    <style:style style:family="paragraph" style:name="a1305">
      <style:paragraph-properties fo:text-align="left" fo:margin-left="0in" fo:text-indent="0in" fo:margin-top="0in" fo:margin-bottom="0in" style:writing-mode="lr-tb"/>
    </style:style>
    <style:style style:family="table-cell" style:name="a1306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307">
      <style:text-properties fo:color="#000000"/>
    </style:style>
    <style:style style:family="paragraph" style:name="a1308">
      <style:paragraph-properties fo:text-align="left" fo:margin-left="0in" fo:text-indent="0in" fo:margin-top="0in" fo:margin-bottom="0in" style:writing-mode="lr-tb"/>
    </style:style>
    <style:style style:family="table-cell" style:name="a1309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paragraph" style:name="a15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91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94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1042in" svg:stroke-color="#e3ded1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able" style:name="a1595">
      <style:table-properties style:writing-mode="lr-tb"/>
    </style:style>
    <style:style style:family="table-column" style:name="a1596">
      <style:table-column-properties style:column-width="4.02835in"/>
    </style:style>
    <style:style style:family="table-column" style:name="a1597">
      <style:table-column-properties style:column-width="4.13503in"/>
    </style:style>
    <style:style style:family="table-column" style:name="a1598">
      <style:table-column-properties style:column-width="4.99054in"/>
    </style:style>
    <style:style style:family="table-row" style:name="a1599">
      <style:table-row-properties style:row-height="0.49841in"/>
    </style:style>
    <style:style style:family="table-cell" style:name="a2650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651">
      <style:text-properties/>
    </style:style>
    <style:style style:family="paragraph" style:name="a2652">
      <style:paragraph-properties fo:text-align="left" fo:margin-left="0in" fo:text-indent="0in" fo:margin-top="0in" fo:margin-bottom="0in" style:writing-mode="lr-tb"/>
    </style:style>
    <style:style style:family="table-cell" style:name="a2653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654">
      <style:text-properties/>
    </style:style>
    <style:style style:family="paragraph" style:name="a2655">
      <style:paragraph-properties fo:text-align="left" fo:margin-left="0in" fo:text-indent="0in" fo:margin-top="0in" fo:margin-bottom="0in" style:writing-mode="lr-tb"/>
    </style:style>
    <style:style style:family="table-cell" style:name="a2656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657">
      <style:text-properties/>
    </style:style>
    <style:style style:family="text" style:name="a1310">
      <style:text-properties fo:color="#000000"/>
    </style:style>
    <style:style style:family="paragraph" style:name="a2658">
      <style:paragraph-properties fo:text-align="left" fo:margin-left="0in" fo:text-indent="0in" fo:margin-top="0in" fo:margin-bottom="0in" style:writing-mode="lr-tb"/>
    </style:style>
    <style:style style:family="paragraph" style:name="a1311">
      <style:paragraph-properties fo:text-align="left" fo:margin-left="0in" fo:text-indent="0in" fo:margin-top="0in" fo:margin-bottom="0in" style:writing-mode="lr-tb"/>
    </style:style>
    <style:style style:family="table-cell" style:name="a2659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able-cell" style:name="a1312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able-row" style:name="a1313">
      <style:table-row-properties style:row-height="0.89173in"/>
    </style:style>
    <style:style style:family="text" style:name="a1314">
      <style:text-properties fo:color="#000000"/>
    </style:style>
    <style:style style:family="paragraph" style:name="a1315">
      <style:paragraph-properties fo:text-align="left" fo:margin-left="0in" fo:text-indent="0in" fo:margin-top="0in" fo:margin-bottom="0in" style:writing-mode="lr-tb"/>
    </style:style>
    <style:style style:family="table-cell" style:name="a1316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317">
      <style:text-properties fo:color="#000000"/>
    </style:style>
    <style:style style:family="paragraph" style:name="a1318">
      <style:paragraph-properties fo:text-align="left" fo:margin-left="0in" fo:text-indent="0in" fo:margin-top="0in" fo:margin-bottom="0in" style:writing-mode="lr-tb"/>
    </style:style>
    <style:style style:family="table-cell" style:name="a1319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able-row" style:name="a2660">
      <style:table-row-properties style:row-height="0.44526in"/>
    </style:style>
    <style:style style:family="text" style:name="a2661">
      <style:text-properties/>
    </style:style>
    <style:style style:family="paragraph" style:name="a2662">
      <style:paragraph-properties fo:text-align="left" fo:margin-left="0in" fo:text-indent="0in" fo:margin-top="0in" fo:margin-bottom="0in" style:writing-mode="lr-tb"/>
    </style:style>
    <style:style style:family="table-cell" style:name="a2663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664">
      <style:text-properties/>
    </style:style>
    <style:style style:family="paragraph" style:name="a2665">
      <style:paragraph-properties fo:text-align="left" fo:margin-left="0in" fo:text-indent="0in" fo:margin-top="0in" fo:margin-bottom="0in" style:writing-mode="lr-tb"/>
    </style:style>
    <style:style style:family="table-cell" style:name="a2666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667">
      <style:text-properties/>
    </style:style>
    <style:style style:family="text" style:name="a1320">
      <style:text-properties fo:color="#000000"/>
    </style:style>
    <style:style style:family="paragraph" style:name="a2668">
      <style:paragraph-properties fo:text-align="left" fo:margin-left="0in" fo:text-indent="0in" fo:margin-top="0in" fo:margin-bottom="0in" style:writing-mode="lr-tb"/>
    </style:style>
    <style:style style:family="paragraph" style:name="a1321">
      <style:paragraph-properties fo:text-align="left" fo:margin-left="0in" fo:text-indent="0in" fo:margin-top="0in" fo:margin-bottom="0in" style:writing-mode="lr-tb"/>
    </style:style>
    <style:style style:family="table-cell" style:name="a2669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able-cell" style:name="a1322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32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7">
      <style:paragraph-properties fo:line-height="150%" fo:text-align="left" style:tab-stop-distance="1in" fo:margin-left="0.075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28">
      <style:graphic-properties fo:wrap-option="wrap" fo:padding-top="0.04998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2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670">
      <style:text-properties/>
    </style:style>
    <style:style style:family="paragraph" style:name="a2671">
      <style:paragraph-properties fo:text-align="left" fo:margin-left="0in" fo:text-indent="0in" fo:margin-top="0in" fo:margin-bottom="0in" style:writing-mode="lr-tb"/>
    </style:style>
    <style:style style:family="table-cell" style:name="a2672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673">
      <style:text-properties/>
    </style:style>
    <style:style style:family="paragraph" style:name="a2674">
      <style:paragraph-properties fo:text-align="left" fo:margin-left="0in" fo:text-indent="0in" fo:margin-top="0in" fo:margin-bottom="0in" style:writing-mode="lr-tb"/>
    </style:style>
    <style:style style:family="table-cell" style:name="a2675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676">
      <style:text-properties/>
    </style:style>
    <style:style style:family="paragraph" style:name="a2677">
      <style:paragraph-properties fo:text-align="left" fo:margin-left="0in" fo:text-indent="0in" fo:margin-top="0in" fo:margin-bottom="0in" style:writing-mode="lr-tb"/>
    </style:style>
    <style:style style:family="text" style:name="a1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678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paragraph" style:name="a13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2679">
      <style:table-row-properties style:row-height="0.44526in"/>
    </style:style>
    <style:style style:family="text" style:name="a13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3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39">
      <style:graphic-properties draw:fill="none" draw:stroke="none"/>
    </style:style>
    <style:style style:family="text" style:name="a2680">
      <style:text-properties/>
    </style:style>
    <style:style style:family="paragraph" style:name="a2681">
      <style:paragraph-properties fo:text-align="left" fo:margin-left="0in" fo:text-indent="0in" fo:margin-top="0in" fo:margin-bottom="0in" style:writing-mode="lr-tb"/>
    </style:style>
    <style:style style:family="table-cell" style:name="a2682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683">
      <style:text-properties/>
    </style:style>
    <style:style style:family="paragraph" style:name="a2684">
      <style:paragraph-properties fo:text-align="left" fo:margin-left="0in" fo:text-indent="0in" fo:margin-top="0in" fo:margin-bottom="0in" style:writing-mode="lr-tb"/>
    </style:style>
    <style:style style:family="table-cell" style:name="a2685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686">
      <style:text-properties/>
    </style:style>
    <style:style style:family="paragraph" style:name="a2687">
      <style:paragraph-properties fo:text-align="left" fo:margin-left="0in" fo:text-indent="0in" fo:margin-top="0in" fo:margin-bottom="0in" style:writing-mode="lr-tb"/>
    </style:style>
    <style:style style:family="presentation" style:name="a134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2688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1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89">
      <style:text-properties/>
    </style:style>
    <style:style style:family="text" style:name="a1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4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45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347">
      <style:drawing-page-properties draw:fill="bitmap" draw:fill-image-name="a1346" style:repeat="repeat" draw:fill-image-width="0.03385in" draw:fill-image-height="0.03385in" draw:fill-image-ref-point="top-left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4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400">
      <style:paragraph-properties fo:line-height="100%" fo:text-align="center" fo:margin-left="0.15551in" fo:margin-right="0in" fo:text-indent="0in" fo:margin-top="0.03819in" fo:margin-bottom="0in" style:writing-mode="lr-tb"/>
    </style:style>
    <style:style style:family="table-cell" style:name="a2401">
      <style:table-cell-properties style:vertical-align="middle" fo:background-color="#ffffff" fo:padding-top="0.05001in" fo:padding-bottom="0.05001in" fo:padding-left="0in" fo:padding-right="0in"/>
      <style:paragraph-properties style:writing-mode="lr-tb"/>
    </style:style>
    <style:style style:family="text" style:name="a2402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fo:font-weight="bold" style:font-weight-asian="bold" style:font-weight-complex="bold"/>
    </style:style>
    <style:style style:family="text" style:name="a2403">
      <style:text-properties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19444in" style:font-size-asian="0.19444in" style:font-size-complex="0.19444in" fo:font-weight="normal" style:font-weight-asian="normal" style:font-weight-complex="normal"/>
    </style:style>
    <style:style style:family="paragraph" style:name="a240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405">
      <style:table-cell-properties style:vertical-align="middle" fo:background-color="#ffffff" fo:padding-top="0.05001in" fo:padding-bottom="0.05001in" fo:padding-left="0in" fo:padding-right="0in"/>
      <style:paragraph-properties style:writing-mode="lr-tb"/>
    </style:style>
    <style:style style:family="table-row" style:name="a2406">
      <style:table-row-properties style:row-height="0.51023in"/>
    </style:style>
    <style:style style:family="text" style:name="a2407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fo:font-weight="normal" style:font-weight-asian="normal" style:font-weight-complex="normal"/>
    </style:style>
    <style:style style:family="text" style:name="a2408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fo:font-weight="normal" style:font-weight-asian="normal" style:font-weight-complex="normal"/>
    </style:style>
    <style:style style:family="text" style:name="a2409">
      <style:text-properties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20833in" style:font-size-asian="0.20833in" style:font-size-complex="0.20833in" fo:font-weight="normal" style:font-weight-asian="normal" style:font-weight-complex="normal"/>
    </style:style>
    <style:style style:family="paragraph" style:name="a2690">
      <style:paragraph-properties fo:text-align="left" fo:margin-left="0in" fo:text-indent="0in" fo:margin-top="0in" fo:margin-bottom="0in" style:writing-mode="lr-tb"/>
    </style:style>
    <style:style style:family="table-cell" style:name="a2691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692">
      <style:text-properties/>
    </style:style>
    <style:style style:family="paragraph" style:name="a2693">
      <style:paragraph-properties fo:text-align="left" fo:margin-left="0in" fo:text-indent="0in" fo:margin-top="0in" fo:margin-bottom="0in" style:writing-mode="lr-tb"/>
    </style:style>
    <style:style style:family="table-cell" style:name="a2694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695">
      <style:text-properties/>
    </style:style>
    <style:style style:family="paragraph" style:name="a2696">
      <style:paragraph-properties fo:text-align="left" fo:margin-left="0in" fo:text-indent="0in" fo:margin-top="0in" fo:margin-bottom="0in" style:writing-mode="lr-tb"/>
    </style:style>
    <style:style style:family="table-cell" style:name="a2697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135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2698">
      <style:table-row-properties style:row-height="0.44526in"/>
    </style:style>
    <style:style style:family="text" style:name="a1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3333in" style:font-size-asian="0.33333in" style:font-size-complex="0.33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99">
      <style:text-properties/>
    </style:style>
    <style:style style:family="paragraph" style:name="a13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53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1354">
      <style:table-properties style:writing-mode="lr-tb"/>
    </style:style>
    <style:style style:family="table-column" style:name="a1355">
      <style:table-column-properties style:column-width="1.11024in"/>
    </style:style>
    <style:style style:family="table-column" style:name="a1356">
      <style:table-column-properties style:column-width="1.27521in"/>
    </style:style>
    <style:style style:family="table-column" style:name="a1357">
      <style:table-column-properties style:column-width="2.94253in"/>
    </style:style>
    <style:style style:family="table-column" style:name="a1358">
      <style:table-column-properties style:column-width="5.42993in"/>
    </style:style>
    <style:style style:family="table-column" style:name="a1359">
      <style:table-column-properties style:column-width="2.35551in"/>
    </style:style>
    <style:style style:family="paragraph" style:name="a2410">
      <style:paragraph-properties fo:line-height="107%" fo:text-align="center" fo:margin-left="0in" fo:margin-right="0in" fo:text-indent="0in" fo:margin-top="0in" fo:margin-bottom="0in" style:writing-mode="lr-tb"/>
    </style:style>
    <style:style style:family="text" style:name="a2411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fo:font-weight="normal" style:font-weight-asian="normal" style:font-weight-complex="normal"/>
    </style:style>
    <style:style style:family="text" style:name="a2412">
      <style:text-properties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20833in" style:font-size-asian="0.20833in" style:font-size-complex="0.20833in" fo:font-weight="normal" style:font-weight-asian="normal" style:font-weight-complex="normal"/>
    </style:style>
    <style:style style:family="paragraph" style:name="a2413">
      <style:paragraph-properties fo:line-height="107%" fo:text-align="center" fo:margin-left="0in" fo:margin-right="0in" fo:text-indent="0in" fo:margin-top="0in" fo:margin-bottom="0in" style:writing-mode="lr-tb"/>
    </style:style>
    <style:style style:family="table-cell" style:name="a2414">
      <style:table-cell-properties style:vertical-align="top" fo:background-color="#ffffff" fo:padding-top="0.05001in" fo:padding-bottom="0.05001in" fo:padding-left="0.10001in" fo:padding-right="0.10001in"/>
      <style:paragraph-properties style:writing-mode="lr-tb"/>
    </style:style>
    <style:style style:family="text" style:name="a2415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fo:font-weight="normal" style:font-weight-asian="normal" style:font-weight-complex="normal"/>
    </style:style>
    <style:style style:family="text" style:name="a2416">
      <style:text-properties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20833in" style:font-size-asian="0.20833in" style:font-size-complex="0.20833in" fo:font-weight="normal" style:font-weight-asian="normal" style:font-weight-complex="normal"/>
    </style:style>
    <style:style style:family="paragraph" style:name="a2417">
      <style:paragraph-properties fo:line-height="107%" fo:text-align="center" fo:margin-left="0in" fo:margin-right="0in" fo:text-indent="0in" fo:margin-top="0in" fo:margin-bottom="0in" style:writing-mode="lr-tb"/>
    </style:style>
    <style:style style:family="table-cell" style:name="a2418">
      <style:table-cell-properties style:vertical-align="top" fo:background-color="#ffffff" fo:padding-top="0.05001in" fo:padding-bottom="0.05001in" fo:padding-left="0.10001in" fo:padding-right="0.10001in"/>
      <style:paragraph-properties style:writing-mode="lr-tb"/>
    </style:style>
    <style:style style:family="text" style:name="a2419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fo:font-weight="normal" style:font-weight-asian="normal" style:font-weight-complex="normal"/>
    </style:style>
    <style:style style:family="table-row" style:name="a1360">
      <style:table-row-properties style:row-height="1.27521in"/>
    </style:style>
    <style:style style:family="text" style:name="a1361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362">
      <style:text-properties fo:font-variant="normal" fo:text-transform="none" fo:color="#000000" style:text-line-through-type="none" style:text-line-through-style="none" style:text-line-through-width="auto" style:text-line-through-color="font-color" fo:font-family="Arial" style:font-family-asian="Arial" style:font-family-complex="Arial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6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364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365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366">
      <style:text-properties fo:font-variant="normal" fo:text-transform="none"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27778in" style:font-size-asian="0.27778in" style:font-size-complex="0.27778in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6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368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369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420">
      <style:text-properties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20833in" style:font-size-asian="0.20833in" style:font-size-complex="0.20833in" fo:font-weight="normal" style:font-weight-asian="normal" style:font-weight-complex="normal"/>
    </style:style>
    <style:style style:family="paragraph" style:name="a2421">
      <style:paragraph-properties fo:line-height="107%" fo:text-align="center" fo:margin-left="0in" fo:margin-right="0in" fo:text-indent="0in" fo:margin-top="0in" fo:margin-bottom="0in" style:writing-mode="lr-tb"/>
    </style:style>
    <style:style style:family="table-cell" style:name="a2422">
      <style:table-cell-properties style:vertical-align="top" fo:background-color="#ffffff" fo:padding-top="0.05001in" fo:padding-bottom="0.05001in" fo:padding-left="0.10001in" fo:padding-right="0.10001in"/>
      <style:paragraph-properties style:writing-mode="lr-tb"/>
    </style:style>
    <style:style style:family="text" style:name="a2423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fo:font-weight="normal" style:font-weight-asian="normal" style:font-weight-complex="normal"/>
    </style:style>
    <style:style style:family="text" style:name="a2424">
      <style:text-properties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20833in" style:font-size-asian="0.20833in" style:font-size-complex="0.20833in" fo:font-weight="normal" style:font-weight-asian="normal" style:font-weight-complex="normal"/>
    </style:style>
    <style:style style:family="paragraph" style:name="a2425">
      <style:paragraph-properties fo:line-height="107%" fo:text-align="center" fo:margin-left="0in" fo:margin-right="0in" fo:text-indent="0in" fo:margin-top="0in" fo:margin-bottom="0in" style:writing-mode="lr-tb"/>
    </style:style>
    <style:style style:family="table-cell" style:name="a2426">
      <style:table-cell-properties style:vertical-align="top" fo:background-color="#ffffff" fo:padding-top="0.05001in" fo:padding-bottom="0.05001in" fo:padding-left="0.10001in" fo:padding-right="0.10001in"/>
      <style:paragraph-properties style:writing-mode="lr-tb"/>
    </style:style>
    <style:style style:family="text" style:name="a2427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fo:font-weight="normal" style:font-weight-asian="normal" style:font-weight-complex="normal"/>
    </style:style>
    <style:style style:family="text" style:name="a2428">
      <style:text-properties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20833in" style:font-size-asian="0.20833in" style:font-size-complex="0.20833in" fo:font-weight="normal" style:font-weight-asian="normal" style:font-weight-complex="normal"/>
    </style:style>
    <style:style style:family="paragraph" style:name="a2429">
      <style:paragraph-properties fo:line-height="107%" fo:text-align="center" fo:margin-left="0in" fo:margin-right="0in" fo:text-indent="0in" fo:margin-top="0in" fo:margin-bottom="0in" style:writing-mode="lr-tb"/>
    </style:style>
    <style:style style:family="text" style:name="a1370">
      <style:text-properties fo:font-variant="normal" fo:text-transform="none"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27778in" style:font-size-asian="0.27778in" style:font-size-complex="0.27778in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7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372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373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374">
      <style:text-properties fo:font-variant="normal" fo:text-transform="none"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27778in" style:font-size-asian="0.27778in" style:font-size-complex="0.27778in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75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376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377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378">
      <style:text-properties fo:font-variant="normal" fo:text-transform="none"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27778in" style:font-size-asian="0.27778in" style:font-size-complex="0.27778in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79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430">
      <style:table-cell-properties style:vertical-align="top" fo:background-color="#ffffff" fo:padding-top="0.05001in" fo:padding-bottom="0.05001in" fo:padding-left="0.10001in" fo:padding-right="0.10001in"/>
      <style:paragraph-properties style:writing-mode="lr-tb"/>
    </style:style>
    <style:style style:family="text" style:name="a2431">
      <style:text-properties/>
    </style:style>
    <style:style style:family="paragraph" style:name="a2432">
      <style:paragraph-properties fo:text-align="left" fo:margin-left="0in" fo:text-indent="0in" fo:margin-top="0in" fo:margin-bottom="0in" style:writing-mode="lr-tb"/>
    </style:style>
    <style:style style:family="table-cell" style:name="a2433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434">
      <style:text-properties/>
    </style:style>
    <style:style style:family="paragraph" style:name="a2435">
      <style:paragraph-properties fo:text-align="left" fo:margin-left="0in" fo:text-indent="0in" fo:margin-top="0in" fo:margin-bottom="0in" style:writing-mode="lr-tb"/>
    </style:style>
    <style:style style:family="table-cell" style:name="a2436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437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fo:font-weight="normal" style:font-weight-asian="normal" style:font-weight-complex="normal"/>
    </style:style>
    <style:style style:family="text" style:name="a2438">
      <style:text-properties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20833in" style:font-size-asian="0.20833in" style:font-size-complex="0.20833in" fo:font-weight="normal" style:font-weight-asian="normal" style:font-weight-complex="normal"/>
    </style:style>
    <style:style style:family="paragraph" style:name="a2439">
      <style:paragraph-properties fo:line-height="107%" fo:text-align="center" fo:margin-left="0in" fo:margin-right="0in" fo:text-indent="0in" fo:margin-top="0in" fo:margin-bottom="0in" style:writing-mode="lr-tb"/>
    </style:style>
    <style:style style:family="table-cell" style:name="a1380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able-row" style:name="a1381">
      <style:table-row-properties style:row-height="1.25629in"/>
    </style:style>
    <style:style style:family="text" style:name="a1382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383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84">
      <style:paragraph-properties fo:text-align="center" fo:margin-left="0in" fo:margin-right="0in" fo:text-indent="0in" fo:margin-top="0in" fo:margin-bottom="0in" style:writing-mode="lr-tb"/>
    </style:style>
    <style:style style:family="text" style:name="a1385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386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87">
      <style:paragraph-properties fo:text-align="center" fo:margin-left="0in" fo:margin-right="0in" fo:text-indent="0in" fo:margin-top="0in" fo:margin-bottom="0in" style:writing-mode="lr-tb"/>
    </style:style>
    <style:style style:family="text" style:name="a1388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389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2440">
      <style:table-cell-properties style:vertical-align="top" fo:background-color="#ffffff" fo:padding-top="0.05001in" fo:padding-bottom="0.05001in" fo:padding-left="0.10001in" fo:padding-right="0.10001in"/>
      <style:paragraph-properties style:writing-mode="lr-tb"/>
    </style:style>
    <style:style style:family="table-row" style:name="a2441">
      <style:table-row-properties style:row-height="0.50394in"/>
    </style:style>
    <style:style style:family="text" style:name="a2442">
      <style:text-properties/>
    </style:style>
    <style:style style:family="paragraph" style:name="a2443">
      <style:paragraph-properties fo:text-align="left" fo:margin-left="0in" fo:text-indent="0in" fo:margin-top="0in" fo:margin-bottom="0in" style:writing-mode="lr-tb"/>
    </style:style>
    <style:style style:family="table-cell" style:name="a2444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445">
      <style:text-properties/>
    </style:style>
    <style:style style:family="paragraph" style:name="a2446">
      <style:paragraph-properties fo:text-align="left" fo:margin-left="0in" fo:text-indent="0in" fo:margin-top="0in" fo:margin-bottom="0in" style:writing-mode="lr-tb"/>
    </style:style>
    <style:style style:family="table-cell" style:name="a2447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1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48">
      <style:text-properties/>
    </style:style>
    <style:style style:family="paragraph" style:name="a1101">
      <style:paragraph-properties fo:line-height="90%" fo:text-align="left" style:tab-stop-distance="1in" fo:margin-left="1in" fo:margin-right="0in" fo:text-indent="-0.27008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49">
      <style:paragraph-properties fo:text-align="left" fo:margin-left="0in" fo:text-indent="0in" fo:margin-top="0in" fo:margin-bottom="0in" style:writing-mode="lr-tb"/>
    </style:style>
    <style:style style:family="text" style:name="a1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3611in" style:font-size-asian="0.23611in" style:font-size-complex="0.236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5">
      <style:paragraph-properties fo:line-height="90%" fo:text-align="left" style:tab-stop-distance="1in" fo:margin-left="1in" fo:margin-right="0in" fo:text-indent="-0.27008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3611in" style:font-size-asian="0.23611in" style:font-size-complex="0.236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9">
      <style:paragraph-properties fo:line-height="90%" fo:text-align="left" style:tab-stop-distance="1in" fo:margin-left="1in" fo:margin-right="0in" fo:text-indent="-0.27008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0">
      <style:paragraph-properties fo:text-align="center" fo:margin-left="0in" fo:margin-right="0in" fo:text-indent="0in" fo:margin-top="0in" fo:margin-bottom="0in" style:writing-mode="lr-tb"/>
    </style:style>
    <style:style style:family="text" style:name="a1391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392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93">
      <style:paragraph-properties fo:text-align="center" fo:margin-left="0in" fo:margin-right="0in" fo:text-indent="0in" fo:margin-top="0in" fo:margin-bottom="0in" style:writing-mode="lr-tb"/>
    </style:style>
    <style:style style:family="table-cell" style:name="a1394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395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396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9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398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399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450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451">
      <style:text-properties/>
    </style:style>
    <style:style style:family="paragraph" style:name="a2452">
      <style:paragraph-properties fo:text-align="left" fo:margin-left="0in" fo:text-indent="0in" fo:margin-top="0in" fo:margin-bottom="0in" style:writing-mode="lr-tb"/>
    </style:style>
    <style:style style:family="table-cell" style:name="a2453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454">
      <style:text-properties/>
    </style:style>
    <style:style style:family="paragraph" style:name="a2455">
      <style:paragraph-properties fo:text-align="left" fo:margin-left="0in" fo:text-indent="0in" fo:margin-top="0in" fo:margin-bottom="0in" style:writing-mode="lr-tb"/>
    </style:style>
    <style:style style:family="table-cell" style:name="a2456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457">
      <style:text-properties/>
    </style:style>
    <style:style style:family="paragraph" style:name="a2458">
      <style:paragraph-properties fo:text-align="left" fo:margin-left="0in" fo:text-indent="0in" fo:margin-top="0in" fo:margin-bottom="0in" style:writing-mode="lr-tb"/>
    </style:style>
    <style:style style:family="text" style:name="a111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459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1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3">
      <style:paragraph-properties fo:line-height="16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6">
      <style:paragraph-properties fo:line-height="16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1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60">
      <style:text-properties/>
    </style:style>
    <style:style style:family="paragraph" style:name="a2461">
      <style:paragraph-properties fo:text-align="left" fo:margin-left="0in" fo:text-indent="0in" fo:margin-top="0in" fo:margin-bottom="0in" style:writing-mode="lr-tb"/>
    </style:style>
    <style:style style:family="table-cell" style:name="a2462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463">
      <style:text-properties/>
    </style:style>
    <style:style style:family="paragraph" style:name="a2464">
      <style:paragraph-properties fo:text-align="left" fo:margin-left="0in" fo:text-indent="0in" fo:margin-top="0in" fo:margin-bottom="0in" style:writing-mode="lr-tb"/>
    </style:style>
    <style:style style:family="table-cell" style:name="a2465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able-row" style:name="a2466">
      <style:table-row-properties style:row-height="0.50394in"/>
    </style:style>
    <style:style style:family="text" style:name="a2467">
      <style:text-properties/>
    </style:style>
    <style:style style:family="paragraph" style:name="a11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68">
      <style:paragraph-properties fo:text-align="left" fo:margin-left="0in" fo:text-indent="0in" fo:margin-top="0in" fo:margin-bottom="0in" style:writing-mode="lr-tb"/>
    </style:style>
    <style:style style:family="graphic" style:name="a1121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2469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1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2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26">
      <style:graphic-properties draw:fill="none" draw:stroke="none"/>
    </style:style>
    <style:style style:family="presentation" style:name="a112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0">
      <style:text-properties/>
    </style:style>
    <style:style style:family="paragraph" style:name="a2471">
      <style:paragraph-properties fo:text-align="left" fo:margin-left="0in" fo:text-indent="0in" fo:margin-top="0in" fo:margin-bottom="0in" style:writing-mode="lr-tb"/>
    </style:style>
    <style:style style:family="table-cell" style:name="a2472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473">
      <style:text-properties/>
    </style:style>
    <style:style style:family="paragraph" style:name="a2474">
      <style:paragraph-properties fo:text-align="left" fo:margin-left="0in" fo:text-indent="0in" fo:margin-top="0in" fo:margin-bottom="0in" style:writing-mode="lr-tb"/>
    </style:style>
    <style:style style:family="table-cell" style:name="a2475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476">
      <style:text-properties/>
    </style:style>
    <style:style style:family="paragraph" style:name="a2477">
      <style:paragraph-properties fo:text-align="left" fo:margin-left="0in" fo:text-indent="0in" fo:margin-top="0in" fo:margin-bottom="0in" style:writing-mode="lr-tb"/>
    </style:style>
    <style:style style:family="paragraph" style:name="a113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478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graphic" style:name="a113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79">
      <style:text-properties/>
    </style:style>
    <style:style style:family="drawing-page" style:name="a1132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134">
      <style:drawing-page-properties draw:fill="bitmap" draw:fill-image-name="a1133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3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8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3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480">
      <style:paragraph-properties fo:text-align="left" fo:margin-left="0in" fo:text-indent="0in" fo:margin-top="0in" fo:margin-bottom="0in" style:writing-mode="lr-tb"/>
    </style:style>
    <style:style style:family="table-cell" style:name="a2481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482">
      <style:text-properties/>
    </style:style>
    <style:style style:family="paragraph" style:name="a2483">
      <style:paragraph-properties fo:text-align="left" fo:margin-left="0in" fo:text-indent="0in" fo:margin-top="0in" fo:margin-bottom="0in" style:writing-mode="lr-tb"/>
    </style:style>
    <style:style style:family="table-cell" style:name="a2484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485">
      <style:text-properties/>
    </style:style>
    <style:style style:family="paragraph" style:name="a2486">
      <style:paragraph-properties fo:text-align="left" fo:margin-left="0in" fo:text-indent="0in" fo:margin-top="0in" fo:margin-bottom="0in" style:writing-mode="lr-tb"/>
    </style:style>
    <style:style style:family="table-cell" style:name="a2487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1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8">
      <style:text-properties/>
    </style:style>
    <style:style style:family="paragraph" style:name="a1141">
      <style:paragraph-properties fo:line-height="15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89">
      <style:paragraph-properties fo:text-align="left" fo:margin-left="0in" fo:text-indent="0in" fo:margin-top="0in" fo:margin-bottom="0in" style:writing-mode="lr-tb"/>
    </style:style>
    <style:style style:family="text" style:name="a1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5">
      <style:paragraph-properties fo:line-height="100%" fo:text-align="left" style:tab-stop-distance="1in" fo:margin-left="0.99134in" fo:margin-right="0in" fo:text-indent="-0.5in" fo:margin-top="0.04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9">
      <style:paragraph-properties fo:line-height="100%" fo:text-align="left" style:tab-stop-distance="1in" fo:margin-left="1in" fo:margin-right="0in" fo:text-indent="-0.27008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200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201">
      <style:text-properties fo:color="#000000"/>
    </style:style>
    <style:style style:family="paragraph" style:name="a2202">
      <style:paragraph-properties fo:text-align="left" fo:margin-left="0in" fo:text-indent="0in" fo:margin-top="0in" fo:margin-bottom="0in" style:writing-mode="lr-tb"/>
    </style:style>
    <style:style style:family="table-cell" style:name="a2203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204">
      <style:text-properties fo:color="#000000"/>
    </style:style>
    <style:style style:family="paragraph" style:name="a2205">
      <style:paragraph-properties fo:text-align="left" fo:margin-left="0in" fo:text-indent="0in" fo:margin-top="0in" fo:margin-bottom="0in" style:writing-mode="lr-tb"/>
    </style:style>
    <style:style style:family="table-cell" style:name="a2206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207">
      <style:text-properties fo:color="#000000"/>
    </style:style>
    <style:style style:family="paragraph" style:name="a2208">
      <style:paragraph-properties fo:text-align="left" fo:margin-left="0in" fo:text-indent="0in" fo:margin-top="0in" fo:margin-bottom="0in" style:writing-mode="lr-tb"/>
    </style:style>
    <style:style style:family="table-cell" style:name="a2209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able-cell" style:name="a2490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able-row" style:name="a2491">
      <style:table-row-properties style:row-height="0.50394in"/>
    </style:style>
    <style:style style:family="text" style:name="a2492">
      <style:text-properties/>
    </style:style>
    <style:style style:family="paragraph" style:name="a2493">
      <style:paragraph-properties fo:text-align="left" fo:margin-left="0in" fo:text-indent="0in" fo:margin-top="0in" fo:margin-bottom="0in" style:writing-mode="lr-tb"/>
    </style:style>
    <style:style style:family="table-cell" style:name="a2494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495">
      <style:text-properties/>
    </style:style>
    <style:style style:family="paragraph" style:name="a2496">
      <style:paragraph-properties fo:text-align="left" fo:margin-left="0in" fo:text-indent="0in" fo:margin-top="0in" fo:margin-bottom="0in" style:writing-mode="lr-tb"/>
    </style:style>
    <style:style style:family="table-cell" style:name="a2497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498">
      <style:text-properties/>
    </style:style>
    <style:style style:family="text" style:name="a1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99">
      <style:paragraph-properties fo:text-align="left" fo:margin-left="0in" fo:text-indent="0in" fo:margin-top="0in" fo:margin-bottom="0in" style:writing-mode="lr-tb"/>
    </style:style>
    <style:style style:family="text" style:name="a1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3">
      <style:paragraph-properties fo:line-height="100%" fo:text-align="left" style:tab-stop-distance="1in" fo:margin-left="1in" fo:margin-right="0in" fo:text-indent="-0.27008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7">
      <style:paragraph-properties fo:line-height="15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5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0">
      <style:text-properties fo:color="#000000"/>
    </style:style>
    <style:style style:family="paragraph" style:name="a2211">
      <style:paragraph-properties fo:text-align="left" fo:margin-left="0in" fo:text-indent="0in" fo:margin-top="0in" fo:margin-bottom="0in" style:writing-mode="lr-tb"/>
    </style:style>
    <style:style style:family="table-cell" style:name="a2212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213">
      <style:text-properties fo:color="#000000"/>
    </style:style>
    <style:style style:family="paragraph" style:name="a2214">
      <style:paragraph-properties fo:text-align="left" fo:margin-left="0in" fo:text-indent="0in" fo:margin-top="0in" fo:margin-bottom="0in" style:writing-mode="lr-tb"/>
    </style:style>
    <style:style style:family="table-cell" style:name="a2215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216">
      <style:text-properties fo:color="#000000"/>
    </style:style>
    <style:style style:family="paragraph" style:name="a2217">
      <style:paragraph-properties fo:text-align="left" fo:margin-left="0in" fo:text-indent="0in" fo:margin-top="0in" fo:margin-bottom="0in" style:writing-mode="lr-tb"/>
    </style:style>
    <style:style style:family="table-cell" style:name="a2218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2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6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6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64">
      <style:graphic-properties draw:fill="none" draw:stroke="solid" svg:stroke-width="0.01389in" svg:stroke-color="#000000" svg:stroke-opacity="100%" draw:stroke-linejoin="round" svg:stroke-linecap="butt"/>
    </style:style>
    <style:style style:family="drawing-page" style:name="a1165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167">
      <style:drawing-page-properties draw:fill="bitmap" draw:fill-image-name="a1166" style:repeat="repeat" draw:fill-image-width="0.03385in" draw:fill-image-height="0.03385in" draw:fill-image-ref-point="top-left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6111in" style:font-size-asian="0.36111in" style:font-size-complex="0.36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22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2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3333in" style:font-size-asian="0.33333in" style:font-size-complex="0.33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25">
      <style:paragraph-properties fo:line-height="15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2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6111in" style:font-size-asian="0.36111in" style:font-size-complex="0.36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3">
      <style:paragraph-properties fo:line-height="100%" fo:text-align="left" style:tab-stop-distance="1in" fo:margin-left="0in" fo:margin-right="0in" fo:text-indent="0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7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1175">
      <style:table-properties style:writing-mode="lr-tb"/>
    </style:style>
    <style:style style:family="drawing-page" style:name="a901">
      <style:drawing-page-properties draw:fill="bitmap" draw:fill-image-name="a900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olumn" style:name="a1176">
      <style:table-column-properties style:column-width="2.30474in"/>
    </style:style>
    <style:style style:family="text" style:name="a90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olumn" style:name="a1177">
      <style:table-column-properties style:column-width="3.39056in"/>
    </style:style>
    <style:style style:family="text" style:name="a9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178">
      <style:table-column-properties style:column-width="3.25708in"/>
    </style:style>
    <style:style style:family="paragraph" style:name="a9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179">
      <style:table-column-properties style:column-width="3.04763in"/>
    </style:style>
    <style:style style:family="graphic" style:name="a905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23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3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" style:name="a2232">
      <style:table-properties style:writing-mode="lr-tb"/>
    </style:style>
    <style:style style:family="text" style:name="a90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olumn" style:name="a2233">
      <style:table-column-properties style:column-width="2.38465in"/>
    </style:style>
    <style:style style:family="text" style:name="a90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olumn" style:name="a2234">
      <style:table-column-properties style:column-width="1.96812in"/>
    </style:style>
    <style:style style:family="text" style:name="a9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2235">
      <style:table-column-properties style:column-width="2.95984in"/>
    </style:style>
    <style:style style:family="table-row" style:name="a1800">
      <style:table-row-properties style:row-height="0.28661in"/>
    </style:style>
    <style:style style:family="table-column" style:name="a2236">
      <style:table-column-properties style:column-width="2.42008in"/>
    </style:style>
    <style:style style:family="text" style:name="a1801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normal" style:font-weight-asian="normal" style:font-weight-complex="normal"/>
    </style:style>
    <style:style style:family="table-column" style:name="a2237">
      <style:table-column-properties style:column-width="2.64332in"/>
    </style:style>
    <style:style style:family="text" style:name="a1802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normal" style:font-weight-asian="normal" style:font-weight-complex="normal"/>
    </style:style>
    <style:style style:family="table-row" style:name="a2238">
      <style:table-row-properties style:row-height="0.47703in"/>
    </style:style>
    <style:style style:family="paragraph" style:name="a1803">
      <style:paragraph-properties fo:text-align="center" fo:margin-left="0in" fo:margin-right="0in" fo:text-indent="0in" fo:margin-top="0in" fo:margin-bottom="0in" style:writing-mode="lr-tb"/>
    </style:style>
    <style:style style:family="text" style:name="a2239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able-cell" style:name="a1804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805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normal" style:font-weight-asian="normal" style:font-weight-complex="normal"/>
    </style:style>
    <style:style style:family="text" style:name="a1806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normal" style:font-weight-asian="normal" style:font-weight-complex="normal"/>
    </style:style>
    <style:style style:family="paragraph" style:name="a180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808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809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normal" style:font-weight-asian="normal" style:font-weight-complex="normal"/>
    </style:style>
    <style:style style:family="table-row" style:name="a1180">
      <style:table-row-properties style:row-height="1.4819in"/>
    </style:style>
    <style:style style:family="text" style:name="a1181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82">
      <style:text-properties fo:color="#000000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1183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10">
      <style:paragraph-properties fo:line-height="14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4">
      <style:text-properties fo:font-variant="normal" fo:text-transform="none" fo:color="#000000" style:text-line-through-type="none" style:text-line-through-style="none" style:text-line-through-width="auto" style:text-line-through-color="font-color" fo:font-family="Arial" style:font-family-asian="Arial" style:font-family-complex="Arial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85">
      <style:paragraph-properties fo:line-height="150%" fo:text-align="center" fo:margin-left="0.0752in" fo:margin-right="0in" fo:text-indent="0in" fo:margin-top="0in" fo:margin-bottom="0in" style:writing-mode="lr-tb"/>
    </style:style>
    <style:style style:family="text" style:name="a91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86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91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7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91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8">
      <style:text-properties fo:font-variant="normal" fo:text-transform="none" fo:color="#000000" style:text-line-through-type="none" style:text-line-through-style="none" style:text-line-through-width="auto" style:text-line-through-color="font-color" fo:font-family="Arial" style:font-family-asian="Arial" style:font-family-complex="Arial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0">
      <style:text-properties fo:color="#000000" style:text-line-through-type="none" style:text-line-through-style="none" style:text-line-through-width="auto" style:text-line-through-color="font-color" fo:font-family="Arial" style:font-family-asian="Arial" style:font-family-complex="Arial" fo:font-size="0.16667in" style:font-size-asian="0.16667in" style:font-size-complex="0.16667in" fo:font-weight="normal" style:font-weight-asian="normal" style:font-weight-complex="normal"/>
    </style:style>
    <style:style style:family="paragraph" style:name="a1189">
      <style:paragraph-properties fo:line-height="150%" fo:text-align="center" fo:margin-left="0.07441in" fo:margin-right="0in" fo:text-indent="0in" fo:margin-top="0in" fo:margin-bottom="0in" style:writing-mode="lr-tb"/>
    </style:style>
    <style:style style:family="text" style:name="a91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1">
      <style:paragraph-properties fo:text-align="center" fo:margin-left="0in" fo:margin-right="0in" fo:text-indent="0in" fo:margin-top="0in" fo:margin-bottom="0in" style:writing-mode="lr-tb"/>
    </style:style>
    <style:style style:family="text" style:name="a9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242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paragraph" style:name="a918">
      <style:paragraph-properties fo:line-height="14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3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91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4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paragraph" style:name="a2245">
      <style:paragraph-properties fo:text-align="center" fo:margin-left="0in" fo:margin-right="0in" fo:text-indent="0in" fo:margin-top="0in" fo:margin-bottom="0in" style:writing-mode="lr-tb"/>
    </style:style>
    <style:style style:family="text" style:name="a1810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normal" style:font-weight-asian="normal" style:font-weight-complex="normal"/>
    </style:style>
    <style:style style:family="table-cell" style:name="a2246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paragraph" style:name="a1811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247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able-cell" style:name="a1812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2248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text" style:name="a1813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normal" style:font-weight-asian="normal" style:font-weight-complex="normal"/>
    </style:style>
    <style:style style:family="paragraph" style:name="a2249">
      <style:paragraph-properties fo:text-align="center" fo:margin-left="0in" fo:margin-right="0in" fo:text-indent="0in" fo:margin-top="0in" fo:margin-bottom="0in" style:writing-mode="lr-tb"/>
    </style:style>
    <style:style style:family="text" style:name="a1814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normal" style:font-weight-asian="normal" style:font-weight-complex="normal"/>
    </style:style>
    <style:style style:family="paragraph" style:name="a1815">
      <style:paragraph-properties fo:text-align="center" fo:margin-left="0in" fo:margin-right="0in" fo:text-indent="0in" fo:margin-top="0in" fo:margin-bottom="0in" style:writing-mode="lr-tb"/>
    </style:style>
    <style:style style:family="table-cell" style:name="a1816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817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normal" style:font-weight-asian="normal" style:font-weight-complex="normal"/>
    </style:style>
    <style:style style:family="text" style:name="a1818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normal" style:font-weight-asian="normal" style:font-weight-complex="normal"/>
    </style:style>
    <style:style style:family="paragraph" style:name="a1819">
      <style:paragraph-properties fo:text-align="center" fo:margin-left="0in" fo:margin-right="0in" fo:text-indent="0in" fo:margin-top="0in" fo:margin-bottom="0in" style:writing-mode="lr-tb"/>
    </style:style>
    <style:style style:family="table-cell" style:name="a1190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191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92">
      <style:text-properties fo:font-variant="normal" fo:text-transform="none" fo:color="#000000" style:text-line-through-type="none" style:text-line-through-style="none" style:text-line-through-width="auto" style:text-line-through-color="font-color" fo:font-family="Arial" style:font-family-asian="Arial" style:font-family-complex="Arial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93">
      <style:paragraph-properties fo:line-height="150%" fo:text-align="center" fo:margin-left="0.07441in" fo:margin-right="0in" fo:text-indent="0in" fo:margin-top="0in" fo:margin-bottom="0in" style:writing-mode="lr-tb"/>
    </style:style>
    <style:style style:family="text" style:name="a9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4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21">
      <style:paragraph-properties fo:line-height="14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5">
      <style:text-properties fo:font-variant="normal" fo:text-transform="none" fo:color="#000000" style:text-line-through-type="none" style:text-line-through-style="none" style:text-line-through-width="auto" style:text-line-through-color="font-color" fo:font-family="Arial" style:font-family-asian="Arial" style:font-family-complex="Arial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2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96">
      <style:paragraph-properties fo:line-height="150%" fo:text-align="center" fo:margin-left="0.07441in" fo:margin-right="0in" fo:text-indent="0in" fo:margin-top="0in" fo:margin-bottom="0in" style:writing-mode="lr-tb"/>
    </style:style>
    <style:style style:family="text" style:name="a9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97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paragraph" style:name="a924">
      <style:paragraph-properties fo:line-height="140%" fo:text-align="left" style:tab-stop-distance="1in" fo:margin-left="0.3in" fo:margin-right="0in" fo:text-indent="-0.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8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99">
      <style:text-properties fo:font-variant="normal" fo:text-transform="none" fo:color="#000000" style:text-line-through-type="none" style:text-line-through-style="none" style:text-line-through-width="auto" style:text-line-through-color="font-color" fo:font-family="Arial" style:font-family-asian="Arial" style:font-family-complex="Arial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2250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92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51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9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52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paragraph" style:name="a928">
      <style:paragraph-properties fo:line-height="140%" fo:text-align="left" style:tab-stop-distance="1in" fo:margin-left="0.3in" fo:margin-right="0in" fo:text-indent="-0.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53">
      <style:paragraph-properties fo:text-align="center" fo:margin-left="0in" fo:margin-right="0in" fo:text-indent="0in" fo:margin-top="0in" fo:margin-bottom="0in" style:writing-mode="lr-tb"/>
    </style:style>
    <style:style style:family="text" style:name="a2254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2255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table-cell" style:name="a1820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paragraph" style:name="a2256">
      <style:paragraph-properties fo:text-align="center" fo:margin-left="0in" fo:margin-right="0in" fo:text-indent="0in" fo:margin-top="0in" fo:margin-bottom="0in" style:writing-mode="lr-tb"/>
    </style:style>
    <style:style style:family="text" style:name="a1821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normal" style:font-weight-asian="normal" style:font-weight-complex="normal"/>
    </style:style>
    <style:style style:family="table-cell" style:name="a2257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822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normal" style:font-weight-asian="normal" style:font-weight-complex="normal"/>
    </style:style>
    <style:style style:family="text" style:name="a2258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paragraph" style:name="a1823">
      <style:paragraph-properties fo:text-align="center" fo:margin-left="0in" fo:margin-right="0in" fo:text-indent="0in" fo:margin-top="0in" fo:margin-bottom="0in" style:writing-mode="lr-tb"/>
    </style:style>
    <style:style style:family="text" style:name="a2259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style:style style:family="table-cell" style:name="a1824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825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normal" style:font-weight-asian="normal" style:font-weight-complex="normal"/>
    </style:style>
    <style:style style:family="text" style:name="a1826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normal" style:font-weight-asian="normal" style:font-weight-complex="normal"/>
    </style:style>
    <style:style style:family="paragraph" style:name="a1827">
      <style:paragraph-properties fo:text-align="center" fo:margin-left="0in" fo:margin-right="0in" fo:text-indent="0in" fo:margin-top="0in" fo:margin-bottom="0in" style:writing-mode="lr-tb"/>
    </style:style>
    <style:style style:family="table-cell" style:name="a1828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829">
      <style:text-properties fo:color="#000000"/>
    </style:style>
    <style:style style:family="text" style:name="a93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2">
      <style:paragraph-properties fo:line-height="140%" fo:text-align="left" style:tab-stop-distance="1in" fo:margin-left="0.3in" fo:margin-right="0in" fo:text-indent="-0.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60">
      <style:paragraph-properties fo:text-align="center" fo:margin-left="0in" fo:margin-right="0in" fo:text-indent="0in" fo:margin-top="0in" fo:margin-bottom="0in" style:writing-mode="lr-tb"/>
    </style:style>
    <style:style style:family="paragraph" style:name="a936">
      <style:paragraph-properties fo:line-height="14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261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graphic" style:name="a93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row" style:name="a2262">
      <style:table-row-properties style:row-height="0.79562in"/>
    </style:style>
    <style:style style:family="text" style:name="a9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3">
      <style:text-properties fo:color="#000000"/>
    </style:style>
    <style:style style:family="text" style:name="a9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64">
      <style:paragraph-properties fo:text-align="left" fo:margin-left="0in" fo:text-indent="0in" fo:margin-top="0in" fo:margin-bottom="0in" style:writing-mode="lr-tb"/>
    </style:style>
    <style:style style:family="table-cell" style:name="a2265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paragraph" style:name="a1830">
      <style:paragraph-properties fo:text-align="left" fo:margin-left="0in" fo:text-indent="0in" fo:margin-top="0in" fo:margin-bottom="0in" style:writing-mode="lr-tb"/>
    </style:style>
    <style:style style:family="text" style:name="a2266">
      <style:text-properties fo:color="#000000"/>
    </style:style>
    <style:style style:family="table-cell" style:name="a1831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paragraph" style:name="a2267">
      <style:paragraph-properties fo:text-align="left" fo:margin-left="0in" fo:text-indent="0in" fo:margin-top="0in" fo:margin-bottom="0in" style:writing-mode="lr-tb"/>
    </style:style>
    <style:style style:family="text" style:name="a1832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normal" style:font-weight-asian="normal" style:font-weight-complex="normal"/>
    </style:style>
    <style:style style:family="table-cell" style:name="a2268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833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normal" style:font-weight-asian="normal" style:font-weight-complex="normal"/>
    </style:style>
    <style:style style:family="text" style:name="a2269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normal" style:font-weight-asian="normal" style:font-weight-complex="normal"/>
    </style:style>
    <style:style style:family="paragraph" style:name="a183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835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836">
      <style:text-properties fo:color="#000000"/>
    </style:style>
    <style:style style:family="paragraph" style:name="a1837">
      <style:paragraph-properties fo:text-align="left" fo:margin-left="0in" fo:text-indent="0in" fo:margin-top="0in" fo:margin-bottom="0in" style:writing-mode="lr-tb"/>
    </style:style>
    <style:style style:family="table-cell" style:name="a1838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able-row" style:name="a1839">
      <style:table-row-properties style:row-height="0.49174in"/>
    </style:style>
    <style:style style:family="paragraph" style:name="a9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4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42">
      <style:graphic-properties draw:fill="none" draw:stroke="none"/>
    </style:style>
    <style:style style:family="presentation" style:name="a94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0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normal" style:font-weight-asian="normal" style:font-weight-complex="normal"/>
    </style:style>
    <style:style style:family="paragraph" style:name="a94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71">
      <style:paragraph-properties fo:text-align="justify" fo:text-align-last="start" fo:margin-left="0in" fo:margin-right="0in" fo:text-indent="0in" fo:margin-top="0in" fo:margin-bottom="0in" style:writing-mode="lr-tb"/>
    </style:style>
    <style:style style:family="graphic" style:name="a94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2272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drawing-page" style:name="a94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2273">
      <style:text-properties fo:color="#000000"/>
    </style:style>
    <style:style style:family="paragraph" style:name="a2274">
      <style:paragraph-properties fo:text-align="left" fo:margin-left="0in" fo:text-indent="0in" fo:margin-top="0in" fo:margin-bottom="0in" style:writing-mode="lr-tb"/>
    </style:style>
    <style:style style:family="table-cell" style:name="a2275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840">
      <style:text-properties fo:color="#000000"/>
    </style:style>
    <style:style style:family="text" style:name="a2276">
      <style:text-properties fo:color="#000000"/>
    </style:style>
    <style:style style:family="paragraph" style:name="a1841">
      <style:paragraph-properties fo:text-align="left" fo:margin-left="0in" fo:text-indent="0in" fo:margin-top="0in" fo:margin-bottom="0in" style:writing-mode="lr-tb"/>
    </style:style>
    <style:style style:family="paragraph" style:name="a2277">
      <style:paragraph-properties fo:text-align="left" fo:margin-left="0in" fo:text-indent="0in" fo:margin-top="0in" fo:margin-bottom="0in" style:writing-mode="lr-tb"/>
    </style:style>
    <style:style style:family="table-cell" style:name="a1842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able-cell" style:name="a2278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843">
      <style:text-properties fo:color="#000000"/>
    </style:style>
    <style:style style:family="table-row" style:name="a2279">
      <style:table-row-properties style:row-height="0.44198in"/>
    </style:style>
    <style:style style:family="paragraph" style:name="a1844">
      <style:paragraph-properties fo:text-align="left" fo:margin-left="0in" fo:text-indent="0in" fo:margin-top="0in" fo:margin-bottom="0in" style:writing-mode="lr-tb"/>
    </style:style>
    <style:style style:family="table-cell" style:name="a1845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846">
      <style:text-properties fo:color="#000000"/>
    </style:style>
    <style:style style:family="paragraph" style:name="a1847">
      <style:paragraph-properties fo:text-align="left" fo:margin-left="0in" fo:text-indent="0in" fo:margin-top="0in" fo:margin-bottom="0in" style:writing-mode="lr-tb"/>
    </style:style>
    <style:style style:family="table-cell" style:name="a1848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849">
      <style:text-properties fo:color="#000000"/>
    </style:style>
    <style:style style:family="drawing-page" style:name="a950">
      <style:drawing-page-properties draw:fill="bitmap" draw:fill-image-name="a949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5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4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5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80">
      <style:text-properties fo:color="#000000"/>
    </style:style>
    <style:style style:family="text" style:name="a9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81">
      <style:paragraph-properties fo:text-align="left" fo:margin-left="0in" fo:text-indent="0in" fo:margin-top="0in" fo:margin-bottom="0in" style:writing-mode="lr-tb"/>
    </style:style>
    <style:style style:family="text" style:name="a95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282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9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3">
      <style:text-properties fo:color="#000000"/>
    </style:style>
    <style:style style:family="paragraph" style:name="a959">
      <style:paragraph-properties fo:line-height="15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84">
      <style:paragraph-properties fo:text-align="left" fo:margin-left="0in" fo:text-indent="0in" fo:margin-top="0in" fo:margin-bottom="0in" style:writing-mode="lr-tb"/>
    </style:style>
    <style:style style:family="table-cell" style:name="a2285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paragraph" style:name="a1850">
      <style:paragraph-properties fo:text-align="left" fo:margin-left="0in" fo:text-indent="0in" fo:margin-top="0in" fo:margin-bottom="0in" style:writing-mode="lr-tb"/>
    </style:style>
    <style:style style:family="text" style:name="a2286">
      <style:text-properties fo:color="#000000"/>
    </style:style>
    <style:style style:family="table-cell" style:name="a1851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paragraph" style:name="a2287">
      <style:paragraph-properties fo:text-align="left" fo:margin-left="0in" fo:text-indent="0in" fo:margin-top="0in" fo:margin-bottom="0in" style:writing-mode="lr-tb"/>
    </style:style>
    <style:style style:family="text" style:name="a1852">
      <style:text-properties fo:color="#000000"/>
    </style:style>
    <style:style style:family="table-cell" style:name="a2288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paragraph" style:name="a1853">
      <style:paragraph-properties fo:text-align="left" fo:margin-left="0in" fo:text-indent="0in" fo:margin-top="0in" fo:margin-bottom="0in" style:writing-mode="lr-tb"/>
    </style:style>
    <style:style style:family="text" style:name="a2289">
      <style:text-properties fo:color="#000000"/>
    </style:style>
    <style:style style:family="table-cell" style:name="a1854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855">
      <style:text-properties fo:color="#000000"/>
    </style:style>
    <style:style style:family="paragraph" style:name="a1856">
      <style:paragraph-properties fo:text-align="left" fo:margin-left="0in" fo:text-indent="0in" fo:margin-top="0in" fo:margin-bottom="0in" style:writing-mode="lr-tb"/>
    </style:style>
    <style:style style:family="table-cell" style:name="a1857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858">
      <style:text-properties fo:color="#000000"/>
    </style:style>
    <style:style style:family="paragraph" style:name="a1859">
      <style:paragraph-properties fo:text-align="left" fo:margin-left="0in" fo:text-indent="0in" fo:margin-top="0in" fo:margin-bottom="0in" style:writing-mode="lr-tb"/>
    </style:style>
    <style:style style:family="paragraph" style:name="a2000">
      <style:paragraph-properties fo:text-align="center" fo:margin-left="0in" fo:margin-right="0in" fo:text-indent="0in" fo:margin-top="0in" fo:margin-bottom="0in" style:writing-mode="lr-tb"/>
    </style:style>
    <style:style style:family="table-cell" style:name="a2001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2002">
      <style:text-properties fo:color="#000000"/>
    </style:style>
    <style:style style:family="paragraph" style:name="a2003">
      <style:paragraph-properties fo:text-align="left" fo:margin-left="0in" fo:text-indent="0in" fo:margin-top="0in" fo:margin-bottom="0in" style:writing-mode="lr-tb"/>
    </style:style>
    <style:style style:family="table-cell" style:name="a2004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005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normal" style:font-weight-asian="normal" style:font-weight-complex="normal"/>
    </style:style>
    <style:style style:family="text" style:name="a2006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normal" style:font-weight-asian="normal" style:font-weight-complex="normal"/>
    </style:style>
    <style:style style:family="paragraph" style:name="a200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008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2009">
      <style:text-properties fo:color="#000000"/>
    </style:style>
    <style:style style:family="text" style:name="a96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3333in" style:font-size-asian="0.33333in" style:font-size-complex="0.33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3">
      <style:paragraph-properties fo:line-height="15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3333in" style:font-size-asian="0.33333in" style:font-size-complex="0.33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0">
      <style:paragraph-properties fo:text-align="left" fo:margin-left="0in" fo:text-indent="0in" fo:margin-top="0in" fo:margin-bottom="0in" style:writing-mode="lr-tb"/>
    </style:style>
    <style:style style:family="paragraph" style:name="a966">
      <style:paragraph-properties fo:line-height="15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291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9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92">
      <style:text-properties fo:color="#000000"/>
    </style:style>
    <style:style style:family="text" style:name="a9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3">
      <style:paragraph-properties fo:text-align="left" fo:margin-left="0in" fo:text-indent="0in" fo:margin-top="0in" fo:margin-bottom="0in" style:writing-mode="lr-tb"/>
    </style:style>
    <style:style style:family="paragraph" style:name="a969">
      <style:paragraph-properties fo:line-height="100%" fo:text-align="left" style:tab-stop-distance="1in" fo:margin-left="0.92874in" fo:margin-right="0in" fo:text-indent="-0.4374in" fo:margin-top="0.04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294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able-row" style:name="a2295">
      <style:table-row-properties style:row-height="0.44198in"/>
    </style:style>
    <style:style style:family="table-cell" style:name="a1860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296">
      <style:text-properties fo:color="#000000"/>
    </style:style>
    <style:style style:family="text" style:name="a1861">
      <style:text-properties fo:color="#000000"/>
    </style:style>
    <style:style style:family="paragraph" style:name="a2297">
      <style:paragraph-properties fo:text-align="left" fo:margin-left="0in" fo:text-indent="0in" fo:margin-top="0in" fo:margin-bottom="0in" style:writing-mode="lr-tb"/>
    </style:style>
    <style:style style:family="paragraph" style:name="a1862">
      <style:paragraph-properties fo:text-align="left" fo:margin-left="0in" fo:text-indent="0in" fo:margin-top="0in" fo:margin-bottom="0in" style:writing-mode="lr-tb"/>
    </style:style>
    <style:style style:family="table-cell" style:name="a2298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able-cell" style:name="a1863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299">
      <style:text-properties fo:color="#000000"/>
    </style:style>
    <style:style style:family="text" style:name="a1864">
      <style:text-properties fo:color="#000000"/>
    </style:style>
    <style:style style:family="paragraph" style:name="a1865">
      <style:paragraph-properties fo:text-align="left" fo:margin-left="0in" fo:text-indent="0in" fo:margin-top="0in" fo:margin-bottom="0in" style:writing-mode="lr-tb"/>
    </style:style>
    <style:style style:family="table-cell" style:name="a1866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867">
      <style:text-properties fo:color="#000000"/>
    </style:style>
    <style:style style:family="paragraph" style:name="a1868">
      <style:paragraph-properties fo:text-align="left" fo:margin-left="0in" fo:text-indent="0in" fo:margin-top="0in" fo:margin-bottom="0in" style:writing-mode="lr-tb"/>
    </style:style>
    <style:style style:family="table-cell" style:name="a1869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paragraph" style:name="a2010">
      <style:paragraph-properties fo:text-align="left" fo:margin-left="0in" fo:text-indent="0in" fo:margin-top="0in" fo:margin-bottom="0in" style:writing-mode="lr-tb"/>
    </style:style>
    <style:style style:family="table-cell" style:name="a2011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able-row" style:name="a2012">
      <style:table-row-properties style:row-height="0.45787in"/>
    </style:style>
    <style:style style:family="text" style:name="a2013">
      <style:text-properties fo:color="#000000"/>
    </style:style>
    <style:style style:family="paragraph" style:name="a2014">
      <style:paragraph-properties fo:text-align="left" fo:margin-left="0in" fo:text-indent="0in" fo:margin-top="0in" fo:margin-bottom="0in" style:writing-mode="lr-tb"/>
    </style:style>
    <style:style style:family="table-cell" style:name="a2015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016">
      <style:text-properties fo:color="#000000"/>
    </style:style>
    <style:style style:family="paragraph" style:name="a2017">
      <style:paragraph-properties fo:text-align="left" fo:margin-left="0in" fo:text-indent="0in" fo:margin-top="0in" fo:margin-bottom="0in" style:writing-mode="lr-tb"/>
    </style:style>
    <style:style style:family="table-cell" style:name="a2018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019">
      <style:text-properties fo:color="#000000"/>
    </style:style>
    <style:style style:family="text" style:name="a9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3">
      <style:paragraph-properties fo:line-height="100%" fo:text-align="left" style:tab-stop-distance="1in" fo:margin-left="1in" fo:margin-right="0in" fo:text-indent="-0.27008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7">
      <style:paragraph-properties fo:line-height="100%" fo:text-align="left" style:tab-stop-distance="1in" fo:margin-left="0.92874in" fo:margin-right="0in" fo:text-indent="-0.4374in" fo:margin-top="0.04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870">
      <style:table-row-properties style:row-height="0.49292in"/>
    </style:style>
    <style:style style:family="text" style:name="a1871">
      <style:text-properties fo:color="#000000"/>
    </style:style>
    <style:style style:family="paragraph" style:name="a1872">
      <style:paragraph-properties fo:text-align="left" fo:margin-left="0in" fo:text-indent="0in" fo:margin-top="0in" fo:margin-bottom="0in" style:writing-mode="lr-tb"/>
    </style:style>
    <style:style style:family="table-cell" style:name="a1873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874">
      <style:text-properties fo:color="#000000"/>
    </style:style>
    <style:style style:family="paragraph" style:name="a1875">
      <style:paragraph-properties fo:text-align="left" fo:margin-left="0in" fo:text-indent="0in" fo:margin-top="0in" fo:margin-bottom="0in" style:writing-mode="lr-tb"/>
    </style:style>
    <style:style style:family="table-cell" style:name="a1876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877">
      <style:text-properties fo:color="#000000"/>
    </style:style>
    <style:style style:family="paragraph" style:name="a1878">
      <style:paragraph-properties fo:text-align="left" fo:margin-left="0in" fo:text-indent="0in" fo:margin-top="0in" fo:margin-bottom="0in" style:writing-mode="lr-tb"/>
    </style:style>
    <style:style style:family="table-cell" style:name="a1879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paragraph" style:name="a2020">
      <style:paragraph-properties fo:text-align="left" fo:margin-left="0in" fo:text-indent="0in" fo:margin-top="0in" fo:margin-bottom="0in" style:writing-mode="lr-tb"/>
    </style:style>
    <style:style style:family="table-cell" style:name="a2021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022">
      <style:text-properties fo:color="#000000"/>
    </style:style>
    <style:style style:family="paragraph" style:name="a2023">
      <style:paragraph-properties fo:text-align="left" fo:margin-left="0in" fo:text-indent="0in" fo:margin-top="0in" fo:margin-bottom="0in" style:writing-mode="lr-tb"/>
    </style:style>
    <style:style style:family="table-cell" style:name="a2024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025">
      <style:text-properties fo:color="#000000"/>
    </style:style>
    <style:style style:family="paragraph" style:name="a2026">
      <style:paragraph-properties fo:text-align="left" fo:margin-left="0in" fo:text-indent="0in" fo:margin-top="0in" fo:margin-bottom="0in" style:writing-mode="lr-tb"/>
    </style:style>
    <style:style style:family="table-cell" style:name="a2027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028">
      <style:text-properties fo:color="#000000"/>
    </style:style>
    <style:style style:family="paragraph" style:name="a2029">
      <style:paragraph-properties fo:text-align="left" fo:margin-left="0in" fo:text-indent="0in" fo:margin-top="0in" fo:margin-bottom="0in" style:writing-mode="lr-tb"/>
    </style:style>
    <style:style style:family="text" style:name="a98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2">
      <style:paragraph-properties fo:line-height="100%" fo:text-align="left" style:tab-stop-distance="1in" fo:margin-left="1in" fo:margin-right="0in" fo:text-indent="-0.27008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6">
      <style:paragraph-properties fo:line-height="100%" fo:text-align="left" style:tab-stop-distance="1in" fo:margin-left="1in" fo:margin-right="0in" fo:text-indent="-0.27008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80">
      <style:text-properties fo:color="#000000"/>
    </style:style>
    <style:style style:family="paragraph" style:name="a1881">
      <style:paragraph-properties fo:text-align="left" fo:margin-left="0in" fo:text-indent="0in" fo:margin-top="0in" fo:margin-bottom="0in" style:writing-mode="lr-tb"/>
    </style:style>
    <style:style style:family="table-cell" style:name="a1882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883">
      <style:text-properties fo:color="#000000"/>
    </style:style>
    <style:style style:family="paragraph" style:name="a1884">
      <style:paragraph-properties fo:text-align="left" fo:margin-left="0in" fo:text-indent="0in" fo:margin-top="0in" fo:margin-bottom="0in" style:writing-mode="lr-tb"/>
    </style:style>
    <style:style style:family="table-cell" style:name="a1885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886">
      <style:text-properties fo:color="#000000"/>
    </style:style>
    <style:style style:family="paragraph" style:name="a1887">
      <style:paragraph-properties fo:text-align="left" fo:margin-left="0in" fo:text-indent="0in" fo:margin-top="0in" fo:margin-bottom="0in" style:writing-mode="lr-tb"/>
    </style:style>
    <style:style style:family="table-cell" style:name="a1888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889">
      <style:text-properties fo:color="#000000"/>
    </style:style>
    <style:style style:family="table-cell" style:name="a2030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031">
      <style:text-properties fo:color="#000000"/>
    </style:style>
    <style:style style:family="paragraph" style:name="a2032">
      <style:paragraph-properties fo:text-align="left" fo:margin-left="0in" fo:text-indent="0in" fo:margin-top="0in" fo:margin-bottom="0in" style:writing-mode="lr-tb"/>
    </style:style>
    <style:style style:family="table-cell" style:name="a2033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034">
      <style:text-properties fo:color="#000000"/>
    </style:style>
    <style:style style:family="paragraph" style:name="a2035">
      <style:paragraph-properties fo:text-align="left" fo:margin-left="0in" fo:text-indent="0in" fo:margin-top="0in" fo:margin-bottom="0in" style:writing-mode="lr-tb"/>
    </style:style>
    <style:style style:family="text" style:name="a1600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036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601">
      <style:text-properties fo:font-variant="normal" fo:text-transform="none" fo:color="#000000" style:text-line-through-type="none" style:text-line-through-style="none" style:text-line-through-width="auto" style:text-line-through-color="font-color" fo:font-family="Arial" style:font-family-asian="Arial" style:font-family-complex="Arial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037">
      <style:text-properties fo:color="#000000"/>
    </style:style>
    <style:style style:family="paragraph" style:name="a1602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2038">
      <style:paragraph-properties fo:text-align="left" fo:margin-left="0in" fo:text-indent="0in" fo:margin-top="0in" fo:margin-bottom="0in" style:writing-mode="lr-tb"/>
    </style:style>
    <style:style style:family="table-cell" style:name="a1603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able-cell" style:name="a2039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604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90">
      <style:paragraph-properties fo:line-height="100%" fo:text-align="left" style:tab-stop-distance="1in" fo:margin-left="1in" fo:margin-right="0in" fo:text-indent="-0.27008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5">
      <style:text-properties fo:font-variant="normal" fo:text-transform="none"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27778in" style:font-size-asian="0.27778in" style:font-size-complex="0.27778in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606">
      <style:paragraph-properties fo:text-align="center" fo:margin-left="0.00276in" fo:margin-right="0in" fo:text-indent="0in" fo:margin-top="0in" fo:margin-bottom="0in" style:writing-mode="lr-tb"/>
    </style:style>
    <style:style style:family="text" style:name="a99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607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9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8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94">
      <style:paragraph-properties fo:line-height="15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9">
      <style:text-properties fo:font-variant="normal" fo:text-transform="none"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27778in" style:font-size-asian="0.27778in" style:font-size-complex="0.27778in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99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7">
      <style:paragraph-properties fo:line-height="15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9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0">
      <style:paragraph-properties fo:text-align="left" fo:margin-left="0in" fo:text-indent="0in" fo:margin-top="0in" fo:margin-bottom="0in" style:writing-mode="lr-tb"/>
    </style:style>
    <style:style style:family="table-cell" style:name="a1891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892">
      <style:text-properties fo:color="#000000"/>
    </style:style>
    <style:style style:family="paragraph" style:name="a1893">
      <style:paragraph-properties fo:text-align="left" fo:margin-left="0in" fo:text-indent="0in" fo:margin-top="0in" fo:margin-bottom="0in" style:writing-mode="lr-tb"/>
    </style:style>
    <style:style style:family="table-cell" style:name="a1894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895">
      <style:text-properties fo:color="#000000"/>
    </style:style>
    <style:style style:family="paragraph" style:name="a1896">
      <style:paragraph-properties fo:text-align="left" fo:margin-left="0in" fo:text-indent="0in" fo:margin-top="0in" fo:margin-bottom="0in" style:writing-mode="lr-tb"/>
    </style:style>
    <style:style style:family="table-cell" style:name="a1897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898">
      <style:text-properties fo:color="#000000"/>
    </style:style>
    <style:style style:family="paragraph" style:name="a1899">
      <style:paragraph-properties fo:text-align="left" fo:margin-left="0in" fo:text-indent="0in" fo:margin-top="0in" fo:margin-bottom="0in" style:writing-mode="lr-tb"/>
    </style:style>
    <style:style style:family="text" style:name="a2040">
      <style:text-properties fo:color="#000000"/>
    </style:style>
    <style:style style:family="paragraph" style:name="a2041">
      <style:paragraph-properties fo:text-align="left" fo:margin-left="0in" fo:text-indent="0in" fo:margin-top="0in" fo:margin-bottom="0in" style:writing-mode="lr-tb"/>
    </style:style>
    <style:style style:family="table-cell" style:name="a2042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able-row" style:name="a2043">
      <style:table-row-properties style:row-height="0.45866in"/>
    </style:style>
    <style:style style:family="text" style:name="a2044">
      <style:text-properties fo:color="#000000"/>
    </style:style>
    <style:style style:family="paragraph" style:name="a2045">
      <style:paragraph-properties fo:text-align="left" fo:margin-left="0in" fo:text-indent="0in" fo:margin-top="0in" fo:margin-bottom="0in" style:writing-mode="lr-tb"/>
    </style:style>
    <style:style style:family="paragraph" style:name="a1610">
      <style:paragraph-properties fo:text-align="center" fo:margin-left="0.00748in" fo:margin-right="0in" fo:text-indent="0in" fo:margin-top="0in" fo:margin-bottom="0in" style:writing-mode="lr-tb"/>
    </style:style>
    <style:style style:family="table-cell" style:name="a2046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able-cell" style:name="a1611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2047">
      <style:text-properties fo:color="#000000"/>
    </style:style>
    <style:style style:family="table-row" style:name="a1612">
      <style:table-row-properties style:row-height="0.4433in"/>
    </style:style>
    <style:style style:family="paragraph" style:name="a2048">
      <style:paragraph-properties fo:text-align="left" fo:margin-left="0in" fo:text-indent="0in" fo:margin-top="0in" fo:margin-bottom="0in" style:writing-mode="lr-tb"/>
    </style:style>
    <style:style style:family="text" style:name="a1613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049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614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615">
      <style:paragraph-properties fo:line-height="100%" fo:text-align="left" fo:margin-left="0.00748in" fo:margin-right="0in" fo:text-indent="0in" fo:margin-top="0in" fo:margin-bottom="0in" style:writing-mode="lr-tb"/>
    </style:style>
    <style:style style:family="table-cell" style:name="a1616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617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618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619">
      <style:paragraph-properties fo:text-align="center" fo:margin-left="0in" fo:margin-right="0in" fo:text-indent="0in" fo:margin-top="0in" fo:margin-bottom="0in" style:writing-mode="lr-tb"/>
    </style:style>
    <style:style style:family="text" style:name="a2050">
      <style:text-properties fo:color="#000000"/>
    </style:style>
    <style:style style:family="paragraph" style:name="a2051">
      <style:paragraph-properties fo:text-align="left" fo:margin-left="0in" fo:text-indent="0in" fo:margin-top="0in" fo:margin-bottom="0in" style:writing-mode="lr-tb"/>
    </style:style>
    <style:style style:family="table-cell" style:name="a2052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053">
      <style:text-properties fo:color="#000000"/>
    </style:style>
    <style:style style:family="paragraph" style:name="a2054">
      <style:paragraph-properties fo:text-align="left" fo:margin-left="0in" fo:text-indent="0in" fo:margin-top="0in" fo:margin-bottom="0in" style:writing-mode="lr-tb"/>
    </style:style>
    <style:style style:family="drawing-page" style:name="a729">
      <style:drawing-page-properties draw:fill="bitmap" draw:fill-image-name="a728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2055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able-cell" style:name="a1620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2056">
      <style:text-properties fo:color="#000000"/>
    </style:style>
    <style:style style:family="text" style:name="a1621">
      <style:text-properties fo:color="#000000"/>
    </style:style>
    <style:style style:family="paragraph" style:name="a2057">
      <style:paragraph-properties fo:text-align="left" fo:margin-left="0in" fo:text-indent="0in" fo:margin-top="0in" fo:margin-bottom="0in" style:writing-mode="lr-tb"/>
    </style:style>
    <style:style style:family="paragraph" style:name="a1622">
      <style:paragraph-properties fo:text-align="left" fo:margin-left="0in" fo:text-indent="0in" fo:margin-top="0in" fo:margin-bottom="0in" style:writing-mode="lr-tb"/>
    </style:style>
    <style:style style:family="table-cell" style:name="a2058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able-cell" style:name="a1623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059">
      <style:text-properties fo:color="#000000"/>
    </style:style>
    <style:style style:family="table-row" style:name="a1624">
      <style:table-row-properties style:row-height="0.66497in"/>
    </style:style>
    <style:style style:family="text" style:name="a1625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626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627">
      <style:paragraph-properties fo:line-height="100%" fo:text-align="left" fo:margin-left="0.15433in" fo:margin-right="0in" fo:text-indent="0in" fo:margin-top="0in" fo:margin-bottom="0in" style:writing-mode="lr-tb"/>
    </style:style>
    <style:style style:family="table-cell" style:name="a1628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629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3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3">
      <style:graphic-properties fo:wrap-option="wrap" fo:padding-top="0in" fo:padding-bottom="0in" fo:padding-left="0in" fo:padding-right="0.02007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3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60">
      <style:paragraph-properties fo:text-align="left" fo:margin-left="0in" fo:text-indent="0in" fo:margin-top="0in" fo:margin-bottom="0in" style:writing-mode="lr-tb"/>
    </style:style>
    <style:style style:family="text" style:name="a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1944in" style:font-size-asian="0.31944in" style:font-size-complex="0.31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061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paragraph" style:name="a7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2">
      <style:text-properties fo:color="#000000"/>
    </style:style>
    <style:style style:family="text" style:name="a73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63">
      <style:paragraph-properties fo:text-align="left" fo:margin-left="0in" fo:text-indent="0in" fo:margin-top="0in" fo:margin-bottom="0in" style:writing-mode="lr-tb"/>
    </style:style>
    <style:style style:family="text" style:name="a7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1944in" style:font-size-asian="0.31944in" style:font-size-complex="0.31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064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paragraph" style:name="a7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5">
      <style:text-properties fo:color="#000000"/>
    </style:style>
    <style:style style:family="text" style:name="a1630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066">
      <style:paragraph-properties fo:text-align="left" fo:margin-left="0in" fo:text-indent="0in" fo:margin-top="0in" fo:margin-bottom="0in" style:writing-mode="lr-tb"/>
    </style:style>
    <style:style style:family="paragraph" style:name="a1631">
      <style:paragraph-properties fo:text-align="center" fo:margin-left="0in" fo:margin-right="0in" fo:text-indent="0in" fo:margin-top="0in" fo:margin-bottom="0in" style:writing-mode="lr-tb"/>
    </style:style>
    <style:style style:family="table-cell" style:name="a2067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able-cell" style:name="a1632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2068">
      <style:text-properties fo:color="#000000"/>
    </style:style>
    <style:style style:family="text" style:name="a1633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069">
      <style:paragraph-properties fo:text-align="left" fo:margin-left="0in" fo:text-indent="0in" fo:margin-top="0in" fo:margin-bottom="0in" style:writing-mode="lr-tb"/>
    </style:style>
    <style:style style:family="text" style:name="a1634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2222in" style:font-size-asian="0.22222in" style:font-size-complex="0.22222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635">
      <style:paragraph-properties fo:line-height="100%" fo:text-align="left" fo:margin-left="0.00748in" fo:margin-right="0in" fo:text-indent="-0.00709in" fo:margin-top="0in" fo:margin-bottom="0in" style:writing-mode="lr-tb"/>
    </style:style>
    <style:style style:family="table-cell" style:name="a1636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able-row" style:name="a1637">
      <style:table-row-properties style:row-height="0.88662in"/>
    </style:style>
    <style:style style:family="text" style:name="a1638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639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4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1944in" style:font-size-asian="0.31944in" style:font-size-complex="0.31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1944in" style:font-size-asian="0.31944in" style:font-size-complex="0.31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070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graphic" style:name="a745">
      <style:graphic-properties fo:wrap-option="wrap" fo:padding-top="0.04998in" fo:padding-bottom="0.04998in" fo:padding-left="0in" fo:padding-right="0.02007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71">
      <style:text-properties fo:color="#000000"/>
    </style:style>
    <style:style style:family="text" style:name="a74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72">
      <style:paragraph-properties fo:text-align="left" fo:margin-left="0in" fo:text-indent="0in" fo:margin-top="0in" fo:margin-bottom="0in" style:writing-mode="lr-tb"/>
    </style:style>
    <style:style style:family="text" style:name="a7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69444in" style:font-size-asian="0.69444in" style:font-size-complex="0.6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073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paragraph" style:name="a7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4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0">
      <style:paragraph-properties fo:line-height="100%" fo:text-align="left" fo:margin-left="0.15551in" fo:margin-right="0in" fo:text-indent="0in" fo:margin-top="0in" fo:margin-bottom="0in" style:writing-mode="lr-tb"/>
    </style:style>
    <style:style style:family="paragraph" style:name="a20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1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graphic" style:name="a2077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e3ded1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642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078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43">
      <style:paragraph-properties fo:line-height="100%" fo:text-align="left" fo:margin-left="0.15551in" fo:margin-right="0in" fo:text-indent="0in" fo:margin-top="0.03819in" fo:margin-bottom="0in" style:writing-mode="lr-tb"/>
    </style:style>
    <style:style style:family="text" style:name="a20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644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645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646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647">
      <style:paragraph-properties fo:text-align="center" fo:margin-left="0in" fo:margin-right="0in" fo:text-indent="0in" fo:margin-top="0in" fo:margin-bottom="0in" style:writing-mode="lr-tb"/>
    </style:style>
    <style:style style:family="table-cell" style:name="a1648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649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700">
      <style:paragraph-properties fo:text-align="left" fo:margin-left="0in" fo:text-indent="0in" fo:margin-top="0in" fo:margin-bottom="0in" style:writing-mode="lr-tb"/>
    </style:style>
    <style:style style:family="table-cell" style:name="a2701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702">
      <style:text-properties/>
    </style:style>
    <style:style style:family="paragraph" style:name="a2703">
      <style:paragraph-properties fo:text-align="left" fo:margin-left="0in" fo:text-indent="0in" fo:margin-top="0in" fo:margin-bottom="0in" style:writing-mode="lr-tb"/>
    </style:style>
    <style:style style:family="table-cell" style:name="a2704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705">
      <style:text-properties/>
    </style:style>
    <style:style style:family="paragraph" style:name="a2706">
      <style:paragraph-properties fo:text-align="left" fo:margin-left="0in" fo:text-indent="0in" fo:margin-top="0in" fo:margin-bottom="0in" style:writing-mode="lr-tb"/>
    </style:style>
    <style:style style:family="table-cell" style:name="a2707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708">
      <style:text-properties/>
    </style:style>
    <style:style style:family="paragraph" style:name="a2709">
      <style:paragraph-properties fo:text-align="left" fo:margin-left="0in" fo:text-indent="0in" fo:margin-top="0in" fo:margin-bottom="0in" style:writing-mode="lr-tb"/>
    </style:style>
    <style:style style:family="text" style:name="a7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69444in" style:font-size-asian="0.69444in" style:font-size-complex="0.6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2">
      <style:graphic-properties fo:wrap-option="wrap" fo:padding-top="0in" fo:padding-bottom="0in" fo:padding-left="0in" fo:padding-right="0.02007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5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5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0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8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2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757">
      <style:graphic-properties fo:wrap-option="wrap" fo:padding-top="0.04998in" fo:padding-bottom="0.04998in" fo:padding-left="0in" fo:padding-right="0.02007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4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8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50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2222in" style:font-size-asian="0.22222in" style:font-size-complex="0.22222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resentation" style:name="a2086">
      <style:graphic-properties draw:fill="none" draw:stroke="none"/>
    </style:style>
    <style:style style:family="paragraph" style:name="a1651">
      <style:paragraph-properties fo:line-height="100%" fo:text-align="left" fo:margin-left="0.00748in" fo:margin-right="0in" fo:text-indent="0in" fo:margin-top="0in" fo:margin-bottom="0in" style:writing-mode="lr-tb"/>
    </style:style>
    <style:style style:family="presentation" style:name="a208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652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20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653">
      <style:table-row-properties style:row-height="0.66497in"/>
    </style:style>
    <style:style style:family="text" style:name="a20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4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655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656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657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658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659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2710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711">
      <style:text-properties/>
    </style:style>
    <style:style style:family="paragraph" style:name="a2712">
      <style:paragraph-properties fo:text-align="left" fo:margin-left="0in" fo:text-indent="0in" fo:margin-top="0in" fo:margin-bottom="0in" style:writing-mode="lr-tb"/>
    </style:style>
    <style:style style:family="table-cell" style:name="a2713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714">
      <style:text-properties/>
    </style:style>
    <style:style style:family="paragraph" style:name="a2715">
      <style:paragraph-properties fo:text-align="left" fo:margin-left="0in" fo:text-indent="0in" fo:margin-top="0in" fo:margin-bottom="0in" style:writing-mode="lr-tb"/>
    </style:style>
    <style:style style:family="table-cell" style:name="a2716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able-row" style:name="a2717">
      <style:table-row-properties style:row-height="0.44606in"/>
    </style:style>
    <style:style style:family="text" style:name="a2718">
      <style:text-properties/>
    </style:style>
    <style:style style:family="paragraph" style:name="a2719">
      <style:paragraph-properties fo:text-align="left" fo:margin-left="0in" fo:text-indent="0in" fo:margin-top="0in" fo:margin-bottom="0in" style:writing-mode="lr-tb"/>
    </style:style>
    <style:style style:family="paragraph" style:name="a76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1">
      <style:graphic-properties fo:wrap-option="wrap" fo:padding-top="0.04998in" fo:padding-bottom="0.04998in" fo:padding-left="0.09998in" fo:padding-right="0.09998in" draw:textarea-vertical-align="top" draw:textarea-horizontal-align="center" draw:fill="none" draw:stroke="solid" svg:stroke-width="0.01042in" svg:stroke-color="#e3ded1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9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66">
      <style:paragraph-properties fo:line-height="100%" fo:text-align="left" style:tab-stop-distance="1in" fo:margin-left="0.3126in" fo:margin-right="0in" fo:text-indent="-0.3126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092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094">
      <style:drawing-page-properties draw:fill="bitmap" draw:fill-image-name="a2093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" style:name="a2095">
      <style:table-properties style:writing-mode="lr-tb"/>
    </style:style>
    <style:style style:family="paragraph" style:name="a1660">
      <style:paragraph-properties fo:text-align="center" fo:margin-left="0in" fo:margin-right="0in" fo:text-indent="0in" fo:margin-top="0in" fo:margin-bottom="0in" style:writing-mode="lr-tb"/>
    </style:style>
    <style:style style:family="table-column" style:name="a2096">
      <style:table-column-properties style:column-width="0.86652in"/>
    </style:style>
    <style:style style:family="table-cell" style:name="a1661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able-column" style:name="a2097">
      <style:table-column-properties style:column-width="1.91574in"/>
    </style:style>
    <style:style style:family="text" style:name="a1662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olumn" style:name="a2098">
      <style:table-column-properties style:column-width="1.26181in"/>
    </style:style>
    <style:style style:family="text" style:name="a1663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2222in" style:font-size-asian="0.22222in" style:font-size-complex="0.22222in" fo:font-weight="normal" style:font-weight-asian="normal" style:font-weight-complex="normal"/>
    </style:style>
    <style:style style:family="table-column" style:name="a2099">
      <style:table-column-properties style:column-width="1.14015in"/>
    </style:style>
    <style:style style:family="paragraph" style:name="a1664">
      <style:paragraph-properties fo:text-align="left" fo:margin-left="0in" fo:margin-right="0in" fo:text-indent="0in" fo:margin-top="0in" fo:margin-bottom="0in" style:writing-mode="lr-tb"/>
    </style:style>
    <style:style style:family="table-cell" style:name="a1665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able-row" style:name="a1666">
      <style:table-row-properties style:row-height="0.4433in"/>
    </style:style>
    <style:style style:family="text" style:name="a1667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1668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font-weight="normal" style:font-weight-asian="normal" style:font-weight-complex="normal"/>
    </style:style>
    <style:style style:family="paragraph" style:name="a1669">
      <style:paragraph-properties fo:line-height="100%" fo:text-align="left" fo:margin-left="0.00748in" fo:margin-right="0in" fo:text-indent="0in" fo:margin-top="0in" fo:margin-bottom="0in" style:writing-mode="lr-tb"/>
    </style:style>
    <style:style style:family="table-cell" style:name="a2720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721">
      <style:text-properties/>
    </style:style>
    <style:style style:family="paragraph" style:name="a2722">
      <style:paragraph-properties fo:text-align="left" fo:margin-left="0in" fo:text-indent="0in" fo:margin-top="0in" fo:margin-bottom="0in" style:writing-mode="lr-tb"/>
    </style:style>
    <style:style style:family="table-cell" style:name="a2723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724">
      <style:text-properties/>
    </style:style>
    <style:style style:family="paragraph" style:name="a2725">
      <style:paragraph-properties fo:text-align="left" fo:margin-left="0in" fo:text-indent="0in" fo:margin-top="0in" fo:margin-bottom="0in" style:writing-mode="lr-tb"/>
    </style:style>
    <style:style style:family="table-cell" style:name="a2726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727">
      <style:text-properties/>
    </style:style>
    <style:style style:family="paragraph" style:name="a2728">
      <style:paragraph-properties fo:text-align="left" fo:margin-left="0in" fo:text-indent="0in" fo:margin-top="0in" fo:margin-bottom="0in" style:writing-mode="lr-tb"/>
    </style:style>
    <style:style style:family="table-cell" style:name="a2729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7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2">
      <style:paragraph-properties fo:line-height="100%" fo:text-align="left" style:tab-stop-distance="1in" fo:margin-left="0.3126in" fo:margin-right="0in" fo:text-indent="-0.3126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4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e3ded1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resentation" style:name="a775">
      <style:graphic-properties draw:fill="none" draw:stroke="none"/>
    </style:style>
    <style:style style:family="presentation" style:name="a77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670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671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weight="normal" style:font-weight-asian="normal" style:font-weight-complex="normal"/>
    </style:style>
    <style:style style:family="text" style:name="a1672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font-weight="normal" style:font-weight-asian="normal" style:font-weight-complex="normal"/>
    </style:style>
    <style:style style:family="paragraph" style:name="a1673">
      <style:paragraph-properties fo:text-align="center" fo:margin-left="0in" fo:margin-right="0in" fo:text-indent="0in" fo:margin-top="0in" fo:margin-bottom="0in" style:writing-mode="lr-tb"/>
    </style:style>
    <style:style style:family="table-cell" style:name="a1674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675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fo:font-weight="normal" style:font-weight-asian="normal" style:font-weight-complex="normal"/>
    </style:style>
    <style:style style:family="text" style:name="a1676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2222in" style:font-size-asian="0.22222in" style:font-size-complex="0.22222in" fo:font-weight="normal" style:font-weight-asian="normal" style:font-weight-complex="normal"/>
    </style:style>
    <style:style style:family="paragraph" style:name="a1677">
      <style:paragraph-properties fo:line-height="100%" fo:text-align="left" fo:margin-left="0.00748in" fo:margin-right="0in" fo:text-indent="0in" fo:margin-top="0in" fo:margin-bottom="0in" style:writing-mode="lr-tb"/>
    </style:style>
    <style:style style:family="table-cell" style:name="a1678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able-row" style:name="a1679">
      <style:table-row-properties style:row-height="0.4433in"/>
    </style:style>
    <style:style style:family="text" style:name="a2730">
      <style:text-properties/>
    </style:style>
    <style:style style:family="paragraph" style:name="a2731">
      <style:paragraph-properties fo:text-align="left" fo:margin-left="0in" fo:text-indent="0in" fo:margin-top="0in" fo:margin-bottom="0in" style:writing-mode="lr-tb"/>
    </style:style>
    <style:style style:family="table-cell" style:name="a2732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733">
      <style:text-properties/>
    </style:style>
    <style:style style:family="paragraph" style:name="a2734">
      <style:paragraph-properties fo:text-align="left" fo:margin-left="0in" fo:text-indent="0in" fo:margin-top="0in" fo:margin-bottom="0in" style:writing-mode="lr-tb"/>
    </style:style>
    <style:style style:family="table-cell" style:name="a2735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7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3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8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8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783">
      <style:drawing-page-properties draw:fill="bitmap" draw:fill-image-name="a782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8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8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88">
      <style:graphic-properties fo:wrap-option="wrap" fo:padding-top="0.04998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3611in" style:font-size-asian="0.23611in" style:font-size-complex="0.236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0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weight="normal" style:font-weight-asian="normal" style:font-weight-complex="normal"/>
    </style:style>
    <style:style style:family="text" style:name="a1681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font-weight="normal" style:font-weight-asian="normal" style:font-weight-complex="normal"/>
    </style:style>
    <style:style style:family="paragraph" style:name="a1682">
      <style:paragraph-properties fo:line-height="100%" fo:text-align="left" fo:margin-left="0.15551in" fo:margin-right="0in" fo:text-indent="0in" fo:margin-top="0in" fo:margin-bottom="0in" style:writing-mode="lr-tb"/>
    </style:style>
    <style:style style:family="table-cell" style:name="a1683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684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weight="normal" style:font-weight-asian="normal" style:font-weight-complex="normal"/>
    </style:style>
    <style:style style:family="text" style:name="a1685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font-weight="normal" style:font-weight-asian="normal" style:font-weight-complex="normal"/>
    </style:style>
    <style:style style:family="paragraph" style:name="a1686">
      <style:paragraph-properties fo:text-align="center" fo:margin-left="0in" fo:margin-right="0in" fo:text-indent="0in" fo:margin-top="0in" fo:margin-bottom="0in" style:writing-mode="lr-tb"/>
    </style:style>
    <style:style style:family="table-cell" style:name="a1687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able-row" style:name="a1688">
      <style:table-row-properties style:row-height="0.4433in"/>
    </style:style>
    <style:style style:family="text" style:name="a1689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weight="normal" style:font-weight-asian="normal" style:font-weight-complex="normal"/>
    </style:style>
    <style:style style:family="text" style:name="a2740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7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2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4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44">
      <style:graphic-properties draw:fill="none" draw:stroke="none"/>
    </style:style>
    <style:style style:family="presentation" style:name="a274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0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7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01">
      <style:paragraph-properties fo:line-height="100%" fo:text-align="center" fo:margin-left="0in" fo:margin-right="0in" fo:text-indent="0in" fo:margin-top="0in" fo:margin-bottom="0in" style:writing-mode="lr-tb"/>
    </style:style>
    <style:style style:family="graphic" style:name="a274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402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403">
      <style:text-properties fo:color="#000000"/>
    </style:style>
    <style:style style:family="paragraph" style:name="a1404">
      <style:paragraph-properties fo:text-align="left" fo:margin-left="0in" fo:text-indent="0in" fo:margin-top="0in" fo:margin-bottom="0in" style:writing-mode="lr-tb"/>
    </style:style>
    <style:style style:family="text" style:name="a79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3611in" style:font-size-asian="0.23611in" style:font-size-complex="0.236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405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6">
      <style:text-properties fo:color="#000000"/>
    </style:style>
    <style:style style:family="paragraph" style:name="a7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07">
      <style:paragraph-properties fo:text-align="left" fo:margin-left="0in" fo:text-indent="0in" fo:margin-top="0in" fo:margin-bottom="0in" style:writing-mode="lr-tb"/>
    </style:style>
    <style:style style:family="text" style:name="a7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408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409">
      <style:table-row-properties style:row-height="1.25629in"/>
    </style:style>
    <style:style style:family="paragraph" style:name="a795">
      <style:paragraph-properties fo:line-height="100%" fo:text-align="left" style:tab-stop-distance="1in" fo:margin-left="0.92874in" fo:margin-right="0in" fo:text-indent="-0.4444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9">
      <style:paragraph-properties fo:line-height="100%" fo:text-align="left" style:tab-stop-distance="1in" fo:margin-left="1in" fo:margin-right="0in" fo:text-indent="-0.275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0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font-weight="normal" style:font-weight-asian="normal" style:font-weight-complex="normal"/>
    </style:style>
    <style:style style:family="paragraph" style:name="a1691">
      <style:paragraph-properties fo:line-height="100%" fo:text-align="left" fo:margin-left="0.14252in" fo:margin-right="0in" fo:text-indent="0in" fo:margin-top="0in" fo:margin-bottom="0in" style:writing-mode="lr-tb"/>
    </style:style>
    <style:style style:family="table-cell" style:name="a1692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693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weight="normal" style:font-weight-asian="normal" style:font-weight-complex="normal"/>
    </style:style>
    <style:style style:family="text" style:name="a1694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font-weight="normal" style:font-weight-asian="normal" style:font-weight-complex="normal"/>
    </style:style>
    <style:style style:family="paragraph" style:name="a1695">
      <style:paragraph-properties fo:text-align="center" fo:margin-left="0in" fo:margin-right="0in" fo:text-indent="0in" fo:margin-top="0in" fo:margin-bottom="0in" style:writing-mode="lr-tb"/>
    </style:style>
    <style:style style:family="table-cell" style:name="a1696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able-row" style:name="a1697">
      <style:table-row-properties style:row-height="0.4433in"/>
    </style:style>
    <style:style style:family="text" style:name="a1698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weight="normal" style:font-weight-asian="normal" style:font-weight-complex="normal"/>
    </style:style>
    <style:style style:family="text" style:name="a1699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fo:font-weight="normal" style:font-weight-asian="normal" style:font-weight-complex="normal"/>
    </style:style>
    <style:style style:family="drawing-page" style:name="a2750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2752">
      <style:drawing-page-properties draw:fill="bitmap" draw:fill-image-name="a2751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75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56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5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10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7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1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759">
      <style:paragraph-properties fo:line-height="73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12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413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414">
      <style:text-properties fo:color="#000000"/>
    </style:style>
    <style:style style:family="paragraph" style:name="a1415">
      <style:paragraph-properties fo:text-align="left" fo:margin-left="0in" fo:text-indent="0in" fo:margin-top="0in" fo:margin-bottom="0in" style:writing-mode="lr-tb"/>
    </style:style>
    <style:style style:family="table-cell" style:name="a1416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417">
      <style:text-properties fo:color="#000000"/>
    </style:style>
    <style:style style:family="paragraph" style:name="a1418">
      <style:paragraph-properties fo:text-align="left" fo:margin-left="0in" fo:text-indent="0in" fo:margin-top="0in" fo:margin-bottom="0in" style:writing-mode="lr-tb"/>
    </style:style>
    <style:style style:family="table-cell" style:name="a1419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7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63">
      <style:paragraph-properties fo:line-height="100%" fo:text-align="justify" fo:text-align-last="start" style:tab-stop-distance="1in" fo:margin-left="0.7in" fo:margin-right="0in" fo:text-indent="-0.27008in" fo:margin-top="0.0493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6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7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67">
      <style:paragraph-properties fo:line-height="73%" fo:text-align="left" style:tab-stop-distance="1in" fo:margin-left="0.3in" fo:margin-right="0in" fo:text-indent="-0.3in" fo:margin-top="0.06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420">
      <style:table-row-properties style:row-height="1.25629in"/>
    </style:style>
    <style:style style:family="text" style:name="a1421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2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2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424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425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426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2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428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429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7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1">
      <style:paragraph-properties fo:line-height="100%" fo:text-align="justify" fo:text-align-last="start" style:tab-stop-distance="1in" fo:margin-left="0.7in" fo:margin-right="0in" fo:text-indent="-0.27008in" fo:margin-top="0.0493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5">
      <style:paragraph-properties fo:line-height="100%" fo:text-align="justify" fo:text-align-last="start" style:tab-stop-distance="1in" fo:margin-left="0.7in" fo:margin-right="0in" fo:text-indent="-0.27008in" fo:margin-top="0.0493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7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0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2222in" style:font-size-asian="0.22222in" style:font-size-complex="0.22222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1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2779">
      <style:paragraph-properties fo:line-height="73%" fo:text-align="left" style:tab-stop-distance="1in" fo:margin-left="0.3in" fo:margin-right="0in" fo:text-indent="-0.3in" fo:margin-top="0.06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432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433">
      <style:text-properties fo:color="#000000"/>
    </style:style>
    <style:style style:family="paragraph" style:name="a1434">
      <style:paragraph-properties fo:text-align="left" fo:margin-left="0in" fo:text-indent="0in" fo:margin-top="0in" fo:margin-bottom="0in" style:writing-mode="lr-tb"/>
    </style:style>
    <style:style style:family="table-cell" style:name="a1435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able-row" style:name="a1436">
      <style:table-row-properties style:row-height="1.25629in"/>
    </style:style>
    <style:style style:family="text" style:name="a1437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438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39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7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3">
      <style:paragraph-properties fo:line-height="100%" fo:text-align="justify" fo:text-align-last="start" style:tab-stop-distance="1in" fo:margin-left="0.7in" fo:margin-right="0in" fo:text-indent="-0.27008in" fo:margin-top="0.0493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8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7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7">
      <style:paragraph-properties fo:line-height="100%" fo:text-align="justify" fo:text-align-last="start" style:tab-stop-distance="1in" fo:margin-left="0.7in" fo:margin-right="0in" fo:text-indent="-0.27008in" fo:margin-top="0.0493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0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441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5in" style:font-size-asian="0.25in" style:font-size-complex="0.25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graphic" style:name="a278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442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443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444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445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2222in" style:font-size-asian="0.22222in" style:font-size-complex="0.22222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46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447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448">
      <style:text-properties fo:color="#000000"/>
    </style:style>
    <style:style style:family="paragraph" style:name="a1449">
      <style:paragraph-properties fo:text-align="left" fo:margin-left="0in" fo:text-indent="0in" fo:margin-top="0in" fo:margin-bottom="0in" style:writing-mode="lr-tb"/>
    </style:style>
    <style:style style:family="table-cell" style:name="a2500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501">
      <style:text-properties/>
    </style:style>
    <style:style style:family="paragraph" style:name="a2502">
      <style:paragraph-properties fo:text-align="left" fo:margin-left="0in" fo:text-indent="0in" fo:margin-top="0in" fo:margin-bottom="0in" style:writing-mode="lr-tb"/>
    </style:style>
    <style:style style:family="table-cell" style:name="a2503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504">
      <style:text-properties/>
    </style:style>
    <style:style style:family="paragraph" style:name="a2505">
      <style:paragraph-properties fo:text-align="left" fo:margin-left="0in" fo:text-indent="0in" fo:margin-top="0in" fo:margin-bottom="0in" style:writing-mode="lr-tb"/>
    </style:style>
    <style:style style:family="table-cell" style:name="a2506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507">
      <style:text-properties/>
    </style:style>
    <style:style style:family="paragraph" style:name="a2508">
      <style:paragraph-properties fo:text-align="left" fo:margin-left="0in" fo:text-indent="0in" fo:margin-top="0in" fo:margin-bottom="0in" style:writing-mode="lr-tb"/>
    </style:style>
    <style:style style:family="table-cell" style:name="a2509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7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9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9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95">
      <style:graphic-properties draw:fill="none" draw:stroke="solid" svg:stroke-width="0.01389in" svg:stroke-color="#000000" svg:stroke-opacity="100%" draw:stroke-linejoin="round" svg:stroke-linecap="butt"/>
    </style:style>
    <style:style style:family="drawing-page" style:name="a2796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able-cell" style:name="a1450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5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55">
      <style:graphic-properties draw:fill="none" draw:stroke="none"/>
    </style:style>
    <style:style style:family="presentation" style:name="a145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10">
      <style:text-properties/>
    </style:style>
    <style:style style:family="paragraph" style:name="a2511">
      <style:paragraph-properties fo:text-align="left" fo:margin-left="0in" fo:text-indent="0in" fo:margin-top="0in" fo:margin-bottom="0in" style:writing-mode="lr-tb"/>
    </style:style>
    <style:style style:family="table-cell" style:name="a2512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513">
      <style:text-properties/>
    </style:style>
    <style:style style:family="paragraph" style:name="a2514">
      <style:paragraph-properties fo:text-align="left" fo:margin-left="0in" fo:text-indent="0in" fo:margin-top="0in" fo:margin-bottom="0in" style:writing-mode="lr-tb"/>
    </style:style>
    <style:style style:family="table-cell" style:name="a2515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able-row" style:name="a2516">
      <style:table-row-properties style:row-height="0.50394in"/>
    </style:style>
    <style:style style:family="text" style:name="a2517">
      <style:text-properties/>
    </style:style>
    <style:style style:family="paragraph" style:name="a2518">
      <style:paragraph-properties fo:text-align="left" fo:margin-left="0in" fo:text-indent="0in" fo:margin-top="0in" fo:margin-bottom="0in" style:writing-mode="lr-tb"/>
    </style:style>
    <style:style style:family="table-cell" style:name="a2519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graphic" style:name="a146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46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463">
      <style:drawing-page-properties draw:fill="bitmap" draw:fill-image-name="a1462" style:repeat="repeat" draw:fill-image-width="0.03385in" draw:fill-image-height="0.03385in" draw:fill-image-ref-point="top-left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6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3333in" style:font-size-asian="0.33333in" style:font-size-complex="0.33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9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20">
      <style:text-properties/>
    </style:style>
    <style:style style:family="paragraph" style:name="a2521">
      <style:paragraph-properties fo:text-align="left" fo:margin-left="0in" fo:text-indent="0in" fo:margin-top="0in" fo:margin-bottom="0in" style:writing-mode="lr-tb"/>
    </style:style>
    <style:style style:family="table-cell" style:name="a2522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523">
      <style:text-properties/>
    </style:style>
    <style:style style:family="paragraph" style:name="a2524">
      <style:paragraph-properties fo:text-align="left" fo:margin-left="0in" fo:text-indent="0in" fo:margin-top="0in" fo:margin-bottom="0in" style:writing-mode="lr-tb"/>
    </style:style>
    <style:style style:family="table-cell" style:name="a2525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526">
      <style:text-properties/>
    </style:style>
    <style:style style:family="paragraph" style:name="a2527">
      <style:paragraph-properties fo:text-align="left" fo:margin-left="0in" fo:text-indent="0in" fo:margin-top="0in" fo:margin-bottom="0in" style:writing-mode="lr-tb"/>
    </style:style>
    <style:style style:family="table-cell" style:name="a2528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529">
      <style:text-properties/>
    </style:style>
    <style:style style:family="table" style:name="a1470">
      <style:table-properties style:writing-mode="lr-tb"/>
    </style:style>
    <style:style style:family="table-column" style:name="a1471">
      <style:table-column-properties style:column-width="1.11024in"/>
    </style:style>
    <style:style style:family="table-column" style:name="a1472">
      <style:table-column-properties style:column-width="1.27521in"/>
    </style:style>
    <style:style style:family="table-column" style:name="a1473">
      <style:table-column-properties style:column-width="2.94253in"/>
    </style:style>
    <style:style style:family="table-column" style:name="a1474">
      <style:table-column-properties style:column-width="5.42993in"/>
    </style:style>
    <style:style style:family="table-column" style:name="a1475">
      <style:table-column-properties style:column-width="2.35551in"/>
    </style:style>
    <style:style style:family="table-row" style:name="a1476">
      <style:table-row-properties style:row-height="1.27521in"/>
    </style:style>
    <style:style style:family="text" style:name="a1477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478">
      <style:text-properties fo:font-variant="normal" fo:text-transform="none" fo:color="#000000" style:text-line-through-type="none" style:text-line-through-style="none" style:text-line-through-width="auto" style:text-line-through-color="font-color" fo:font-size="0.27778in" style:font-size-asian="0.27778in" style:font-size-complex="0.27778in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479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2530">
      <style:paragraph-properties fo:text-align="left" fo:margin-left="0in" fo:text-indent="0in" fo:margin-top="0in" fo:margin-bottom="0in" style:writing-mode="lr-tb"/>
    </style:style>
    <style:style style:family="table-cell" style:name="a2531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532">
      <style:text-properties/>
    </style:style>
    <style:style style:family="paragraph" style:name="a2533">
      <style:paragraph-properties fo:text-align="left" fo:margin-left="0in" fo:text-indent="0in" fo:margin-top="0in" fo:margin-bottom="0in" style:writing-mode="lr-tb"/>
    </style:style>
    <style:style style:family="table-cell" style:name="a2534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535">
      <style:text-properties/>
    </style:style>
    <style:style style:family="paragraph" style:name="a2536">
      <style:paragraph-properties fo:text-align="left" fo:margin-left="0in" fo:text-indent="0in" fo:margin-top="0in" fo:margin-bottom="0in" style:writing-mode="lr-tb"/>
    </style:style>
    <style:style style:family="table-cell" style:name="a2537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538">
      <style:text-properties/>
    </style:style>
    <style:style style:family="paragraph" style:name="a2539">
      <style:paragraph-properties fo:text-align="left" fo:margin-left="0in" fo:text-indent="0in" fo:margin-top="0in" fo:margin-bottom="0in" style:writing-mode="lr-tb"/>
    </style:style>
    <style:style style:family="table-cell" style:name="a1480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481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482">
      <style:text-properties fo:font-variant="normal" fo:text-transform="none"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27778in" style:font-size-asian="0.27778in" style:font-size-complex="0.27778in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48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484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485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486">
      <style:text-properties fo:font-variant="normal" fo:text-transform="none"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27778in" style:font-size-asian="0.27778in" style:font-size-complex="0.27778in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48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488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489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540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able-row" style:name="a2541">
      <style:table-row-properties style:row-height="0.50591in"/>
    </style:style>
    <style:style style:family="text" style:name="a2542">
      <style:text-properties/>
    </style:style>
    <style:style style:family="paragraph" style:name="a2543">
      <style:paragraph-properties fo:text-align="left" fo:margin-left="0in" fo:text-indent="0in" fo:margin-top="0in" fo:margin-bottom="0in" style:writing-mode="lr-tb"/>
    </style:style>
    <style:style style:family="table-cell" style:name="a2544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545">
      <style:text-properties/>
    </style:style>
    <style:style style:family="paragraph" style:name="a2546">
      <style:paragraph-properties fo:text-align="left" fo:margin-left="0in" fo:text-indent="0in" fo:margin-top="0in" fo:margin-bottom="0in" style:writing-mode="lr-tb"/>
    </style:style>
    <style:style style:family="table-cell" style:name="a2547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548">
      <style:text-properties/>
    </style:style>
    <style:style style:family="paragraph" style:name="a1200">
      <style:paragraph-properties fo:line-height="150%" fo:text-align="center" fo:margin-left="0.07441in" fo:margin-right="0in" fo:text-indent="0in" fo:margin-top="0in" fo:margin-bottom="0in" style:writing-mode="lr-tb"/>
    </style:style>
    <style:style style:family="paragraph" style:name="a2549">
      <style:paragraph-properties fo:text-align="left" fo:margin-left="0in" fo:text-indent="0in" fo:margin-top="0in" fo:margin-bottom="0in" style:writing-mode="lr-tb"/>
    </style:style>
    <style:style style:family="table-cell" style:name="a1201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able-row" style:name="a1202">
      <style:table-row-properties style:row-height="0.89173in"/>
    </style:style>
    <style:style style:family="text" style:name="a1203">
      <style:text-properties fo:color="#000000"/>
    </style:style>
    <style:style style:family="paragraph" style:name="a1204">
      <style:paragraph-properties fo:text-align="left" fo:margin-left="0in" fo:text-indent="0in" fo:margin-top="0in" fo:margin-bottom="0in" style:writing-mode="lr-tb"/>
    </style:style>
    <style:style style:family="table-cell" style:name="a1205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206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207">
      <style:text-properties fo:font-variant="normal" fo:text-transform="none" fo:color="#000000" style:text-line-through-type="none" style:text-line-through-style="none" style:text-line-through-width="auto" style:text-line-through-color="font-color" fo:font-family="Arial" style:font-family-asian="Arial" style:font-family-complex="Arial" fo:font-size="0.19444in" style:font-size-asian="0.19444in" style:font-size-complex="0.19444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08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209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490">
      <style:text-properties fo:font-variant="normal" fo:text-transform="none"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27778in" style:font-size-asian="0.27778in" style:font-size-complex="0.27778in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49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492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493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494">
      <style:text-properties fo:font-variant="normal" fo:text-transform="none"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27778in" style:font-size-asian="0.27778in" style:font-size-complex="0.27778in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495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496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able-row" style:name="a1497">
      <style:table-row-properties style:row-height="1.25629in"/>
    </style:style>
    <style:style style:family="text" style:name="a1498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499">
      <style:text-properties fo:font-variant="normal" fo:text-transform="none"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27778in" style:font-size-asian="0.27778in" style:font-size-complex="0.27778in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550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551">
      <style:text-properties/>
    </style:style>
    <style:style style:family="paragraph" style:name="a2552">
      <style:paragraph-properties fo:text-align="left" fo:margin-left="0in" fo:text-indent="0in" fo:margin-top="0in" fo:margin-bottom="0in" style:writing-mode="lr-tb"/>
    </style:style>
    <style:style style:family="table-cell" style:name="a2553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554">
      <style:text-properties/>
    </style:style>
    <style:style style:family="paragraph" style:name="a2555">
      <style:paragraph-properties fo:text-align="left" fo:margin-left="0in" fo:text-indent="0in" fo:margin-top="0in" fo:margin-bottom="0in" style:writing-mode="lr-tb"/>
    </style:style>
    <style:style style:family="table-cell" style:name="a2556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557">
      <style:text-properties/>
    </style:style>
    <style:style style:family="paragraph" style:name="a2558">
      <style:paragraph-properties fo:text-align="left" fo:margin-left="0in" fo:text-indent="0in" fo:margin-top="0in" fo:margin-bottom="0in" style:writing-mode="lr-tb"/>
    </style:style>
    <style:style style:family="text" style:name="a1210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2559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1211">
      <style:text-properties fo:font-variant="normal" fo:text-transform="none" fo:color="#000000" style:text-line-through-type="none" style:text-line-through-style="none" style:text-line-through-width="auto" style:text-line-through-color="font-color" fo:font-family="Arial" style:font-family-asian="Arial" style:font-family-complex="Arial" fo:font-size="0.19444in" style:font-size-asian="0.19444in" style:font-size-complex="0.19444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12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213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214">
      <style:text-properties fo:color="#000000"/>
    </style:style>
    <style:style style:family="paragraph" style:name="a1215">
      <style:paragraph-properties fo:text-align="left" fo:margin-left="0in" fo:text-indent="0in" fo:margin-top="0in" fo:margin-bottom="0in" style:writing-mode="lr-tb"/>
    </style:style>
    <style:style style:family="table-cell" style:name="a1216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able-row" style:name="a1217">
      <style:table-row-properties style:row-height="0.89173in"/>
    </style:style>
    <style:style style:family="text" style:name="a1218">
      <style:text-properties fo:color="#000000"/>
    </style:style>
    <style:style style:family="paragraph" style:name="a1219">
      <style:paragraph-properties fo:text-align="left" fo:margin-left="0in" fo:text-indent="0in" fo:margin-top="0in" fo:margin-bottom="0in" style:writing-mode="lr-tb"/>
    </style:style>
    <style:style style:family="text" style:name="a2560">
      <style:text-properties/>
    </style:style>
    <style:style style:family="paragraph" style:name="a2561">
      <style:paragraph-properties fo:text-align="left" fo:margin-left="0in" fo:text-indent="0in" fo:margin-top="0in" fo:margin-bottom="0in" style:writing-mode="lr-tb"/>
    </style:style>
    <style:style style:family="table-cell" style:name="a2562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563">
      <style:text-properties/>
    </style:style>
    <style:style style:family="paragraph" style:name="a2564">
      <style:paragraph-properties fo:text-align="left" fo:margin-left="0in" fo:text-indent="0in" fo:margin-top="0in" fo:margin-bottom="0in" style:writing-mode="lr-tb"/>
    </style:style>
    <style:style style:family="table-cell" style:name="a2565">
      <style:table-cell-properties style:vertical-align="top" fo:background-color="#ffffff" fo:padding-top="0.09998in" fo:padding-bottom="0.09998in" fo:padding-left="0.09998in" fo:padding-right="0.09998in"/>
      <style:paragraph-properties style:writing-mode="lr-tb"/>
    </style:style>
    <style:style style:family="text" style:name="a256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220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graphic" style:name="a2569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ffffff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21">
      <style:text-properties fo:color="#000000"/>
    </style:style>
    <style:style style:family="paragraph" style:name="a1222">
      <style:paragraph-properties fo:text-align="left" fo:margin-left="0in" fo:text-indent="0in" fo:margin-top="0in" fo:margin-bottom="0in" style:writing-mode="lr-tb"/>
    </style:style>
    <style:style style:family="table-cell" style:name="a1223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224">
      <style:text-properties fo:color="#000000"/>
    </style:style>
    <style:style style:family="paragraph" style:name="a1225">
      <style:paragraph-properties fo:text-align="left" fo:margin-left="0in" fo:text-indent="0in" fo:margin-top="0in" fo:margin-bottom="0in" style:writing-mode="lr-tb"/>
    </style:style>
    <style:style style:family="table-cell" style:name="a1226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227">
      <style:text-properties fo:color="#000000"/>
    </style:style>
    <style:style style:family="paragraph" style:name="a1228">
      <style:paragraph-properties fo:text-align="left" fo:margin-left="0in" fo:text-indent="0in" fo:margin-top="0in" fo:margin-bottom="0in" style:writing-mode="lr-tb"/>
    </style:style>
    <style:style style:family="table-cell" style:name="a1229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76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77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e3ded1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230">
      <style:table-row-properties style:row-height="0.89173in"/>
    </style:style>
    <style:style style:family="text" style:name="a2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1">
      <style:text-properties fo:color="#000000"/>
    </style:style>
    <style:style style:family="paragraph" style:name="a1232">
      <style:paragraph-properties fo:text-align="left" fo:margin-left="0in" fo:text-indent="0in" fo:margin-top="0in" fo:margin-bottom="0in" style:writing-mode="lr-tb"/>
    </style:style>
    <style:style style:family="table-cell" style:name="a1233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234">
      <style:text-properties fo:color="#000000"/>
    </style:style>
    <style:style style:family="paragraph" style:name="a1235">
      <style:paragraph-properties fo:text-align="left" fo:margin-left="0in" fo:text-indent="0in" fo:margin-top="0in" fo:margin-bottom="0in" style:writing-mode="lr-tb"/>
    </style:style>
    <style:style style:family="table-cell" style:name="a1236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237">
      <style:text-properties fo:color="#000000"/>
    </style:style>
    <style:style style:family="paragraph" style:name="a1238">
      <style:paragraph-properties fo:text-align="left" fo:margin-left="0in" fo:text-indent="0in" fo:margin-top="0in" fo:margin-bottom="0in" style:writing-mode="lr-tb"/>
    </style:style>
    <style:style style:family="table-cell" style:name="a1239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paragraph" style:name="a25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81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e3ded1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resentation" style:name="a2582">
      <style:graphic-properties draw:fill="none" draw:stroke="none"/>
    </style:style>
    <style:style style:family="presentation" style:name="a258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8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8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240">
      <style:text-properties fo:color="#000000"/>
    </style:style>
    <style:style style:family="paragraph" style:name="a1241">
      <style:paragraph-properties fo:text-align="left" fo:margin-left="0in" fo:text-indent="0in" fo:margin-top="0in" fo:margin-bottom="0in" style:writing-mode="lr-tb"/>
    </style:style>
    <style:style style:family="table-cell" style:name="a1242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24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6">
      <style:paragraph-properties fo:line-height="150%" fo:text-align="left" style:tab-stop-distance="1in" fo:margin-left="0.075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47">
      <style:graphic-properties fo:wrap-option="wrap" fo:padding-top="0.04998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00">
      <style:paragraph-properties fo:text-align="left" fo:margin-left="0in" fo:text-indent="0in" fo:margin-top="0in" fo:margin-bottom="0in" style:writing-mode="lr-tb"/>
    </style:style>
    <style:style style:family="table-cell" style:name="a2301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302">
      <style:text-properties fo:color="#000000"/>
    </style:style>
    <style:style style:family="paragraph" style:name="a2303">
      <style:paragraph-properties fo:text-align="left" fo:margin-left="0in" fo:text-indent="0in" fo:margin-top="0in" fo:margin-bottom="0in" style:writing-mode="lr-tb"/>
    </style:style>
    <style:style style:family="table-cell" style:name="a2304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305">
      <style:text-properties fo:color="#000000"/>
    </style:style>
    <style:style style:family="paragraph" style:name="a2306">
      <style:paragraph-properties fo:text-align="left" fo:margin-left="0in" fo:text-indent="0in" fo:margin-top="0in" fo:margin-bottom="0in" style:writing-mode="lr-tb"/>
    </style:style>
    <style:style style:family="table-cell" style:name="a2307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308">
      <style:text-properties fo:color="#000000"/>
    </style:style>
    <style:style style:family="paragraph" style:name="a2309">
      <style:paragraph-properties fo:text-align="left" fo:margin-left="0in" fo:text-indent="0in" fo:margin-top="0in" fo:margin-bottom="0in" style:writing-mode="lr-tb"/>
    </style:style>
    <style:style style:family="drawing-page" style:name="a2590">
      <style:drawing-page-properties draw:fill="bitmap" draw:fill-image-name="a2589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9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94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9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3333in" style:font-size-asian="0.33333in" style:font-size-complex="0.33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97">
      <style:paragraph-properties fo:line-height="15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9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5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58">
      <style:graphic-properties draw:fill="none" draw:stroke="none"/>
    </style:style>
    <style:style style:family="presentation" style:name="a125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2310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31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14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e3ded1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315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7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1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19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6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64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266">
      <style:drawing-page-properties draw:fill="bitmap" draw:fill-image-name="a1265" style:repeat="repeat" draw:fill-image-width="0.03385in" draw:fill-image-height="0.03385in" draw:fill-image-ref-point="top-left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6111in" style:font-size-asian="0.36111in" style:font-size-complex="0.36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21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2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323">
      <style:graphic-properties draw:fill="none" draw:stroke="none"/>
    </style:style>
    <style:style style:family="presentation" style:name="a232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2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329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6111in" style:font-size-asian="0.36111in" style:font-size-complex="0.36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2">
      <style:paragraph-properties fo:line-height="100%" fo:text-align="left" style:tab-stop-distance="1in" fo:margin-left="0in" fo:margin-right="0in" fo:text-indent="0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7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1274">
      <style:table-properties style:writing-mode="lr-tb"/>
    </style:style>
    <style:style style:family="table-column" style:name="a1275">
      <style:table-column-properties style:column-width="4in"/>
    </style:style>
    <style:style style:family="table-column" style:name="a1276">
      <style:table-column-properties style:column-width="4in"/>
    </style:style>
    <style:style style:family="table-column" style:name="a1277">
      <style:table-column-properties style:column-width="4in"/>
    </style:style>
    <style:style style:family="table-row" style:name="a1278">
      <style:table-row-properties style:row-height="1.4819in"/>
    </style:style>
    <style:style style:family="text" style:name="a1279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drawing-page" style:name="a2331">
      <style:drawing-page-properties draw:fill="bitmap" draw:fill-image-name="a2330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35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1900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233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0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3333in" style:font-size-asian="0.33333in" style:font-size-complex="0.33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38">
      <style:paragraph-properties fo:line-height="14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04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0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3333in" style:font-size-asian="0.33333in" style:font-size-complex="0.33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07">
      <style:paragraph-properties fo:line-height="15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0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80">
      <style:text-properties fo:font-variant="normal" fo:text-transform="none" fo:color="#000000" style:text-line-through-type="none" style:text-line-through-style="none" style:text-line-through-width="auto" style:text-line-through-color="font-color" fo:font-family="Arial" style:font-family-asian="Arial" style:font-family-complex="Arial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81">
      <style:paragraph-properties fo:line-height="150%" fo:text-align="center" fo:margin-left="0.0752in" fo:margin-right="0in" fo:text-indent="0in" fo:margin-top="0in" fo:margin-bottom="0in" style:writing-mode="lr-tb"/>
    </style:style>
    <style:style style:family="table-cell" style:name="a1282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283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284">
      <style:text-properties fo:font-variant="normal" fo:text-transform="none" fo:color="#000000" style:text-line-through-type="none" style:text-line-through-style="none" style:text-line-through-width="auto" style:text-line-through-color="font-color" fo:font-family="Arial" style:font-family-asian="Arial" style:font-family-complex="Arial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85">
      <style:paragraph-properties fo:line-height="150%" fo:text-align="center" fo:margin-left="0.07441in" fo:margin-right="0in" fo:text-indent="0in" fo:margin-top="0in" fo:margin-bottom="0in" style:writing-mode="lr-tb"/>
    </style:style>
    <style:style style:family="table-cell" style:name="a1286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287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288">
      <style:text-properties fo:font-variant="normal" fo:text-transform="none" fo:color="#000000" style:text-line-through-type="none" style:text-line-through-style="none" style:text-line-through-width="auto" style:text-line-through-color="font-color" fo:font-family="Arial" style:font-family-asian="Arial" style:font-family-complex="Arial" fo:font-size="0.27778in" style:font-size-asian="0.27778in" style:font-size-complex="0.27778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89">
      <style:paragraph-properties fo:line-height="150%" fo:text-align="center" fo:margin-left="0.07441in" fo:margin-right="0in" fo:text-indent="0in" fo:margin-top="0in" fo:margin-bottom="0in" style:writing-mode="lr-tb"/>
    </style:style>
    <style:style style:family="graphic" style:name="a234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4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" style:name="a2345">
      <style:table-properties style:writing-mode="lr-tb"/>
    </style:style>
    <style:style style:family="text" style:name="a19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2346">
      <style:table-column-properties style:column-width="3.37682in"/>
    </style:style>
    <style:style style:family="text" style:name="a19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2347">
      <style:table-column-properties style:column-width="1.15625in"/>
    </style:style>
    <style:style style:family="text" style:name="a10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2348">
      <style:table-column-properties style:column-width="1.54167in"/>
    </style:style>
    <style:style style:family="paragraph" style:name="a191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2349">
      <style:table-column-properties style:column-width="1.36458in"/>
    </style:style>
    <style:style style:family="graphic" style:name="a191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0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" style:name="a1914">
      <style:table-properties style:writing-mode="lr-tb"/>
    </style:style>
    <style:style style:family="presentation" style:name="a1003">
      <style:graphic-properties draw:fill="none" draw:stroke="none"/>
    </style:style>
    <style:style style:family="table-column" style:name="a1915">
      <style:table-column-properties style:column-width="0.65275in"/>
    </style:style>
    <style:style style:family="presentation" style:name="a100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olumn" style:name="a1916">
      <style:table-column-properties style:column-width="1.26537in"/>
    </style:style>
    <style:style style:family="text" style:name="a10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917">
      <style:table-column-properties style:column-width="0.92952in"/>
    </style:style>
    <style:style style:family="text" style:name="a10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918">
      <style:table-column-properties style:column-width="1.43307in"/>
    </style:style>
    <style:style style:family="paragraph" style:name="a10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919">
      <style:table-column-properties style:column-width="1.19094in"/>
    </style:style>
    <style:style style:family="graphic" style:name="a100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09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able-cell" style:name="a1290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able-row" style:name="a1291">
      <style:table-row-properties style:row-height="0.89173in"/>
    </style:style>
    <style:style style:family="text" style:name="a1292">
      <style:text-properties fo:color="#000000"/>
    </style:style>
    <style:style style:family="paragraph" style:name="a1293">
      <style:paragraph-properties fo:text-align="left" fo:margin-left="0in" fo:text-indent="0in" fo:margin-top="0in" fo:margin-bottom="0in" style:writing-mode="lr-tb"/>
    </style:style>
    <style:style style:family="table-cell" style:name="a1294">
      <style:table-cell-properties style:vertical-align="top" fo:border-top="0.01042in solid #000000" fo:border-bottom="0.01042in solid #000000" fo:border-left="0.01042in solid #000000" fo:border-right="0.01042in solid #000000" fo:padding-top="0.09998in" fo:padding-bottom="0.09998in" fo:padding-left="0.09998in" fo:padding-right="0.09998in"/>
      <style:paragraph-properties style:writing-mode="lr-tb"/>
    </style:style>
    <style:style style:family="text" style:name="a1295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296">
      <style:text-properties fo:font-variant="normal" fo:text-transform="none" fo:color="#000000" style:text-line-through-type="none" style:text-line-through-style="none" style:text-line-through-width="auto" style:text-line-through-color="font-color" fo:font-family="Arial" style:font-family-asian="Arial" style:font-family-complex="Arial" fo:font-size="0.19444in" style:font-size-asian="0.19444in" style:font-size-complex="0.19444in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97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298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text" style:name="a1299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olumn" style:name="a2350">
      <style:table-column-properties style:column-width="1.11458in"/>
    </style:style>
    <style:style style:family="table-column" style:name="a2351">
      <style:table-column-properties style:column-width="1.7267in"/>
    </style:style>
    <style:style style:family="table-column" style:name="a2352">
      <style:table-column-properties style:column-width="1.17955in"/>
    </style:style>
    <style:style style:family="table-column" style:name="a2353">
      <style:table-column-properties style:column-width="1.45249in"/>
    </style:style>
    <style:style style:family="table-row" style:name="a2354">
      <style:table-row-properties style:row-height="0.78261in"/>
    </style:style>
    <style:style style:family="text" style:name="a2355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fo:font-weight="bold" style:font-weight-asian="bold" style:font-weight-complex="bold"/>
    </style:style>
    <style:style style:family="table-column" style:name="a1920">
      <style:table-column-properties style:column-width="0.57125in"/>
    </style:style>
    <style:style style:family="text" style:name="a2356">
      <style:text-properties style:text-line-through-type="none" style:text-line-through-style="none" style:text-line-through-width="auto" style:text-line-through-color="font-color" fo:font-family="Arial" style:font-family-asian="Arial" style:font-family-complex="Arial" fo:font-size="0.19444in" style:font-size-asian="0.19444in" style:font-size-complex="0.19444in" fo:font-weight="normal" style:font-weight-asian="normal" style:font-weight-complex="normal"/>
    </style:style>
    <style:style style:family="table-column" style:name="a1921">
      <style:table-column-properties style:column-width="1.06575in"/>
    </style:style>
    <style:style style:family="paragraph" style:name="a2357">
      <style:paragraph-properties fo:line-height="100%" fo:text-align="center" fo:margin-left="0.15551in" fo:margin-right="0in" fo:text-indent="0in" fo:margin-top="0in" fo:margin-bottom="0in" style:writing-mode="lr-tb"/>
    </style:style>
    <style:style style:family="table-column" style:name="a1922">
      <style:table-column-properties style:column-width="1.53582in"/>
    </style:style>
    <style:style style:family="text" style:name="a2358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fo:font-weight="bold" style:font-weight-asian="bold" style:font-weight-complex="bold"/>
    </style:style>
    <style:style style:family="drawing-page" style:name="a1011">
      <style:drawing-page-properties draw:fill="bitmap" draw:fill-image-name="a1010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59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fo:font-weight="bold" style:font-weight-asian="bold" style:font-weight-complex="bold"/>
    </style:style>
    <style:style style:family="table-column" style:name="a1923">
      <style:table-column-properties style:column-width="2.41377in"/>
    </style:style>
    <style:style style:family="text" style:name="a101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olumn" style:name="a1924">
      <style:table-column-properties style:column-width="1.40237in"/>
    </style:style>
    <style:style style:family="text" style:name="a10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925">
      <style:table-row-properties style:row-height="0.80118in"/>
    </style:style>
    <style:style style:family="paragraph" style:name="a10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26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normal" style:font-weight-asian="normal" style:font-weight-complex="normal"/>
    </style:style>
    <style:style style:family="graphic" style:name="a1015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27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01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28">
      <style:text-properties fo:color="#000000" style:text-line-through-type="none" style:text-line-through-style="none" style:text-line-through-width="auto" style:text-line-through-color="font-color" fo:font-family="Arial" style:font-family-asian="Arial" style:font-family-complex="Arial" fo:font-size="0.16667in" style:font-size-asian="0.16667in" style:font-size-complex="0.16667in" fo:font-weight="normal" style:font-weight-asian="normal" style:font-weight-complex="normal"/>
    </style:style>
    <style:style style:family="text" style:name="a10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29">
      <style:paragraph-properties fo:text-align="center" fo:margin-left="0in" fo:margin-right="0in" fo:text-indent="0in" fo:margin-top="0in" fo:margin-bottom="0in" style:writing-mode="lr-tb"/>
    </style:style>
    <style:style style:family="text" style:name="a101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1944in" style:font-size-asian="0.31944in" style:font-size-complex="0.31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0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fo:font-weight="bold" style:font-weight-asian="bold" style:font-weight-complex="bold"/>
    </style:style>
    <style:style style:family="text" style:name="a2361">
      <style:text-properties style:text-line-through-type="none" style:text-line-through-style="none" style:text-line-through-width="auto" style:text-line-through-color="font-color" fo:font-family="Arial" style:font-family-asian="Arial" style:font-family-complex="Arial" fo:font-size="0.19444in" style:font-size-asian="0.19444in" style:font-size-complex="0.19444in" fo:font-weight="normal" style:font-weight-asian="normal" style:font-weight-complex="normal"/>
    </style:style>
    <style:style style:family="paragraph" style:name="a2362">
      <style:paragraph-properties fo:line-height="100%" fo:text-align="center" fo:margin-left="0.15551in" fo:margin-right="0in" fo:text-indent="0in" fo:margin-top="0.03819in" fo:margin-bottom="0in" style:writing-mode="lr-tb"/>
    </style:style>
    <style:style style:family="table-cell" style:name="a2363">
      <style:table-cell-properties style:vertical-align="middle" fo:background-color="#ffffff" fo:padding-top="0.05001in" fo:padding-bottom="0.05001in" fo:padding-left="0in" fo:padding-right="0in"/>
      <style:paragraph-properties style:writing-mode="lr-tb"/>
    </style:style>
    <style:style style:family="text" style:name="a2364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fo:font-weight="bold" style:font-weight-asian="bold" style:font-weight-complex="bold"/>
    </style:style>
    <style:style style:family="text" style:name="a2365">
      <style:text-properties fo:color="#000000" style:text-line-through-type="none" style:text-line-through-style="none" style:text-line-through-width="auto" style:text-line-through-color="font-color" fo:font-family="Palatino Linotype" style:font-family-asian="Microsoft JhengHei" style:font-family-complex="Microsoft JhengHei" fo:font-size="0.19444in" style:font-size-asian="0.19444in" style:font-size-complex="0.19444in" fo:language="en" fo:country="US" fo:font-weight="normal" style:font-weight-asian="normal" style:font-weight-complex="normal"/>
    </style:style>
    <style:style style:family="table-cell" style:name="a1930">
      <style:table-cell-properties style:vertical-align="top" fo:border-top="0.01042in solid #000000" fo:border-bottom="0.01042in solid #000000" fo:border-left="0.01042in solid #000000" fo:border-right="0.01042in solid #000000" fo:padding-top="0.05001in" fo:padding-bottom="0.05001in" fo:padding-left="0.10001in" fo:padding-right="0.10001in"/>
      <style:paragraph-properties style:writing-mode="lr-tb"/>
    </style:style>
    <style:style style:family="paragraph" style:name="a2366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931">
      <style:text-properties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2367">
      <style:text-properties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fo:font-weight="bold" style:font-weight-asian="bold" style:font-weight-complex="bold"/>
    </style:style>
    <style:style style:family="paragraph" style:name="a1020">
      <style:paragraph-properties fo:line-height="16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8">
      <style:text-properties fo:color="#000000" style:text-line-through-type="none" style:text-line-through-style="none" style:text-line-through-width="auto" style:text-line-through-color="font-color" fo:font-family="Palatino Linotype" style:font-family-asian="Palatino Linotype" style:font-family-complex="Palatino Linotype" fo:font-size="0.19444in" style:font-size-asian="0.19444in" style:font-size-complex="0.19444in" fo:font-weight="normal" style:font-weight-asian="normal" style:font-weight-complex="normal"/>
    </style:style>
    <style:style style:family="text" style:name="a1932">
      <style:text-properties fo:color="#000000" style:text-line-through-type="none" style:text-line-through-style="none" style:text-line-through-width="auto" style:text-line-through-color="font-color" fo:font-family="Times New Roman" style:font-family-asian="Times New Roman" style:font-family-complex="Times New Roman" fo:font-size="0.16667in" style:font-size-asian="0.16667in" style:font-size-complex="0.16667in" fo:font-weight="bold" style:font-weight-asian="bold" style:font-weight-complex="bold"/>
    </style:style>
    <text:list-style style:name="a911">
      <text:list-level-style-bullet text:level="1" text:bullet-char="◆">
        <style:list-level-properties text:space-before="0in" text:min-label-width="0.3in"/>
        <style:text-properties fo:color="#626a19" fo:font-family="Noto Sans Symbols" fo:font-size="0.15625in"/>
      </text:list-level-style-bullet>
      <text:list-level-style-bullet text:level="2" text:bullet-char="◆">
        <style:list-level-properties text:space-before="0.5in" text:min-label-width="0.3in"/>
        <style:text-properties fo:color="#626a19" fo:font-family="Noto Sans Symbols" fo:font-size="0.15625in"/>
      </text:list-level-style-bullet>
      <text:list-level-style-bullet text:level="3" text:bullet-char="◆">
        <style:list-level-properties text:space-before="1in" text:min-label-width="0.3in"/>
        <style:text-properties fo:color="#626a19" fo:font-family="Noto Sans Symbols" fo:font-size="0.15625in"/>
      </text:list-level-style-bullet>
      <text:list-level-style-bullet text:level="4" text:bullet-char="◆">
        <style:list-level-properties text:space-before="1.5in" text:min-label-width="0.3in"/>
        <style:text-properties fo:color="#626a19" fo:font-family="Noto Sans Symbols" fo:font-size="0.15625in"/>
      </text:list-level-style-bullet>
      <text:list-level-style-bullet text:level="5" text:bullet-char="◆">
        <style:list-level-properties text:space-before="2in" text:min-label-width="0.3in"/>
        <style:text-properties fo:color="#626a19" fo:font-family="Noto Sans Symbols" fo:font-size="0.15625in"/>
      </text:list-level-style-bullet>
      <text:list-level-style-bullet text:level="6" text:bullet-char="◆">
        <style:list-level-properties text:space-before="2.5in" text:min-label-width="0.3in"/>
        <style:text-properties fo:color="#626a19" fo:font-family="Noto Sans Symbols" fo:font-size="0.15625in"/>
      </text:list-level-style-bullet>
      <text:list-level-style-bullet text:level="7" text:bullet-char="◆">
        <style:list-level-properties text:space-before="3in" text:min-label-width="0.3in"/>
        <style:text-properties fo:color="#626a19" fo:font-family="Noto Sans Symbols" fo:font-size="0.15625in"/>
      </text:list-level-style-bullet>
      <text:list-level-style-bullet text:level="8" text:bullet-char="◆">
        <style:list-level-properties text:space-before="3.5in" text:min-label-width="0.3in"/>
        <style:text-properties fo:color="#626a19" fo:font-family="Noto Sans Symbols" fo:font-size="0.15625in"/>
      </text:list-level-style-bullet>
      <text:list-level-style-bullet text:level="9" text:bullet-char="◆">
        <style:list-level-properties text:space-before="4in" text:min-label-width="0.3in"/>
        <style:text-properties fo:color="#626a19" fo:font-family="Noto Sans Symbols" fo:font-size="0.15625in"/>
      </text:list-level-style-bullet>
    </text:list-style>
    <text:list-style style:name="a2784">
      <text:list-level-style-bullet text:level="1" text:bullet-char="●">
        <style:list-level-properties text:space-before="0in" text:min-label-width="0.27008in"/>
        <style:text-properties fo:color="#2a4f1c" fo:font-family="Noto Sans Symbols" fo:font-size="0.23611in"/>
      </text:list-level-style-bullet>
      <text:list-level-style-bullet text:level="2" text:bullet-char="●">
        <style:list-level-properties text:space-before="0.42992in" text:min-label-width="0.27008in"/>
        <style:text-properties fo:color="#2a4f1c" fo:font-family="Noto Sans Symbols" fo:font-size="0.23611in"/>
      </text:list-level-style-bullet>
      <text:list-level-style-bullet text:level="3" text:bullet-char="●">
        <style:list-level-properties text:space-before="0.92992in" text:min-label-width="0.27008in"/>
        <style:text-properties fo:color="#2a4f1c" fo:font-family="Noto Sans Symbols" fo:font-size="0.23611in"/>
      </text:list-level-style-bullet>
      <text:list-level-style-bullet text:level="4" text:bullet-char="●">
        <style:list-level-properties text:space-before="1.42992in" text:min-label-width="0.27008in"/>
        <style:text-properties fo:color="#2a4f1c" fo:font-family="Noto Sans Symbols" fo:font-size="0.23611in"/>
      </text:list-level-style-bullet>
      <text:list-level-style-bullet text:level="5" text:bullet-char="●">
        <style:list-level-properties text:space-before="1.92992in" text:min-label-width="0.27008in"/>
        <style:text-properties fo:color="#2a4f1c" fo:font-family="Noto Sans Symbols" fo:font-size="0.23611in"/>
      </text:list-level-style-bullet>
      <text:list-level-style-bullet text:level="6" text:bullet-char="●">
        <style:list-level-properties text:space-before="2.42992in" text:min-label-width="0.27008in"/>
        <style:text-properties fo:color="#2a4f1c" fo:font-family="Noto Sans Symbols" fo:font-size="0.23611in"/>
      </text:list-level-style-bullet>
      <text:list-level-style-bullet text:level="7" text:bullet-char="●">
        <style:list-level-properties text:space-before="2.92992in" text:min-label-width="0.27008in"/>
        <style:text-properties fo:color="#2a4f1c" fo:font-family="Noto Sans Symbols" fo:font-size="0.23611in"/>
      </text:list-level-style-bullet>
      <text:list-level-style-bullet text:level="8" text:bullet-char="●">
        <style:list-level-properties text:space-before="3.42992in" text:min-label-width="0.27008in"/>
        <style:text-properties fo:color="#2a4f1c" fo:font-family="Noto Sans Symbols" fo:font-size="0.23611in"/>
      </text:list-level-style-bullet>
      <text:list-level-style-bullet text:level="9" text:bullet-char="●">
        <style:list-level-properties text:space-before="3.92992in" text:min-label-width="0.27008in"/>
        <style:text-properties fo:color="#2a4f1c" fo:font-family="Noto Sans Symbols" fo:font-size="0.23611in"/>
      </text:list-level-style-bullet>
    </text:list-style>
    <text:list-style style:name="a1049">
      <text:list-level-style-bullet text:level="1" text:bullet-char="⚫">
        <style:list-level-properties text:space-before="0in" text:min-label-width="0.27008in"/>
        <style:text-properties fo:color="#455c19" fo:font-family="Noto Sans Symbols" fo:font-size="0.1125in"/>
      </text:list-level-style-bullet>
      <text:list-level-style-bullet text:level="2" text:bullet-char="⚫">
        <style:list-level-properties text:space-before="0.22992in" text:min-label-width="0.27008in"/>
        <style:text-properties fo:color="#455c19" fo:font-family="Noto Sans Symbols" fo:font-size="0.1125in"/>
      </text:list-level-style-bullet>
      <text:list-level-style-bullet text:level="3" text:bullet-char="⚫">
        <style:list-level-properties text:space-before="0.72992in" text:min-label-width="0.27008in"/>
        <style:text-properties fo:color="#455c19" fo:font-family="Noto Sans Symbols" fo:font-size="0.1125in"/>
      </text:list-level-style-bullet>
      <text:list-level-style-bullet text:level="4" text:bullet-char="⚫">
        <style:list-level-properties text:space-before="1.22992in" text:min-label-width="0.27008in"/>
        <style:text-properties fo:color="#455c19" fo:font-family="Noto Sans Symbols" fo:font-size="0.1125in"/>
      </text:list-level-style-bullet>
      <text:list-level-style-bullet text:level="5" text:bullet-char="⚫">
        <style:list-level-properties text:space-before="1.72992in" text:min-label-width="0.27008in"/>
        <style:text-properties fo:color="#455c19" fo:font-family="Noto Sans Symbols" fo:font-size="0.1125in"/>
      </text:list-level-style-bullet>
      <text:list-level-style-bullet text:level="6" text:bullet-char="⚫">
        <style:list-level-properties text:space-before="2.22992in" text:min-label-width="0.27008in"/>
        <style:text-properties fo:color="#455c19" fo:font-family="Noto Sans Symbols" fo:font-size="0.1125in"/>
      </text:list-level-style-bullet>
      <text:list-level-style-bullet text:level="7" text:bullet-char="⚫">
        <style:list-level-properties text:space-before="2.72992in" text:min-label-width="0.27008in"/>
        <style:text-properties fo:color="#455c19" fo:font-family="Noto Sans Symbols" fo:font-size="0.1125in"/>
      </text:list-level-style-bullet>
      <text:list-level-style-bullet text:level="8" text:bullet-char="⚫">
        <style:list-level-properties text:space-before="3.22992in" text:min-label-width="0.27008in"/>
        <style:text-properties fo:color="#455c19" fo:font-family="Noto Sans Symbols" fo:font-size="0.1125in"/>
      </text:list-level-style-bullet>
      <text:list-level-style-bullet text:level="9" text:bullet-char="⚫">
        <style:list-level-properties text:space-before="3.72992in" text:min-label-width="0.27008in"/>
        <style:text-properties fo:color="#455c19" fo:font-family="Noto Sans Symbols" fo:font-size="0.1125in"/>
      </text:list-level-style-bullet>
    </text:list-style>
    <text:list-style style:name="a987">
      <text:list-level-style-bullet text:level="1" text:bullet-char="⚫">
        <style:list-level-properties text:space-before="0in" text:min-label-width="0.27008in"/>
        <style:text-properties fo:color="#455c19" fo:font-family="Noto Sans Symbols" fo:font-size="0.1125in"/>
      </text:list-level-style-bullet>
      <text:list-level-style-bullet text:level="2" text:bullet-char="⚫">
        <style:list-level-properties text:space-before="0.22992in" text:min-label-width="0.27008in"/>
        <style:text-properties fo:color="#455c19" fo:font-family="Noto Sans Symbols" fo:font-size="0.1125in"/>
      </text:list-level-style-bullet>
      <text:list-level-style-bullet text:level="3" text:bullet-char="⚫">
        <style:list-level-properties text:space-before="0.72992in" text:min-label-width="0.27008in"/>
        <style:text-properties fo:color="#455c19" fo:font-family="Noto Sans Symbols" fo:font-size="0.1125in"/>
      </text:list-level-style-bullet>
      <text:list-level-style-bullet text:level="4" text:bullet-char="⚫">
        <style:list-level-properties text:space-before="1.22992in" text:min-label-width="0.27008in"/>
        <style:text-properties fo:color="#455c19" fo:font-family="Noto Sans Symbols" fo:font-size="0.1125in"/>
      </text:list-level-style-bullet>
      <text:list-level-style-bullet text:level="5" text:bullet-char="⚫">
        <style:list-level-properties text:space-before="1.72992in" text:min-label-width="0.27008in"/>
        <style:text-properties fo:color="#455c19" fo:font-family="Noto Sans Symbols" fo:font-size="0.1125in"/>
      </text:list-level-style-bullet>
      <text:list-level-style-bullet text:level="6" text:bullet-char="⚫">
        <style:list-level-properties text:space-before="2.22992in" text:min-label-width="0.27008in"/>
        <style:text-properties fo:color="#455c19" fo:font-family="Noto Sans Symbols" fo:font-size="0.1125in"/>
      </text:list-level-style-bullet>
      <text:list-level-style-bullet text:level="7" text:bullet-char="⚫">
        <style:list-level-properties text:space-before="2.72992in" text:min-label-width="0.27008in"/>
        <style:text-properties fo:color="#455c19" fo:font-family="Noto Sans Symbols" fo:font-size="0.1125in"/>
      </text:list-level-style-bullet>
      <text:list-level-style-bullet text:level="8" text:bullet-char="⚫">
        <style:list-level-properties text:space-before="3.22992in" text:min-label-width="0.27008in"/>
        <style:text-properties fo:color="#455c19" fo:font-family="Noto Sans Symbols" fo:font-size="0.1125in"/>
      </text:list-level-style-bullet>
      <text:list-level-style-bullet text:level="9" text:bullet-char="⚫">
        <style:list-level-properties text:space-before="3.72992in" text:min-label-width="0.27008in"/>
        <style:text-properties fo:color="#455c19" fo:font-family="Noto Sans Symbols" fo:font-size="0.1125in"/>
      </text:list-level-style-bullet>
    </text:list-style>
    <text:list-style style:name="a1093">
      <text:list-level-style-bullet text:level="1" text:bullet-char="⚫">
        <style:list-level-properties text:space-before="0in" text:min-label-width="0.27008in"/>
        <style:text-properties fo:color="#455c19" fo:font-family="Noto Sans Symbols" fo:font-size="0.1125in"/>
      </text:list-level-style-bullet>
      <text:list-level-style-bullet text:level="2" text:bullet-char="⚫">
        <style:list-level-properties text:space-before="0.22992in" text:min-label-width="0.27008in"/>
        <style:text-properties fo:color="#455c19" fo:font-family="Noto Sans Symbols" fo:font-size="0.1125in"/>
      </text:list-level-style-bullet>
      <text:list-level-style-bullet text:level="3" text:bullet-char="⚫">
        <style:list-level-properties text:space-before="0.72992in" text:min-label-width="0.27008in"/>
        <style:text-properties fo:color="#455c19" fo:font-family="Noto Sans Symbols" fo:font-size="0.1125in"/>
      </text:list-level-style-bullet>
      <text:list-level-style-bullet text:level="4" text:bullet-char="⚫">
        <style:list-level-properties text:space-before="1.22992in" text:min-label-width="0.27008in"/>
        <style:text-properties fo:color="#455c19" fo:font-family="Noto Sans Symbols" fo:font-size="0.1125in"/>
      </text:list-level-style-bullet>
      <text:list-level-style-bullet text:level="5" text:bullet-char="⚫">
        <style:list-level-properties text:space-before="1.72992in" text:min-label-width="0.27008in"/>
        <style:text-properties fo:color="#455c19" fo:font-family="Noto Sans Symbols" fo:font-size="0.1125in"/>
      </text:list-level-style-bullet>
      <text:list-level-style-bullet text:level="6" text:bullet-char="⚫">
        <style:list-level-properties text:space-before="2.22992in" text:min-label-width="0.27008in"/>
        <style:text-properties fo:color="#455c19" fo:font-family="Noto Sans Symbols" fo:font-size="0.1125in"/>
      </text:list-level-style-bullet>
      <text:list-level-style-bullet text:level="7" text:bullet-char="⚫">
        <style:list-level-properties text:space-before="2.72992in" text:min-label-width="0.27008in"/>
        <style:text-properties fo:color="#455c19" fo:font-family="Noto Sans Symbols" fo:font-size="0.1125in"/>
      </text:list-level-style-bullet>
      <text:list-level-style-bullet text:level="8" text:bullet-char="⚫">
        <style:list-level-properties text:space-before="3.22992in" text:min-label-width="0.27008in"/>
        <style:text-properties fo:color="#455c19" fo:font-family="Noto Sans Symbols" fo:font-size="0.1125in"/>
      </text:list-level-style-bullet>
      <text:list-level-style-bullet text:level="9" text:bullet-char="⚫">
        <style:list-level-properties text:space-before="3.72992in" text:min-label-width="0.27008in"/>
        <style:text-properties fo:color="#455c19" fo:font-family="Noto Sans Symbols" fo:font-size="0.1125in"/>
      </text:list-level-style-bullet>
    </text:list-style>
    <text:list-style style:name="a1102">
      <text:list-level-style-bullet text:level="1" text:bullet-char="⚫">
        <style:list-level-properties text:space-before="0in" text:min-label-width="0.27008in"/>
        <style:text-properties fo:color="#455c19" fo:font-family="Noto Sans Symbols" fo:font-size="0.1125in"/>
      </text:list-level-style-bullet>
      <text:list-level-style-bullet text:level="2" text:bullet-char="⚫">
        <style:list-level-properties text:space-before="0.22992in" text:min-label-width="0.27008in"/>
        <style:text-properties fo:color="#455c19" fo:font-family="Noto Sans Symbols" fo:font-size="0.1125in"/>
      </text:list-level-style-bullet>
      <text:list-level-style-bullet text:level="3" text:bullet-char="⚫">
        <style:list-level-properties text:space-before="0.72992in" text:min-label-width="0.27008in"/>
        <style:text-properties fo:color="#455c19" fo:font-family="Noto Sans Symbols" fo:font-size="0.1125in"/>
      </text:list-level-style-bullet>
      <text:list-level-style-bullet text:level="4" text:bullet-char="⚫">
        <style:list-level-properties text:space-before="1.22992in" text:min-label-width="0.27008in"/>
        <style:text-properties fo:color="#455c19" fo:font-family="Noto Sans Symbols" fo:font-size="0.1125in"/>
      </text:list-level-style-bullet>
      <text:list-level-style-bullet text:level="5" text:bullet-char="⚫">
        <style:list-level-properties text:space-before="1.72992in" text:min-label-width="0.27008in"/>
        <style:text-properties fo:color="#455c19" fo:font-family="Noto Sans Symbols" fo:font-size="0.1125in"/>
      </text:list-level-style-bullet>
      <text:list-level-style-bullet text:level="6" text:bullet-char="⚫">
        <style:list-level-properties text:space-before="2.22992in" text:min-label-width="0.27008in"/>
        <style:text-properties fo:color="#455c19" fo:font-family="Noto Sans Symbols" fo:font-size="0.1125in"/>
      </text:list-level-style-bullet>
      <text:list-level-style-bullet text:level="7" text:bullet-char="⚫">
        <style:list-level-properties text:space-before="2.72992in" text:min-label-width="0.27008in"/>
        <style:text-properties fo:color="#455c19" fo:font-family="Noto Sans Symbols" fo:font-size="0.1125in"/>
      </text:list-level-style-bullet>
      <text:list-level-style-bullet text:level="8" text:bullet-char="⚫">
        <style:list-level-properties text:space-before="3.22992in" text:min-label-width="0.27008in"/>
        <style:text-properties fo:color="#455c19" fo:font-family="Noto Sans Symbols" fo:font-size="0.1125in"/>
      </text:list-level-style-bullet>
      <text:list-level-style-bullet text:level="9" text:bullet-char="⚫">
        <style:list-level-properties text:space-before="3.72992in" text:min-label-width="0.27008in"/>
        <style:text-properties fo:color="#455c19" fo:font-family="Noto Sans Symbols" fo:font-size="0.1125in"/>
      </text:list-level-style-bullet>
    </text:list-style>
    <text:list-style style:name="a2788">
      <text:list-level-style-bullet text:level="1" text:bullet-char="●">
        <style:list-level-properties text:space-before="0in" text:min-label-width="0.27008in"/>
        <style:text-properties fo:color="#2a4f1c" fo:font-family="Noto Sans Symbols" fo:font-size="0.23611in"/>
      </text:list-level-style-bullet>
      <text:list-level-style-bullet text:level="2" text:bullet-char="●">
        <style:list-level-properties text:space-before="0.42992in" text:min-label-width="0.27008in"/>
        <style:text-properties fo:color="#2a4f1c" fo:font-family="Noto Sans Symbols" fo:font-size="0.23611in"/>
      </text:list-level-style-bullet>
      <text:list-level-style-bullet text:level="3" text:bullet-char="●">
        <style:list-level-properties text:space-before="0.92992in" text:min-label-width="0.27008in"/>
        <style:text-properties fo:color="#2a4f1c" fo:font-family="Noto Sans Symbols" fo:font-size="0.23611in"/>
      </text:list-level-style-bullet>
      <text:list-level-style-bullet text:level="4" text:bullet-char="●">
        <style:list-level-properties text:space-before="1.42992in" text:min-label-width="0.27008in"/>
        <style:text-properties fo:color="#2a4f1c" fo:font-family="Noto Sans Symbols" fo:font-size="0.23611in"/>
      </text:list-level-style-bullet>
      <text:list-level-style-bullet text:level="5" text:bullet-char="●">
        <style:list-level-properties text:space-before="1.92992in" text:min-label-width="0.27008in"/>
        <style:text-properties fo:color="#2a4f1c" fo:font-family="Noto Sans Symbols" fo:font-size="0.23611in"/>
      </text:list-level-style-bullet>
      <text:list-level-style-bullet text:level="6" text:bullet-char="●">
        <style:list-level-properties text:space-before="2.42992in" text:min-label-width="0.27008in"/>
        <style:text-properties fo:color="#2a4f1c" fo:font-family="Noto Sans Symbols" fo:font-size="0.23611in"/>
      </text:list-level-style-bullet>
      <text:list-level-style-bullet text:level="7" text:bullet-char="●">
        <style:list-level-properties text:space-before="2.92992in" text:min-label-width="0.27008in"/>
        <style:text-properties fo:color="#2a4f1c" fo:font-family="Noto Sans Symbols" fo:font-size="0.23611in"/>
      </text:list-level-style-bullet>
      <text:list-level-style-bullet text:level="8" text:bullet-char="●">
        <style:list-level-properties text:space-before="3.42992in" text:min-label-width="0.27008in"/>
        <style:text-properties fo:color="#2a4f1c" fo:font-family="Noto Sans Symbols" fo:font-size="0.23611in"/>
      </text:list-level-style-bullet>
      <text:list-level-style-bullet text:level="9" text:bullet-char="●">
        <style:list-level-properties text:space-before="3.92992in" text:min-label-width="0.27008in"/>
        <style:text-properties fo:color="#2a4f1c" fo:font-family="Noto Sans Symbols" fo:font-size="0.23611in"/>
      </text:list-level-style-bullet>
    </text:list-style>
    <text:list-style style:name="a1021">
      <text:list-level-style-bullet text:level="1" text:bullet-char="◆">
        <style:list-level-properties text:space-before="0in" text:min-label-width="0.3in"/>
        <style:text-properties fo:color="#626a19" fo:font-family="Noto Sans Symbols" fo:font-size="0.15625in"/>
      </text:list-level-style-bullet>
      <text:list-level-style-bullet text:level="2" text:bullet-char="◆">
        <style:list-level-properties text:space-before="0.5in" text:min-label-width="0.3in"/>
        <style:text-properties fo:color="#626a19" fo:font-family="Noto Sans Symbols" fo:font-size="0.15625in"/>
      </text:list-level-style-bullet>
      <text:list-level-style-bullet text:level="3" text:bullet-char="◆">
        <style:list-level-properties text:space-before="1in" text:min-label-width="0.3in"/>
        <style:text-properties fo:color="#626a19" fo:font-family="Noto Sans Symbols" fo:font-size="0.15625in"/>
      </text:list-level-style-bullet>
      <text:list-level-style-bullet text:level="4" text:bullet-char="◆">
        <style:list-level-properties text:space-before="1.5in" text:min-label-width="0.3in"/>
        <style:text-properties fo:color="#626a19" fo:font-family="Noto Sans Symbols" fo:font-size="0.15625in"/>
      </text:list-level-style-bullet>
      <text:list-level-style-bullet text:level="5" text:bullet-char="◆">
        <style:list-level-properties text:space-before="2in" text:min-label-width="0.3in"/>
        <style:text-properties fo:color="#626a19" fo:font-family="Noto Sans Symbols" fo:font-size="0.15625in"/>
      </text:list-level-style-bullet>
      <text:list-level-style-bullet text:level="6" text:bullet-char="◆">
        <style:list-level-properties text:space-before="2.5in" text:min-label-width="0.3in"/>
        <style:text-properties fo:color="#626a19" fo:font-family="Noto Sans Symbols" fo:font-size="0.15625in"/>
      </text:list-level-style-bullet>
      <text:list-level-style-bullet text:level="7" text:bullet-char="◆">
        <style:list-level-properties text:space-before="3in" text:min-label-width="0.3in"/>
        <style:text-properties fo:color="#626a19" fo:font-family="Noto Sans Symbols" fo:font-size="0.15625in"/>
      </text:list-level-style-bullet>
      <text:list-level-style-bullet text:level="8" text:bullet-char="◆">
        <style:list-level-properties text:space-before="3.5in" text:min-label-width="0.3in"/>
        <style:text-properties fo:color="#626a19" fo:font-family="Noto Sans Symbols" fo:font-size="0.15625in"/>
      </text:list-level-style-bullet>
      <text:list-level-style-bullet text:level="9" text:bullet-char="◆">
        <style:list-level-properties text:space-before="4in" text:min-label-width="0.3in"/>
        <style:text-properties fo:color="#626a19" fo:font-family="Noto Sans Symbols" fo:font-size="0.15625in"/>
      </text:list-level-style-bullet>
    </text:list-style>
    <text:list-style style:name="a1097">
      <text:list-level-style-number text:level="1" style:num-format="1" style:num-suffix="." style:num-list-format-name="">
        <style:list-level-properties text:space-before="0in" text:min-label-width="0.4374in"/>
        <style:text-properties fo:color="#2a4f1c" fo:font-family="Noto Sans Symbols" fo:font-size="0.125in"/>
      </text:list-level-style-number>
      <text:list-level-style-number text:level="2" style:num-format="1" style:num-suffix="." style:num-list-format-name="">
        <style:list-level-properties text:space-before="0.49134in" text:min-label-width="0.4374in"/>
        <style:text-properties fo:color="#2a4f1c" fo:font-family="Noto Sans Symbols" fo:font-size="0.125in"/>
      </text:list-level-style-number>
      <text:list-level-style-number text:level="3" style:num-format="1" style:num-suffix="." style:num-list-format-name="">
        <style:list-level-properties text:space-before="0.99134in" text:min-label-width="0.4374in"/>
        <style:text-properties fo:color="#2a4f1c" fo:font-family="Noto Sans Symbols" fo:font-size="0.125in"/>
      </text:list-level-style-number>
      <text:list-level-style-number text:level="4" style:num-format="1" style:num-suffix="." style:num-list-format-name="">
        <style:list-level-properties text:space-before="1.49134in" text:min-label-width="0.4374in"/>
        <style:text-properties fo:color="#2a4f1c" fo:font-family="Noto Sans Symbols" fo:font-size="0.125in"/>
      </text:list-level-style-number>
      <text:list-level-style-number text:level="5" style:num-format="1" style:num-suffix="." style:num-list-format-name="">
        <style:list-level-properties text:space-before="1.99134in" text:min-label-width="0.4374in"/>
        <style:text-properties fo:color="#2a4f1c" fo:font-family="Noto Sans Symbols" fo:font-size="0.125in"/>
      </text:list-level-style-number>
      <text:list-level-style-number text:level="6" style:num-format="1" style:num-suffix="." style:num-list-format-name="">
        <style:list-level-properties text:space-before="2.49134in" text:min-label-width="0.4374in"/>
        <style:text-properties fo:color="#2a4f1c" fo:font-family="Noto Sans Symbols" fo:font-size="0.125in"/>
      </text:list-level-style-number>
      <text:list-level-style-number text:level="7" style:num-format="1" style:num-suffix="." style:num-list-format-name="">
        <style:list-level-properties text:space-before="2.99134in" text:min-label-width="0.4374in"/>
        <style:text-properties fo:color="#2a4f1c" fo:font-family="Noto Sans Symbols" fo:font-size="0.125in"/>
      </text:list-level-style-number>
      <text:list-level-style-number text:level="8" style:num-format="1" style:num-suffix="." style:num-list-format-name="">
        <style:list-level-properties text:space-before="3.49134in" text:min-label-width="0.4374in"/>
        <style:text-properties fo:color="#2a4f1c" fo:font-family="Noto Sans Symbols" fo:font-size="0.125in"/>
      </text:list-level-style-number>
      <text:list-level-style-number text:level="9" style:num-format="1" style:num-suffix="." style:num-list-format-name="">
        <style:list-level-properties text:space-before="3.99134in" text:min-label-width="0.4374in"/>
        <style:text-properties fo:color="#2a4f1c" fo:font-family="Noto Sans Symbols" fo:font-size="0.125in"/>
      </text:list-level-style-number>
    </text:list-style>
    <text:list-style style:name="a960">
      <text:list-level-style-bullet text:level="1" text:bullet-char="◆">
        <style:list-level-properties text:space-before="0in" text:min-label-width="0.3in"/>
        <style:text-properties fo:color="#626a19" fo:font-family="Noto Sans Symbols" fo:font-size="0.15625in"/>
      </text:list-level-style-bullet>
      <text:list-level-style-bullet text:level="2" text:bullet-char="◆">
        <style:list-level-properties text:space-before="0.5in" text:min-label-width="0.3in"/>
        <style:text-properties fo:color="#626a19" fo:font-family="Noto Sans Symbols" fo:font-size="0.15625in"/>
      </text:list-level-style-bullet>
      <text:list-level-style-bullet text:level="3" text:bullet-char="◆">
        <style:list-level-properties text:space-before="1in" text:min-label-width="0.3in"/>
        <style:text-properties fo:color="#626a19" fo:font-family="Noto Sans Symbols" fo:font-size="0.15625in"/>
      </text:list-level-style-bullet>
      <text:list-level-style-bullet text:level="4" text:bullet-char="◆">
        <style:list-level-properties text:space-before="1.5in" text:min-label-width="0.3in"/>
        <style:text-properties fo:color="#626a19" fo:font-family="Noto Sans Symbols" fo:font-size="0.15625in"/>
      </text:list-level-style-bullet>
      <text:list-level-style-bullet text:level="5" text:bullet-char="◆">
        <style:list-level-properties text:space-before="2in" text:min-label-width="0.3in"/>
        <style:text-properties fo:color="#626a19" fo:font-family="Noto Sans Symbols" fo:font-size="0.15625in"/>
      </text:list-level-style-bullet>
      <text:list-level-style-bullet text:level="6" text:bullet-char="◆">
        <style:list-level-properties text:space-before="2.5in" text:min-label-width="0.3in"/>
        <style:text-properties fo:color="#626a19" fo:font-family="Noto Sans Symbols" fo:font-size="0.15625in"/>
      </text:list-level-style-bullet>
      <text:list-level-style-bullet text:level="7" text:bullet-char="◆">
        <style:list-level-properties text:space-before="3in" text:min-label-width="0.3in"/>
        <style:text-properties fo:color="#626a19" fo:font-family="Noto Sans Symbols" fo:font-size="0.15625in"/>
      </text:list-level-style-bullet>
      <text:list-level-style-bullet text:level="8" text:bullet-char="◆">
        <style:list-level-properties text:space-before="3.5in" text:min-label-width="0.3in"/>
        <style:text-properties fo:color="#626a19" fo:font-family="Noto Sans Symbols" fo:font-size="0.15625in"/>
      </text:list-level-style-bullet>
      <text:list-level-style-bullet text:level="9" text:bullet-char="◆">
        <style:list-level-properties text:space-before="4in" text:min-label-width="0.3in"/>
        <style:text-properties fo:color="#626a19" fo:font-family="Noto Sans Symbols" fo:font-size="0.15625in"/>
      </text:list-level-style-bullet>
    </text:list-style>
    <text:list-style style:name="a1106">
      <text:list-level-style-bullet text:level="1" text:bullet-char="⚫">
        <style:list-level-properties text:space-before="0in" text:min-label-width="0.27008in"/>
        <style:text-properties fo:color="#455c19" fo:font-family="Noto Sans Symbols" fo:font-size="0.1125in"/>
      </text:list-level-style-bullet>
      <text:list-level-style-bullet text:level="2" text:bullet-char="⚫">
        <style:list-level-properties text:space-before="0.22992in" text:min-label-width="0.27008in"/>
        <style:text-properties fo:color="#455c19" fo:font-family="Noto Sans Symbols" fo:font-size="0.1125in"/>
      </text:list-level-style-bullet>
      <text:list-level-style-bullet text:level="3" text:bullet-char="⚫">
        <style:list-level-properties text:space-before="0.72992in" text:min-label-width="0.27008in"/>
        <style:text-properties fo:color="#455c19" fo:font-family="Noto Sans Symbols" fo:font-size="0.1125in"/>
      </text:list-level-style-bullet>
      <text:list-level-style-bullet text:level="4" text:bullet-char="⚫">
        <style:list-level-properties text:space-before="1.22992in" text:min-label-width="0.27008in"/>
        <style:text-properties fo:color="#455c19" fo:font-family="Noto Sans Symbols" fo:font-size="0.1125in"/>
      </text:list-level-style-bullet>
      <text:list-level-style-bullet text:level="5" text:bullet-char="⚫">
        <style:list-level-properties text:space-before="1.72992in" text:min-label-width="0.27008in"/>
        <style:text-properties fo:color="#455c19" fo:font-family="Noto Sans Symbols" fo:font-size="0.1125in"/>
      </text:list-level-style-bullet>
      <text:list-level-style-bullet text:level="6" text:bullet-char="⚫">
        <style:list-level-properties text:space-before="2.22992in" text:min-label-width="0.27008in"/>
        <style:text-properties fo:color="#455c19" fo:font-family="Noto Sans Symbols" fo:font-size="0.1125in"/>
      </text:list-level-style-bullet>
      <text:list-level-style-bullet text:level="7" text:bullet-char="⚫">
        <style:list-level-properties text:space-before="2.72992in" text:min-label-width="0.27008in"/>
        <style:text-properties fo:color="#455c19" fo:font-family="Noto Sans Symbols" fo:font-size="0.1125in"/>
      </text:list-level-style-bullet>
      <text:list-level-style-bullet text:level="8" text:bullet-char="⚫">
        <style:list-level-properties text:space-before="3.22992in" text:min-label-width="0.27008in"/>
        <style:text-properties fo:color="#455c19" fo:font-family="Noto Sans Symbols" fo:font-size="0.1125in"/>
      </text:list-level-style-bullet>
      <text:list-level-style-bullet text:level="9" text:bullet-char="⚫">
        <style:list-level-properties text:space-before="3.72992in" text:min-label-width="0.27008in"/>
        <style:text-properties fo:color="#455c19" fo:font-family="Noto Sans Symbols" fo:font-size="0.1125in"/>
      </text:list-level-style-bullet>
    </text:list-style>
    <text:list-style style:name="a833">
      <text:list-level-style-bullet text:level="1" text:bullet-char="⚫">
        <style:list-level-properties text:space-before="0in" text:min-label-width="0.2752in"/>
        <style:text-properties fo:color="#455c19" fo:font-family="Noto Sans Symbols" fo:font-size="0.08125in"/>
      </text:list-level-style-bullet>
      <text:list-level-style-bullet text:level="2" text:bullet-char="⚫">
        <style:list-level-properties text:space-before="0.2248in" text:min-label-width="0.2752in"/>
        <style:text-properties fo:color="#455c19" fo:font-family="Noto Sans Symbols" fo:font-size="0.08125in"/>
      </text:list-level-style-bullet>
      <text:list-level-style-bullet text:level="3" text:bullet-char="⚫">
        <style:list-level-properties text:space-before="0.7248in" text:min-label-width="0.2752in"/>
        <style:text-properties fo:color="#455c19" fo:font-family="Noto Sans Symbols" fo:font-size="0.08125in"/>
      </text:list-level-style-bullet>
      <text:list-level-style-bullet text:level="4" text:bullet-char="⚫">
        <style:list-level-properties text:space-before="1.2248in" text:min-label-width="0.2752in"/>
        <style:text-properties fo:color="#455c19" fo:font-family="Noto Sans Symbols" fo:font-size="0.08125in"/>
      </text:list-level-style-bullet>
      <text:list-level-style-bullet text:level="5" text:bullet-char="⚫">
        <style:list-level-properties text:space-before="1.7248in" text:min-label-width="0.2752in"/>
        <style:text-properties fo:color="#455c19" fo:font-family="Noto Sans Symbols" fo:font-size="0.08125in"/>
      </text:list-level-style-bullet>
      <text:list-level-style-bullet text:level="6" text:bullet-char="⚫">
        <style:list-level-properties text:space-before="2.2248in" text:min-label-width="0.2752in"/>
        <style:text-properties fo:color="#455c19" fo:font-family="Noto Sans Symbols" fo:font-size="0.08125in"/>
      </text:list-level-style-bullet>
      <text:list-level-style-bullet text:level="7" text:bullet-char="⚫">
        <style:list-level-properties text:space-before="2.7248in" text:min-label-width="0.2752in"/>
        <style:text-properties fo:color="#455c19" fo:font-family="Noto Sans Symbols" fo:font-size="0.08125in"/>
      </text:list-level-style-bullet>
      <text:list-level-style-bullet text:level="8" text:bullet-char="⚫">
        <style:list-level-properties text:space-before="3.2248in" text:min-label-width="0.2752in"/>
        <style:text-properties fo:color="#455c19" fo:font-family="Noto Sans Symbols" fo:font-size="0.08125in"/>
      </text:list-level-style-bullet>
      <text:list-level-style-bullet text:level="9" text:bullet-char="⚫">
        <style:list-level-properties text:space-before="3.7248in" text:min-label-width="0.2752in"/>
        <style:text-properties fo:color="#455c19" fo:font-family="Noto Sans Symbols" fo:font-size="0.08125in"/>
      </text:list-level-style-bullet>
    </text:list-style>
    <text:list-style style:name="a1150">
      <text:list-level-style-bullet text:level="1" text:bullet-char="⚫">
        <style:list-level-properties text:space-before="0in" text:min-label-width="0.27008in"/>
        <style:text-properties fo:color="#455c19" fo:font-family="Noto Sans Symbols" fo:font-size="0.1125in"/>
      </text:list-level-style-bullet>
      <text:list-level-style-bullet text:level="2" text:bullet-char="⚫">
        <style:list-level-properties text:space-before="0.22992in" text:min-label-width="0.27008in"/>
        <style:text-properties fo:color="#455c19" fo:font-family="Noto Sans Symbols" fo:font-size="0.1125in"/>
      </text:list-level-style-bullet>
      <text:list-level-style-bullet text:level="3" text:bullet-char="⚫">
        <style:list-level-properties text:space-before="0.72992in" text:min-label-width="0.27008in"/>
        <style:text-properties fo:color="#455c19" fo:font-family="Noto Sans Symbols" fo:font-size="0.1125in"/>
      </text:list-level-style-bullet>
      <text:list-level-style-bullet text:level="4" text:bullet-char="⚫">
        <style:list-level-properties text:space-before="1.22992in" text:min-label-width="0.27008in"/>
        <style:text-properties fo:color="#455c19" fo:font-family="Noto Sans Symbols" fo:font-size="0.1125in"/>
      </text:list-level-style-bullet>
      <text:list-level-style-bullet text:level="5" text:bullet-char="⚫">
        <style:list-level-properties text:space-before="1.72992in" text:min-label-width="0.27008in"/>
        <style:text-properties fo:color="#455c19" fo:font-family="Noto Sans Symbols" fo:font-size="0.1125in"/>
      </text:list-level-style-bullet>
      <text:list-level-style-bullet text:level="6" text:bullet-char="⚫">
        <style:list-level-properties text:space-before="2.22992in" text:min-label-width="0.27008in"/>
        <style:text-properties fo:color="#455c19" fo:font-family="Noto Sans Symbols" fo:font-size="0.1125in"/>
      </text:list-level-style-bullet>
      <text:list-level-style-bullet text:level="7" text:bullet-char="⚫">
        <style:list-level-properties text:space-before="2.72992in" text:min-label-width="0.27008in"/>
        <style:text-properties fo:color="#455c19" fo:font-family="Noto Sans Symbols" fo:font-size="0.1125in"/>
      </text:list-level-style-bullet>
      <text:list-level-style-bullet text:level="8" text:bullet-char="⚫">
        <style:list-level-properties text:space-before="3.22992in" text:min-label-width="0.27008in"/>
        <style:text-properties fo:color="#455c19" fo:font-family="Noto Sans Symbols" fo:font-size="0.1125in"/>
      </text:list-level-style-bullet>
      <text:list-level-style-bullet text:level="9" text:bullet-char="⚫">
        <style:list-level-properties text:space-before="3.72992in" text:min-label-width="0.27008in"/>
        <style:text-properties fo:color="#455c19" fo:font-family="Noto Sans Symbols" fo:font-size="0.1125in"/>
      </text:list-level-style-bullet>
    </text:list-style>
    <text:list-style style:name="a2760">
      <text:list-level-style-bullet text:level="1" text:bullet-char="◆">
        <style:list-level-properties text:space-before="0in" text:min-label-width="0.3in"/>
        <style:text-properties fo:color="#626a19" fo:font-family="Noto Sans Symbols" fo:font-size="0.32986in"/>
      </text:list-level-style-bullet>
      <text:list-level-style-bullet text:level="2" text:bullet-char="◆">
        <style:list-level-properties text:space-before="0.5in" text:min-label-width="0.3in"/>
        <style:text-properties fo:color="#626a19" fo:font-family="Noto Sans Symbols" fo:font-size="0.32986in"/>
      </text:list-level-style-bullet>
      <text:list-level-style-bullet text:level="3" text:bullet-char="◆">
        <style:list-level-properties text:space-before="1in" text:min-label-width="0.3in"/>
        <style:text-properties fo:color="#626a19" fo:font-family="Noto Sans Symbols" fo:font-size="0.32986in"/>
      </text:list-level-style-bullet>
      <text:list-level-style-bullet text:level="4" text:bullet-char="◆">
        <style:list-level-properties text:space-before="1.5in" text:min-label-width="0.3in"/>
        <style:text-properties fo:color="#626a19" fo:font-family="Noto Sans Symbols" fo:font-size="0.32986in"/>
      </text:list-level-style-bullet>
      <text:list-level-style-bullet text:level="5" text:bullet-char="◆">
        <style:list-level-properties text:space-before="2in" text:min-label-width="0.3in"/>
        <style:text-properties fo:color="#626a19" fo:font-family="Noto Sans Symbols" fo:font-size="0.32986in"/>
      </text:list-level-style-bullet>
      <text:list-level-style-bullet text:level="6" text:bullet-char="◆">
        <style:list-level-properties text:space-before="2.5in" text:min-label-width="0.3in"/>
        <style:text-properties fo:color="#626a19" fo:font-family="Noto Sans Symbols" fo:font-size="0.32986in"/>
      </text:list-level-style-bullet>
      <text:list-level-style-bullet text:level="7" text:bullet-char="◆">
        <style:list-level-properties text:space-before="3in" text:min-label-width="0.3in"/>
        <style:text-properties fo:color="#626a19" fo:font-family="Noto Sans Symbols" fo:font-size="0.32986in"/>
      </text:list-level-style-bullet>
      <text:list-level-style-bullet text:level="8" text:bullet-char="◆">
        <style:list-level-properties text:space-before="3.5in" text:min-label-width="0.3in"/>
        <style:text-properties fo:color="#626a19" fo:font-family="Noto Sans Symbols" fo:font-size="0.32986in"/>
      </text:list-level-style-bullet>
      <text:list-level-style-bullet text:level="9" text:bullet-char="◆">
        <style:list-level-properties text:space-before="4in" text:min-label-width="0.3in"/>
        <style:text-properties fo:color="#626a19" fo:font-family="Noto Sans Symbols" fo:font-size="0.32986in"/>
      </text:list-level-style-bullet>
    </text:list-style>
    <text:list-style style:name="a837">
      <text:list-level-style-bullet text:level="1" text:bullet-char="⚫">
        <style:list-level-properties text:space-before="0in" text:min-label-width="0.2752in"/>
        <style:text-properties fo:color="#455c19" fo:font-family="Noto Sans Symbols" fo:font-size="0.08125in"/>
      </text:list-level-style-bullet>
      <text:list-level-style-bullet text:level="2" text:bullet-char="⚫">
        <style:list-level-properties text:space-before="0.2248in" text:min-label-width="0.2752in"/>
        <style:text-properties fo:color="#455c19" fo:font-family="Noto Sans Symbols" fo:font-size="0.08125in"/>
      </text:list-level-style-bullet>
      <text:list-level-style-bullet text:level="3" text:bullet-char="⚫">
        <style:list-level-properties text:space-before="0.7248in" text:min-label-width="0.2752in"/>
        <style:text-properties fo:color="#455c19" fo:font-family="Noto Sans Symbols" fo:font-size="0.08125in"/>
      </text:list-level-style-bullet>
      <text:list-level-style-bullet text:level="4" text:bullet-char="⚫">
        <style:list-level-properties text:space-before="1.2248in" text:min-label-width="0.2752in"/>
        <style:text-properties fo:color="#455c19" fo:font-family="Noto Sans Symbols" fo:font-size="0.08125in"/>
      </text:list-level-style-bullet>
      <text:list-level-style-bullet text:level="5" text:bullet-char="⚫">
        <style:list-level-properties text:space-before="1.7248in" text:min-label-width="0.2752in"/>
        <style:text-properties fo:color="#455c19" fo:font-family="Noto Sans Symbols" fo:font-size="0.08125in"/>
      </text:list-level-style-bullet>
      <text:list-level-style-bullet text:level="6" text:bullet-char="⚫">
        <style:list-level-properties text:space-before="2.2248in" text:min-label-width="0.2752in"/>
        <style:text-properties fo:color="#455c19" fo:font-family="Noto Sans Symbols" fo:font-size="0.08125in"/>
      </text:list-level-style-bullet>
      <text:list-level-style-bullet text:level="7" text:bullet-char="⚫">
        <style:list-level-properties text:space-before="2.7248in" text:min-label-width="0.2752in"/>
        <style:text-properties fo:color="#455c19" fo:font-family="Noto Sans Symbols" fo:font-size="0.08125in"/>
      </text:list-level-style-bullet>
      <text:list-level-style-bullet text:level="8" text:bullet-char="⚫">
        <style:list-level-properties text:space-before="3.2248in" text:min-label-width="0.2752in"/>
        <style:text-properties fo:color="#455c19" fo:font-family="Noto Sans Symbols" fo:font-size="0.08125in"/>
      </text:list-level-style-bullet>
      <text:list-level-style-bullet text:level="9" text:bullet-char="⚫">
        <style:list-level-properties text:space-before="3.7248in" text:min-label-width="0.2752in"/>
        <style:text-properties fo:color="#455c19" fo:font-family="Noto Sans Symbols" fo:font-size="0.08125in"/>
      </text:list-level-style-bullet>
    </text:list-style>
    <text:list-style style:name="a1154">
      <text:list-level-style-bullet text:level="1" text:bullet-char="⚫">
        <style:list-level-properties text:space-before="0in" text:min-label-width="0.27008in"/>
        <style:text-properties fo:color="#455c19" fo:font-family="Noto Sans Symbols" fo:font-size="0.1125in"/>
      </text:list-level-style-bullet>
      <text:list-level-style-bullet text:level="2" text:bullet-char="⚫">
        <style:list-level-properties text:space-before="0.22992in" text:min-label-width="0.27008in"/>
        <style:text-properties fo:color="#455c19" fo:font-family="Noto Sans Symbols" fo:font-size="0.1125in"/>
      </text:list-level-style-bullet>
      <text:list-level-style-bullet text:level="3" text:bullet-char="⚫">
        <style:list-level-properties text:space-before="0.72992in" text:min-label-width="0.27008in"/>
        <style:text-properties fo:color="#455c19" fo:font-family="Noto Sans Symbols" fo:font-size="0.1125in"/>
      </text:list-level-style-bullet>
      <text:list-level-style-bullet text:level="4" text:bullet-char="⚫">
        <style:list-level-properties text:space-before="1.22992in" text:min-label-width="0.27008in"/>
        <style:text-properties fo:color="#455c19" fo:font-family="Noto Sans Symbols" fo:font-size="0.1125in"/>
      </text:list-level-style-bullet>
      <text:list-level-style-bullet text:level="5" text:bullet-char="⚫">
        <style:list-level-properties text:space-before="1.72992in" text:min-label-width="0.27008in"/>
        <style:text-properties fo:color="#455c19" fo:font-family="Noto Sans Symbols" fo:font-size="0.1125in"/>
      </text:list-level-style-bullet>
      <text:list-level-style-bullet text:level="6" text:bullet-char="⚫">
        <style:list-level-properties text:space-before="2.22992in" text:min-label-width="0.27008in"/>
        <style:text-properties fo:color="#455c19" fo:font-family="Noto Sans Symbols" fo:font-size="0.1125in"/>
      </text:list-level-style-bullet>
      <text:list-level-style-bullet text:level="7" text:bullet-char="⚫">
        <style:list-level-properties text:space-before="2.72992in" text:min-label-width="0.27008in"/>
        <style:text-properties fo:color="#455c19" fo:font-family="Noto Sans Symbols" fo:font-size="0.1125in"/>
      </text:list-level-style-bullet>
      <text:list-level-style-bullet text:level="8" text:bullet-char="⚫">
        <style:list-level-properties text:space-before="3.22992in" text:min-label-width="0.27008in"/>
        <style:text-properties fo:color="#455c19" fo:font-family="Noto Sans Symbols" fo:font-size="0.1125in"/>
      </text:list-level-style-bullet>
      <text:list-level-style-bullet text:level="9" text:bullet-char="⚫">
        <style:list-level-properties text:space-before="3.72992in" text:min-label-width="0.27008in"/>
        <style:text-properties fo:color="#455c19" fo:font-family="Noto Sans Symbols" fo:font-size="0.1125in"/>
      </text:list-level-style-bullet>
    </text:list-style>
    <text:list-style style:name="a883">
      <text:list-level-style-bullet text:level="1" text:bullet-char="⚫">
        <style:list-level-properties text:space-before="0in" text:min-label-width="0.2752in"/>
        <style:text-properties fo:color="#455c19" fo:font-family="Noto Sans Symbols" fo:font-size="0.08125in"/>
      </text:list-level-style-bullet>
      <text:list-level-style-bullet text:level="2" text:bullet-char="⚫">
        <style:list-level-properties text:space-before="0.2248in" text:min-label-width="0.2752in"/>
        <style:text-properties fo:color="#455c19" fo:font-family="Noto Sans Symbols" fo:font-size="0.08125in"/>
      </text:list-level-style-bullet>
      <text:list-level-style-bullet text:level="3" text:bullet-char="⚫">
        <style:list-level-properties text:space-before="0.7248in" text:min-label-width="0.2752in"/>
        <style:text-properties fo:color="#455c19" fo:font-family="Noto Sans Symbols" fo:font-size="0.08125in"/>
      </text:list-level-style-bullet>
      <text:list-level-style-bullet text:level="4" text:bullet-char="⚫">
        <style:list-level-properties text:space-before="1.2248in" text:min-label-width="0.2752in"/>
        <style:text-properties fo:color="#455c19" fo:font-family="Noto Sans Symbols" fo:font-size="0.08125in"/>
      </text:list-level-style-bullet>
      <text:list-level-style-bullet text:level="5" text:bullet-char="⚫">
        <style:list-level-properties text:space-before="1.7248in" text:min-label-width="0.2752in"/>
        <style:text-properties fo:color="#455c19" fo:font-family="Noto Sans Symbols" fo:font-size="0.08125in"/>
      </text:list-level-style-bullet>
      <text:list-level-style-bullet text:level="6" text:bullet-char="⚫">
        <style:list-level-properties text:space-before="2.2248in" text:min-label-width="0.2752in"/>
        <style:text-properties fo:color="#455c19" fo:font-family="Noto Sans Symbols" fo:font-size="0.08125in"/>
      </text:list-level-style-bullet>
      <text:list-level-style-bullet text:level="7" text:bullet-char="⚫">
        <style:list-level-properties text:space-before="2.7248in" text:min-label-width="0.2752in"/>
        <style:text-properties fo:color="#455c19" fo:font-family="Noto Sans Symbols" fo:font-size="0.08125in"/>
      </text:list-level-style-bullet>
      <text:list-level-style-bullet text:level="8" text:bullet-char="⚫">
        <style:list-level-properties text:space-before="3.2248in" text:min-label-width="0.2752in"/>
        <style:text-properties fo:color="#455c19" fo:font-family="Noto Sans Symbols" fo:font-size="0.08125in"/>
      </text:list-level-style-bullet>
      <text:list-level-style-bullet text:level="9" text:bullet-char="⚫">
        <style:list-level-properties text:space-before="3.7248in" text:min-label-width="0.2752in"/>
        <style:text-properties fo:color="#455c19" fo:font-family="Noto Sans Symbols" fo:font-size="0.08125in"/>
      </text:list-level-style-bullet>
    </text:list-style>
    <text:list-style style:name="a2764">
      <text:list-level-style-bullet text:level="1" text:bullet-char="●">
        <style:list-level-properties text:space-before="0in" text:min-label-width="0.27008in"/>
        <style:text-properties fo:color="#2a4f1c" fo:font-family="Noto Sans Symbols" fo:font-size="0.23611in"/>
      </text:list-level-style-bullet>
      <text:list-level-style-bullet text:level="2" text:bullet-char="●">
        <style:list-level-properties text:space-before="0.42992in" text:min-label-width="0.27008in"/>
        <style:text-properties fo:color="#2a4f1c" fo:font-family="Noto Sans Symbols" fo:font-size="0.23611in"/>
      </text:list-level-style-bullet>
      <text:list-level-style-bullet text:level="3" text:bullet-char="●">
        <style:list-level-properties text:space-before="0.92992in" text:min-label-width="0.27008in"/>
        <style:text-properties fo:color="#2a4f1c" fo:font-family="Noto Sans Symbols" fo:font-size="0.23611in"/>
      </text:list-level-style-bullet>
      <text:list-level-style-bullet text:level="4" text:bullet-char="●">
        <style:list-level-properties text:space-before="1.42992in" text:min-label-width="0.27008in"/>
        <style:text-properties fo:color="#2a4f1c" fo:font-family="Noto Sans Symbols" fo:font-size="0.23611in"/>
      </text:list-level-style-bullet>
      <text:list-level-style-bullet text:level="5" text:bullet-char="●">
        <style:list-level-properties text:space-before="1.92992in" text:min-label-width="0.27008in"/>
        <style:text-properties fo:color="#2a4f1c" fo:font-family="Noto Sans Symbols" fo:font-size="0.23611in"/>
      </text:list-level-style-bullet>
      <text:list-level-style-bullet text:level="6" text:bullet-char="●">
        <style:list-level-properties text:space-before="2.42992in" text:min-label-width="0.27008in"/>
        <style:text-properties fo:color="#2a4f1c" fo:font-family="Noto Sans Symbols" fo:font-size="0.23611in"/>
      </text:list-level-style-bullet>
      <text:list-level-style-bullet text:level="7" text:bullet-char="●">
        <style:list-level-properties text:space-before="2.92992in" text:min-label-width="0.27008in"/>
        <style:text-properties fo:color="#2a4f1c" fo:font-family="Noto Sans Symbols" fo:font-size="0.23611in"/>
      </text:list-level-style-bullet>
      <text:list-level-style-bullet text:level="8" text:bullet-char="●">
        <style:list-level-properties text:space-before="3.42992in" text:min-label-width="0.27008in"/>
        <style:text-properties fo:color="#2a4f1c" fo:font-family="Noto Sans Symbols" fo:font-size="0.23611in"/>
      </text:list-level-style-bullet>
      <text:list-level-style-bullet text:level="9" text:bullet-char="●">
        <style:list-level-properties text:space-before="3.92992in" text:min-label-width="0.27008in"/>
        <style:text-properties fo:color="#2a4f1c" fo:font-family="Noto Sans Symbols" fo:font-size="0.23611in"/>
      </text:list-level-style-bullet>
    </text:list-style>
    <text:list-style style:name="a887">
      <text:list-level-style-bullet text:level="1" text:bullet-char="⚫">
        <style:list-level-properties text:space-before="0in" text:min-label-width="0.2752in"/>
        <style:text-properties fo:color="#455c19" fo:font-family="Noto Sans Symbols" fo:font-size="0.08125in"/>
      </text:list-level-style-bullet>
      <text:list-level-style-bullet text:level="2" text:bullet-char="⚫">
        <style:list-level-properties text:space-before="0.2248in" text:min-label-width="0.2752in"/>
        <style:text-properties fo:color="#455c19" fo:font-family="Noto Sans Symbols" fo:font-size="0.08125in"/>
      </text:list-level-style-bullet>
      <text:list-level-style-bullet text:level="3" text:bullet-char="⚫">
        <style:list-level-properties text:space-before="0.7248in" text:min-label-width="0.2752in"/>
        <style:text-properties fo:color="#455c19" fo:font-family="Noto Sans Symbols" fo:font-size="0.08125in"/>
      </text:list-level-style-bullet>
      <text:list-level-style-bullet text:level="4" text:bullet-char="⚫">
        <style:list-level-properties text:space-before="1.2248in" text:min-label-width="0.2752in"/>
        <style:text-properties fo:color="#455c19" fo:font-family="Noto Sans Symbols" fo:font-size="0.08125in"/>
      </text:list-level-style-bullet>
      <text:list-level-style-bullet text:level="5" text:bullet-char="⚫">
        <style:list-level-properties text:space-before="1.7248in" text:min-label-width="0.2752in"/>
        <style:text-properties fo:color="#455c19" fo:font-family="Noto Sans Symbols" fo:font-size="0.08125in"/>
      </text:list-level-style-bullet>
      <text:list-level-style-bullet text:level="6" text:bullet-char="⚫">
        <style:list-level-properties text:space-before="2.2248in" text:min-label-width="0.2752in"/>
        <style:text-properties fo:color="#455c19" fo:font-family="Noto Sans Symbols" fo:font-size="0.08125in"/>
      </text:list-level-style-bullet>
      <text:list-level-style-bullet text:level="7" text:bullet-char="⚫">
        <style:list-level-properties text:space-before="2.7248in" text:min-label-width="0.2752in"/>
        <style:text-properties fo:color="#455c19" fo:font-family="Noto Sans Symbols" fo:font-size="0.08125in"/>
      </text:list-level-style-bullet>
      <text:list-level-style-bullet text:level="8" text:bullet-char="⚫">
        <style:list-level-properties text:space-before="3.2248in" text:min-label-width="0.2752in"/>
        <style:text-properties fo:color="#455c19" fo:font-family="Noto Sans Symbols" fo:font-size="0.08125in"/>
      </text:list-level-style-bullet>
      <text:list-level-style-bullet text:level="9" text:bullet-char="⚫">
        <style:list-level-properties text:space-before="3.7248in" text:min-label-width="0.2752in"/>
        <style:text-properties fo:color="#455c19" fo:font-family="Noto Sans Symbols" fo:font-size="0.08125in"/>
      </text:list-level-style-bullet>
    </text:list-style>
    <text:list-style style:name="a2768">
      <text:list-level-style-bullet text:level="1" text:bullet-char="◆">
        <style:list-level-properties text:space-before="0in" text:min-label-width="0.3in"/>
        <style:text-properties fo:color="#626a19" fo:font-family="Noto Sans Symbols" fo:font-size="0.32986in"/>
      </text:list-level-style-bullet>
      <text:list-level-style-bullet text:level="2" text:bullet-char="◆">
        <style:list-level-properties text:space-before="0in" text:min-label-width="0.3in"/>
        <style:text-properties fo:color="#626a19" fo:font-family="Noto Sans Symbols" fo:font-size="0.32986in"/>
      </text:list-level-style-bullet>
      <text:list-level-style-bullet text:level="3" text:bullet-char="◆">
        <style:list-level-properties text:space-before="0.5in" text:min-label-width="0.3in"/>
        <style:text-properties fo:color="#626a19" fo:font-family="Noto Sans Symbols" fo:font-size="0.32986in"/>
      </text:list-level-style-bullet>
      <text:list-level-style-bullet text:level="4" text:bullet-char="◆">
        <style:list-level-properties text:space-before="1in" text:min-label-width="0.3in"/>
        <style:text-properties fo:color="#626a19" fo:font-family="Noto Sans Symbols" fo:font-size="0.32986in"/>
      </text:list-level-style-bullet>
      <text:list-level-style-bullet text:level="5" text:bullet-char="◆">
        <style:list-level-properties text:space-before="1.5in" text:min-label-width="0.3in"/>
        <style:text-properties fo:color="#626a19" fo:font-family="Noto Sans Symbols" fo:font-size="0.32986in"/>
      </text:list-level-style-bullet>
      <text:list-level-style-bullet text:level="6" text:bullet-char="◆">
        <style:list-level-properties text:space-before="2in" text:min-label-width="0.3in"/>
        <style:text-properties fo:color="#626a19" fo:font-family="Noto Sans Symbols" fo:font-size="0.32986in"/>
      </text:list-level-style-bullet>
      <text:list-level-style-bullet text:level="7" text:bullet-char="◆">
        <style:list-level-properties text:space-before="2.5in" text:min-label-width="0.3in"/>
        <style:text-properties fo:color="#626a19" fo:font-family="Noto Sans Symbols" fo:font-size="0.32986in"/>
      </text:list-level-style-bullet>
      <text:list-level-style-bullet text:level="8" text:bullet-char="◆">
        <style:list-level-properties text:space-before="3in" text:min-label-width="0.3in"/>
        <style:text-properties fo:color="#626a19" fo:font-family="Noto Sans Symbols" fo:font-size="0.32986in"/>
      </text:list-level-style-bullet>
      <text:list-level-style-bullet text:level="9" text:bullet-char="◆">
        <style:list-level-properties text:space-before="3.5in" text:min-label-width="0.3in"/>
        <style:text-properties fo:color="#626a19" fo:font-family="Noto Sans Symbols" fo:font-size="0.32986in"/>
      </text:list-level-style-bullet>
    </text:list-style>
    <text:list-style style:name="a1078">
      <text:list-level-style-bullet text:level="1" text:bullet-char="◆">
        <style:list-level-properties text:space-before="0in" text:min-label-width="0.3in"/>
        <style:text-properties fo:color="#626a19" fo:font-family="Noto Sans Symbols" fo:font-size="0.15625in"/>
      </text:list-level-style-bullet>
      <text:list-level-style-bullet text:level="2" text:bullet-char="◆">
        <style:list-level-properties text:space-before="0.5in" text:min-label-width="0.3in"/>
        <style:text-properties fo:color="#626a19" fo:font-family="Noto Sans Symbols" fo:font-size="0.15625in"/>
      </text:list-level-style-bullet>
      <text:list-level-style-bullet text:level="3" text:bullet-char="◆">
        <style:list-level-properties text:space-before="1in" text:min-label-width="0.3in"/>
        <style:text-properties fo:color="#626a19" fo:font-family="Noto Sans Symbols" fo:font-size="0.15625in"/>
      </text:list-level-style-bullet>
      <text:list-level-style-bullet text:level="4" text:bullet-char="◆">
        <style:list-level-properties text:space-before="1.5in" text:min-label-width="0.3in"/>
        <style:text-properties fo:color="#626a19" fo:font-family="Noto Sans Symbols" fo:font-size="0.15625in"/>
      </text:list-level-style-bullet>
      <text:list-level-style-bullet text:level="5" text:bullet-char="◆">
        <style:list-level-properties text:space-before="2in" text:min-label-width="0.3in"/>
        <style:text-properties fo:color="#626a19" fo:font-family="Noto Sans Symbols" fo:font-size="0.15625in"/>
      </text:list-level-style-bullet>
      <text:list-level-style-bullet text:level="6" text:bullet-char="◆">
        <style:list-level-properties text:space-before="2.5in" text:min-label-width="0.3in"/>
        <style:text-properties fo:color="#626a19" fo:font-family="Noto Sans Symbols" fo:font-size="0.15625in"/>
      </text:list-level-style-bullet>
      <text:list-level-style-bullet text:level="7" text:bullet-char="◆">
        <style:list-level-properties text:space-before="3in" text:min-label-width="0.3in"/>
        <style:text-properties fo:color="#626a19" fo:font-family="Noto Sans Symbols" fo:font-size="0.15625in"/>
      </text:list-level-style-bullet>
      <text:list-level-style-bullet text:level="8" text:bullet-char="◆">
        <style:list-level-properties text:space-before="3.5in" text:min-label-width="0.3in"/>
        <style:text-properties fo:color="#626a19" fo:font-family="Noto Sans Symbols" fo:font-size="0.15625in"/>
      </text:list-level-style-bullet>
      <text:list-level-style-bullet text:level="9" text:bullet-char="◆">
        <style:list-level-properties text:space-before="4in" text:min-label-width="0.3in"/>
        <style:text-properties fo:color="#626a19" fo:font-family="Noto Sans Symbols" fo:font-size="0.15625in"/>
      </text:list-level-style-bullet>
    </text:list-style>
    <text:list-style style:name="a815">
      <text:list-level-style-number text:level="1" style:num-format="1" style:num-suffix="." style:num-list-format-name="">
        <style:list-level-properties text:space-before="0in" text:min-label-width="0.44449in"/>
        <style:text-properties fo:color="#2a4f1c" fo:font-family="Noto Sans Symbols" fo:font-size="0.09375in"/>
      </text:list-level-style-number>
      <text:list-level-style-number text:level="2" style:num-format="1" style:num-suffix="." style:num-list-format-name="">
        <style:list-level-properties text:space-before="0.48425in" text:min-label-width="0.44449in"/>
        <style:text-properties fo:color="#2a4f1c" fo:font-family="Noto Sans Symbols" fo:font-size="0.09375in"/>
      </text:list-level-style-number>
      <text:list-level-style-number text:level="3" style:num-format="1" style:num-suffix="." style:num-list-format-name="">
        <style:list-level-properties text:space-before="0.98425in" text:min-label-width="0.44449in"/>
        <style:text-properties fo:color="#2a4f1c" fo:font-family="Noto Sans Symbols" fo:font-size="0.09375in"/>
      </text:list-level-style-number>
      <text:list-level-style-number text:level="4" style:num-format="1" style:num-suffix="." style:num-list-format-name="">
        <style:list-level-properties text:space-before="1.48425in" text:min-label-width="0.44449in"/>
        <style:text-properties fo:color="#2a4f1c" fo:font-family="Noto Sans Symbols" fo:font-size="0.09375in"/>
      </text:list-level-style-number>
      <text:list-level-style-number text:level="5" style:num-format="1" style:num-suffix="." style:num-list-format-name="">
        <style:list-level-properties text:space-before="1.98425in" text:min-label-width="0.44449in"/>
        <style:text-properties fo:color="#2a4f1c" fo:font-family="Noto Sans Symbols" fo:font-size="0.09375in"/>
      </text:list-level-style-number>
      <text:list-level-style-number text:level="6" style:num-format="1" style:num-suffix="." style:num-list-format-name="">
        <style:list-level-properties text:space-before="2.48425in" text:min-label-width="0.44449in"/>
        <style:text-properties fo:color="#2a4f1c" fo:font-family="Noto Sans Symbols" fo:font-size="0.09375in"/>
      </text:list-level-style-number>
      <text:list-level-style-number text:level="7" style:num-format="1" style:num-suffix="." style:num-list-format-name="">
        <style:list-level-properties text:space-before="2.98425in" text:min-label-width="0.44449in"/>
        <style:text-properties fo:color="#2a4f1c" fo:font-family="Noto Sans Symbols" fo:font-size="0.09375in"/>
      </text:list-level-style-number>
      <text:list-level-style-number text:level="8" style:num-format="1" style:num-suffix="." style:num-list-format-name="">
        <style:list-level-properties text:space-before="3.48425in" text:min-label-width="0.44449in"/>
        <style:text-properties fo:color="#2a4f1c" fo:font-family="Noto Sans Symbols" fo:font-size="0.09375in"/>
      </text:list-level-style-number>
      <text:list-level-style-number text:level="9" style:num-format="1" style:num-suffix="." style:num-list-format-name="">
        <style:list-level-properties text:space-before="3.98425in" text:min-label-width="0.44449in"/>
        <style:text-properties fo:color="#2a4f1c" fo:font-family="Noto Sans Symbols" fo:font-size="0.09375in"/>
      </text:list-level-style-number>
    </text:list-style>
    <text:list-style style:name="a862">
      <text:list-level-style-bullet text:level="1" text:bullet-char="⚫">
        <style:list-level-properties text:space-before="0in" text:min-label-width="0.2752in"/>
        <style:text-properties fo:color="#455c19" fo:font-family="Noto Sans Symbols" fo:font-size="0.08125in"/>
      </text:list-level-style-bullet>
      <text:list-level-style-bullet text:level="2" text:bullet-char="⚫">
        <style:list-level-properties text:space-before="0.2248in" text:min-label-width="0.2752in"/>
        <style:text-properties fo:color="#455c19" fo:font-family="Noto Sans Symbols" fo:font-size="0.08125in"/>
      </text:list-level-style-bullet>
      <text:list-level-style-bullet text:level="3" text:bullet-char="⚫">
        <style:list-level-properties text:space-before="0.7248in" text:min-label-width="0.2752in"/>
        <style:text-properties fo:color="#455c19" fo:font-family="Noto Sans Symbols" fo:font-size="0.08125in"/>
      </text:list-level-style-bullet>
      <text:list-level-style-bullet text:level="4" text:bullet-char="⚫">
        <style:list-level-properties text:space-before="1.2248in" text:min-label-width="0.2752in"/>
        <style:text-properties fo:color="#455c19" fo:font-family="Noto Sans Symbols" fo:font-size="0.08125in"/>
      </text:list-level-style-bullet>
      <text:list-level-style-bullet text:level="5" text:bullet-char="⚫">
        <style:list-level-properties text:space-before="1.7248in" text:min-label-width="0.2752in"/>
        <style:text-properties fo:color="#455c19" fo:font-family="Noto Sans Symbols" fo:font-size="0.08125in"/>
      </text:list-level-style-bullet>
      <text:list-level-style-bullet text:level="6" text:bullet-char="⚫">
        <style:list-level-properties text:space-before="2.2248in" text:min-label-width="0.2752in"/>
        <style:text-properties fo:color="#455c19" fo:font-family="Noto Sans Symbols" fo:font-size="0.08125in"/>
      </text:list-level-style-bullet>
      <text:list-level-style-bullet text:level="7" text:bullet-char="⚫">
        <style:list-level-properties text:space-before="2.7248in" text:min-label-width="0.2752in"/>
        <style:text-properties fo:color="#455c19" fo:font-family="Noto Sans Symbols" fo:font-size="0.08125in"/>
      </text:list-level-style-bullet>
      <text:list-level-style-bullet text:level="8" text:bullet-char="⚫">
        <style:list-level-properties text:space-before="3.2248in" text:min-label-width="0.2752in"/>
        <style:text-properties fo:color="#455c19" fo:font-family="Noto Sans Symbols" fo:font-size="0.08125in"/>
      </text:list-level-style-bullet>
      <text:list-level-style-bullet text:level="9" text:bullet-char="⚫">
        <style:list-level-properties text:space-before="3.7248in" text:min-label-width="0.2752in"/>
        <style:text-properties fo:color="#455c19" fo:font-family="Noto Sans Symbols" fo:font-size="0.08125in"/>
      </text:list-level-style-bullet>
    </text:list-style>
    <text:list-style style:name="a991">
      <text:list-level-style-bullet text:level="1" text:bullet-char="⚫">
        <style:list-level-properties text:space-before="0in" text:min-label-width="0.27008in"/>
        <style:text-properties fo:color="#455c19" fo:font-family="Noto Sans Symbols" fo:font-size="0.1125in"/>
      </text:list-level-style-bullet>
      <text:list-level-style-bullet text:level="2" text:bullet-char="⚫">
        <style:list-level-properties text:space-before="0.22992in" text:min-label-width="0.27008in"/>
        <style:text-properties fo:color="#455c19" fo:font-family="Noto Sans Symbols" fo:font-size="0.1125in"/>
      </text:list-level-style-bullet>
      <text:list-level-style-bullet text:level="3" text:bullet-char="⚫">
        <style:list-level-properties text:space-before="0.72992in" text:min-label-width="0.27008in"/>
        <style:text-properties fo:color="#455c19" fo:font-family="Noto Sans Symbols" fo:font-size="0.1125in"/>
      </text:list-level-style-bullet>
      <text:list-level-style-bullet text:level="4" text:bullet-char="⚫">
        <style:list-level-properties text:space-before="1.22992in" text:min-label-width="0.27008in"/>
        <style:text-properties fo:color="#455c19" fo:font-family="Noto Sans Symbols" fo:font-size="0.1125in"/>
      </text:list-level-style-bullet>
      <text:list-level-style-bullet text:level="5" text:bullet-char="⚫">
        <style:list-level-properties text:space-before="1.72992in" text:min-label-width="0.27008in"/>
        <style:text-properties fo:color="#455c19" fo:font-family="Noto Sans Symbols" fo:font-size="0.1125in"/>
      </text:list-level-style-bullet>
      <text:list-level-style-bullet text:level="6" text:bullet-char="⚫">
        <style:list-level-properties text:space-before="2.22992in" text:min-label-width="0.27008in"/>
        <style:text-properties fo:color="#455c19" fo:font-family="Noto Sans Symbols" fo:font-size="0.1125in"/>
      </text:list-level-style-bullet>
      <text:list-level-style-bullet text:level="7" text:bullet-char="⚫">
        <style:list-level-properties text:space-before="2.72992in" text:min-label-width="0.27008in"/>
        <style:text-properties fo:color="#455c19" fo:font-family="Noto Sans Symbols" fo:font-size="0.1125in"/>
      </text:list-level-style-bullet>
      <text:list-level-style-bullet text:level="8" text:bullet-char="⚫">
        <style:list-level-properties text:space-before="3.22992in" text:min-label-width="0.27008in"/>
        <style:text-properties fo:color="#455c19" fo:font-family="Noto Sans Symbols" fo:font-size="0.1125in"/>
      </text:list-level-style-bullet>
      <text:list-level-style-bullet text:level="9" text:bullet-char="⚫">
        <style:list-level-properties text:space-before="3.72992in" text:min-label-width="0.27008in"/>
        <style:text-properties fo:color="#455c19" fo:font-family="Noto Sans Symbols" fo:font-size="0.1125in"/>
      </text:list-level-style-bullet>
    </text:list-style>
    <text:list-style style:name="a1053">
      <text:list-level-style-bullet text:level="1" text:bullet-char="⚫">
        <style:list-level-properties text:space-before="0in" text:min-label-width="0.27008in"/>
        <style:text-properties fo:color="#455c19" fo:font-family="Noto Sans Symbols" fo:font-size="0.1125in"/>
      </text:list-level-style-bullet>
      <text:list-level-style-bullet text:level="2" text:bullet-char="⚫">
        <style:list-level-properties text:space-before="0.22992in" text:min-label-width="0.27008in"/>
        <style:text-properties fo:color="#455c19" fo:font-family="Noto Sans Symbols" fo:font-size="0.1125in"/>
      </text:list-level-style-bullet>
      <text:list-level-style-bullet text:level="3" text:bullet-char="⚫">
        <style:list-level-properties text:space-before="0.72992in" text:min-label-width="0.27008in"/>
        <style:text-properties fo:color="#455c19" fo:font-family="Noto Sans Symbols" fo:font-size="0.1125in"/>
      </text:list-level-style-bullet>
      <text:list-level-style-bullet text:level="4" text:bullet-char="⚫">
        <style:list-level-properties text:space-before="1.22992in" text:min-label-width="0.27008in"/>
        <style:text-properties fo:color="#455c19" fo:font-family="Noto Sans Symbols" fo:font-size="0.1125in"/>
      </text:list-level-style-bullet>
      <text:list-level-style-bullet text:level="5" text:bullet-char="⚫">
        <style:list-level-properties text:space-before="1.72992in" text:min-label-width="0.27008in"/>
        <style:text-properties fo:color="#455c19" fo:font-family="Noto Sans Symbols" fo:font-size="0.1125in"/>
      </text:list-level-style-bullet>
      <text:list-level-style-bullet text:level="6" text:bullet-char="⚫">
        <style:list-level-properties text:space-before="2.22992in" text:min-label-width="0.27008in"/>
        <style:text-properties fo:color="#455c19" fo:font-family="Noto Sans Symbols" fo:font-size="0.1125in"/>
      </text:list-level-style-bullet>
      <text:list-level-style-bullet text:level="7" text:bullet-char="⚫">
        <style:list-level-properties text:space-before="2.72992in" text:min-label-width="0.27008in"/>
        <style:text-properties fo:color="#455c19" fo:font-family="Noto Sans Symbols" fo:font-size="0.1125in"/>
      </text:list-level-style-bullet>
      <text:list-level-style-bullet text:level="8" text:bullet-char="⚫">
        <style:list-level-properties text:space-before="3.22992in" text:min-label-width="0.27008in"/>
        <style:text-properties fo:color="#455c19" fo:font-family="Noto Sans Symbols" fo:font-size="0.1125in"/>
      </text:list-level-style-bullet>
      <text:list-level-style-bullet text:level="9" text:bullet-char="⚫">
        <style:list-level-properties text:space-before="3.72992in" text:min-label-width="0.27008in"/>
        <style:text-properties fo:color="#455c19" fo:font-family="Noto Sans Symbols" fo:font-size="0.1125in"/>
      </text:list-level-style-bullet>
    </text:list-style>
    <text:list-style style:name="a866">
      <text:list-level-style-bullet text:level="1" text:bullet-char="⚫">
        <style:list-level-properties text:space-before="0in" text:min-label-width="0.2752in"/>
        <style:text-properties fo:color="#455c19" fo:font-family="Noto Sans Symbols" fo:font-size="0.08125in"/>
      </text:list-level-style-bullet>
      <text:list-level-style-bullet text:level="2" text:bullet-char="⚫">
        <style:list-level-properties text:space-before="0.2248in" text:min-label-width="0.2752in"/>
        <style:text-properties fo:color="#455c19" fo:font-family="Noto Sans Symbols" fo:font-size="0.08125in"/>
      </text:list-level-style-bullet>
      <text:list-level-style-bullet text:level="3" text:bullet-char="⚫">
        <style:list-level-properties text:space-before="0.7248in" text:min-label-width="0.2752in"/>
        <style:text-properties fo:color="#455c19" fo:font-family="Noto Sans Symbols" fo:font-size="0.08125in"/>
      </text:list-level-style-bullet>
      <text:list-level-style-bullet text:level="4" text:bullet-char="⚫">
        <style:list-level-properties text:space-before="1.2248in" text:min-label-width="0.2752in"/>
        <style:text-properties fo:color="#455c19" fo:font-family="Noto Sans Symbols" fo:font-size="0.08125in"/>
      </text:list-level-style-bullet>
      <text:list-level-style-bullet text:level="5" text:bullet-char="⚫">
        <style:list-level-properties text:space-before="1.7248in" text:min-label-width="0.2752in"/>
        <style:text-properties fo:color="#455c19" fo:font-family="Noto Sans Symbols" fo:font-size="0.08125in"/>
      </text:list-level-style-bullet>
      <text:list-level-style-bullet text:level="6" text:bullet-char="⚫">
        <style:list-level-properties text:space-before="2.2248in" text:min-label-width="0.2752in"/>
        <style:text-properties fo:color="#455c19" fo:font-family="Noto Sans Symbols" fo:font-size="0.08125in"/>
      </text:list-level-style-bullet>
      <text:list-level-style-bullet text:level="7" text:bullet-char="⚫">
        <style:list-level-properties text:space-before="2.7248in" text:min-label-width="0.2752in"/>
        <style:text-properties fo:color="#455c19" fo:font-family="Noto Sans Symbols" fo:font-size="0.08125in"/>
      </text:list-level-style-bullet>
      <text:list-level-style-bullet text:level="8" text:bullet-char="⚫">
        <style:list-level-properties text:space-before="3.2248in" text:min-label-width="0.2752in"/>
        <style:text-properties fo:color="#455c19" fo:font-family="Noto Sans Symbols" fo:font-size="0.08125in"/>
      </text:list-level-style-bullet>
      <text:list-level-style-bullet text:level="9" text:bullet-char="⚫">
        <style:list-level-properties text:space-before="3.7248in" text:min-label-width="0.2752in"/>
        <style:text-properties fo:color="#455c19" fo:font-family="Noto Sans Symbols" fo:font-size="0.08125in"/>
      </text:list-level-style-bullet>
    </text:list-style>
    <text:list-style style:name="a1908">
      <text:list-level-style-bullet text:level="1" text:bullet-char="◆">
        <style:list-level-properties text:space-before="0in" text:min-label-width="0.3in"/>
        <style:text-properties fo:color="#626a19" fo:font-family="Noto Sans Symbols" fo:font-size="0.15in"/>
      </text:list-level-style-bullet>
      <text:list-level-style-bullet text:level="2" text:bullet-char="◆">
        <style:list-level-properties text:space-before="0.5in" text:min-label-width="0.3in"/>
        <style:text-properties fo:color="#626a19" fo:font-family="Noto Sans Symbols" fo:font-size="0.15in"/>
      </text:list-level-style-bullet>
      <text:list-level-style-bullet text:level="3" text:bullet-char="◆">
        <style:list-level-properties text:space-before="1in" text:min-label-width="0.3in"/>
        <style:text-properties fo:color="#626a19" fo:font-family="Noto Sans Symbols" fo:font-size="0.15in"/>
      </text:list-level-style-bullet>
      <text:list-level-style-bullet text:level="4" text:bullet-char="◆">
        <style:list-level-properties text:space-before="1.5in" text:min-label-width="0.3in"/>
        <style:text-properties fo:color="#626a19" fo:font-family="Noto Sans Symbols" fo:font-size="0.15in"/>
      </text:list-level-style-bullet>
      <text:list-level-style-bullet text:level="5" text:bullet-char="◆">
        <style:list-level-properties text:space-before="2in" text:min-label-width="0.3in"/>
        <style:text-properties fo:color="#626a19" fo:font-family="Noto Sans Symbols" fo:font-size="0.15in"/>
      </text:list-level-style-bullet>
      <text:list-level-style-bullet text:level="6" text:bullet-char="◆">
        <style:list-level-properties text:space-before="2.5in" text:min-label-width="0.3in"/>
        <style:text-properties fo:color="#626a19" fo:font-family="Noto Sans Symbols" fo:font-size="0.15in"/>
      </text:list-level-style-bullet>
      <text:list-level-style-bullet text:level="7" text:bullet-char="◆">
        <style:list-level-properties text:space-before="3in" text:min-label-width="0.3in"/>
        <style:text-properties fo:color="#626a19" fo:font-family="Noto Sans Symbols" fo:font-size="0.15in"/>
      </text:list-level-style-bullet>
      <text:list-level-style-bullet text:level="8" text:bullet-char="◆">
        <style:list-level-properties text:space-before="3.5in" text:min-label-width="0.3in"/>
        <style:text-properties fo:color="#626a19" fo:font-family="Noto Sans Symbols" fo:font-size="0.15in"/>
      </text:list-level-style-bullet>
      <text:list-level-style-bullet text:level="9" text:bullet-char="◆">
        <style:list-level-properties text:space-before="4in" text:min-label-width="0.3in"/>
        <style:text-properties fo:color="#626a19" fo:font-family="Noto Sans Symbols" fo:font-size="0.15in"/>
      </text:list-level-style-bullet>
    </text:list-style>
    <text:list-style style:name="a1110">
      <text:list-level-style-bullet text:level="1" text:bullet-char="⚫">
        <style:list-level-properties text:space-before="0in" text:min-label-width="0.27008in"/>
        <style:text-properties fo:color="#455c19" fo:font-family="Noto Sans Symbols" fo:font-size="0.1125in"/>
      </text:list-level-style-bullet>
      <text:list-level-style-bullet text:level="2" text:bullet-char="⚫">
        <style:list-level-properties text:space-before="0.22992in" text:min-label-width="0.27008in"/>
        <style:text-properties fo:color="#455c19" fo:font-family="Noto Sans Symbols" fo:font-size="0.1125in"/>
      </text:list-level-style-bullet>
      <text:list-level-style-bullet text:level="3" text:bullet-char="⚫">
        <style:list-level-properties text:space-before="0.72992in" text:min-label-width="0.27008in"/>
        <style:text-properties fo:color="#455c19" fo:font-family="Noto Sans Symbols" fo:font-size="0.1125in"/>
      </text:list-level-style-bullet>
      <text:list-level-style-bullet text:level="4" text:bullet-char="⚫">
        <style:list-level-properties text:space-before="1.22992in" text:min-label-width="0.27008in"/>
        <style:text-properties fo:color="#455c19" fo:font-family="Noto Sans Symbols" fo:font-size="0.1125in"/>
      </text:list-level-style-bullet>
      <text:list-level-style-bullet text:level="5" text:bullet-char="⚫">
        <style:list-level-properties text:space-before="1.72992in" text:min-label-width="0.27008in"/>
        <style:text-properties fo:color="#455c19" fo:font-family="Noto Sans Symbols" fo:font-size="0.1125in"/>
      </text:list-level-style-bullet>
      <text:list-level-style-bullet text:level="6" text:bullet-char="⚫">
        <style:list-level-properties text:space-before="2.22992in" text:min-label-width="0.27008in"/>
        <style:text-properties fo:color="#455c19" fo:font-family="Noto Sans Symbols" fo:font-size="0.1125in"/>
      </text:list-level-style-bullet>
      <text:list-level-style-bullet text:level="7" text:bullet-char="⚫">
        <style:list-level-properties text:space-before="2.72992in" text:min-label-width="0.27008in"/>
        <style:text-properties fo:color="#455c19" fo:font-family="Noto Sans Symbols" fo:font-size="0.1125in"/>
      </text:list-level-style-bullet>
      <text:list-level-style-bullet text:level="8" text:bullet-char="⚫">
        <style:list-level-properties text:space-before="3.22992in" text:min-label-width="0.27008in"/>
        <style:text-properties fo:color="#455c19" fo:font-family="Noto Sans Symbols" fo:font-size="0.1125in"/>
      </text:list-level-style-bullet>
      <text:list-level-style-bullet text:level="9" text:bullet-char="⚫">
        <style:list-level-properties text:space-before="3.72992in" text:min-label-width="0.27008in"/>
        <style:text-properties fo:color="#455c19" fo:font-family="Noto Sans Symbols" fo:font-size="0.1125in"/>
      </text:list-level-style-bullet>
    </text:list-style>
    <text:list-style style:name="a841">
      <text:list-level-style-number text:level="1" style:num-format="1" style:num-suffix="." style:num-list-format-name="">
        <style:list-level-properties text:space-before="0in" text:min-label-width="0.44449in"/>
        <style:text-properties fo:color="#2a4f1c" fo:font-family="Noto Sans Symbols" fo:font-size="0.09375in"/>
      </text:list-level-style-number>
      <text:list-level-style-number text:level="2" style:num-format="1" style:num-suffix="." style:num-list-format-name="">
        <style:list-level-properties text:space-before="0.48425in" text:min-label-width="0.44449in"/>
        <style:text-properties fo:color="#2a4f1c" fo:font-family="Noto Sans Symbols" fo:font-size="0.09375in"/>
      </text:list-level-style-number>
      <text:list-level-style-number text:level="3" style:num-format="1" style:num-suffix="." style:num-list-format-name="">
        <style:list-level-properties text:space-before="0.98425in" text:min-label-width="0.44449in"/>
        <style:text-properties fo:color="#2a4f1c" fo:font-family="Noto Sans Symbols" fo:font-size="0.09375in"/>
      </text:list-level-style-number>
      <text:list-level-style-number text:level="4" style:num-format="1" style:num-suffix="." style:num-list-format-name="">
        <style:list-level-properties text:space-before="1.48425in" text:min-label-width="0.44449in"/>
        <style:text-properties fo:color="#2a4f1c" fo:font-family="Noto Sans Symbols" fo:font-size="0.09375in"/>
      </text:list-level-style-number>
      <text:list-level-style-number text:level="5" style:num-format="1" style:num-suffix="." style:num-list-format-name="">
        <style:list-level-properties text:space-before="1.98425in" text:min-label-width="0.44449in"/>
        <style:text-properties fo:color="#2a4f1c" fo:font-family="Noto Sans Symbols" fo:font-size="0.09375in"/>
      </text:list-level-style-number>
      <text:list-level-style-number text:level="6" style:num-format="1" style:num-suffix="." style:num-list-format-name="">
        <style:list-level-properties text:space-before="2.48425in" text:min-label-width="0.44449in"/>
        <style:text-properties fo:color="#2a4f1c" fo:font-family="Noto Sans Symbols" fo:font-size="0.09375in"/>
      </text:list-level-style-number>
      <text:list-level-style-number text:level="7" style:num-format="1" style:num-suffix="." style:num-list-format-name="">
        <style:list-level-properties text:space-before="2.98425in" text:min-label-width="0.44449in"/>
        <style:text-properties fo:color="#2a4f1c" fo:font-family="Noto Sans Symbols" fo:font-size="0.09375in"/>
      </text:list-level-style-number>
      <text:list-level-style-number text:level="8" style:num-format="1" style:num-suffix="." style:num-list-format-name="">
        <style:list-level-properties text:space-before="3.48425in" text:min-label-width="0.44449in"/>
        <style:text-properties fo:color="#2a4f1c" fo:font-family="Noto Sans Symbols" fo:font-size="0.09375in"/>
      </text:list-level-style-number>
      <text:list-level-style-number text:level="9" style:num-format="1" style:num-suffix="." style:num-list-format-name="">
        <style:list-level-properties text:space-before="3.98425in" text:min-label-width="0.44449in"/>
        <style:text-properties fo:color="#2a4f1c" fo:font-family="Noto Sans Symbols" fo:font-size="0.09375in"/>
      </text:list-level-style-number>
    </text:list-style>
    <text:list-style style:name="a925">
      <text:list-level-style-bullet text:level="1" text:bullet-char="●">
        <style:list-level-properties text:space-before="0in" text:min-label-width="0.3in"/>
        <style:text-properties fo:color="#626a19" fo:font-family="Noto Sans Symbols" fo:font-size="0.125in"/>
      </text:list-level-style-bullet>
      <text:list-level-style-bullet text:level="2" text:bullet-char="●">
        <style:list-level-properties text:space-before="0.5in" text:min-label-width="0.3in"/>
        <style:text-properties fo:color="#626a19" fo:font-family="Noto Sans Symbols" fo:font-size="0.125in"/>
      </text:list-level-style-bullet>
      <text:list-level-style-bullet text:level="3" text:bullet-char="●">
        <style:list-level-properties text:space-before="1in" text:min-label-width="0.3in"/>
        <style:text-properties fo:color="#626a19" fo:font-family="Noto Sans Symbols" fo:font-size="0.125in"/>
      </text:list-level-style-bullet>
      <text:list-level-style-bullet text:level="4" text:bullet-char="●">
        <style:list-level-properties text:space-before="1.5in" text:min-label-width="0.3in"/>
        <style:text-properties fo:color="#626a19" fo:font-family="Noto Sans Symbols" fo:font-size="0.125in"/>
      </text:list-level-style-bullet>
      <text:list-level-style-bullet text:level="5" text:bullet-char="●">
        <style:list-level-properties text:space-before="2in" text:min-label-width="0.3in"/>
        <style:text-properties fo:color="#626a19" fo:font-family="Noto Sans Symbols" fo:font-size="0.125in"/>
      </text:list-level-style-bullet>
      <text:list-level-style-bullet text:level="6" text:bullet-char="●">
        <style:list-level-properties text:space-before="2.5in" text:min-label-width="0.3in"/>
        <style:text-properties fo:color="#626a19" fo:font-family="Noto Sans Symbols" fo:font-size="0.125in"/>
      </text:list-level-style-bullet>
      <text:list-level-style-bullet text:level="7" text:bullet-char="●">
        <style:list-level-properties text:space-before="3in" text:min-label-width="0.3in"/>
        <style:text-properties fo:color="#626a19" fo:font-family="Noto Sans Symbols" fo:font-size="0.125in"/>
      </text:list-level-style-bullet>
      <text:list-level-style-bullet text:level="8" text:bullet-char="●">
        <style:list-level-properties text:space-before="3.5in" text:min-label-width="0.3in"/>
        <style:text-properties fo:color="#626a19" fo:font-family="Noto Sans Symbols" fo:font-size="0.125in"/>
      </text:list-level-style-bullet>
      <text:list-level-style-bullet text:level="9" text:bullet-char="●">
        <style:list-level-properties text:space-before="4in" text:min-label-width="0.3in"/>
        <style:text-properties fo:color="#626a19" fo:font-family="Noto Sans Symbols" fo:font-size="0.125in"/>
      </text:list-level-style-bullet>
    </text:list-style>
    <text:list-style style:name="a1031">
      <text:list-level-style-number text:level="1" style:num-format="1" style:num-suffix="." style:num-list-format-name="">
        <style:list-level-properties text:space-before="0in" text:min-label-width="0.4374in"/>
        <style:text-properties fo:color="#2a4f1c" fo:font-family="Noto Sans Symbols" fo:font-size="0.125in"/>
      </text:list-level-style-number>
      <text:list-level-style-number text:level="2" style:num-format="1" style:num-suffix="." style:num-list-format-name="">
        <style:list-level-properties text:space-before="0.49134in" text:min-label-width="0.4374in"/>
        <style:text-properties fo:color="#2a4f1c" fo:font-family="Noto Sans Symbols" fo:font-size="0.125in"/>
      </text:list-level-style-number>
      <text:list-level-style-number text:level="3" style:num-format="1" style:num-suffix="." style:num-list-format-name="">
        <style:list-level-properties text:space-before="0.99134in" text:min-label-width="0.4374in"/>
        <style:text-properties fo:color="#2a4f1c" fo:font-family="Noto Sans Symbols" fo:font-size="0.125in"/>
      </text:list-level-style-number>
      <text:list-level-style-number text:level="4" style:num-format="1" style:num-suffix="." style:num-list-format-name="">
        <style:list-level-properties text:space-before="1.49134in" text:min-label-width="0.4374in"/>
        <style:text-properties fo:color="#2a4f1c" fo:font-family="Noto Sans Symbols" fo:font-size="0.125in"/>
      </text:list-level-style-number>
      <text:list-level-style-number text:level="5" style:num-format="1" style:num-suffix="." style:num-list-format-name="">
        <style:list-level-properties text:space-before="1.99134in" text:min-label-width="0.4374in"/>
        <style:text-properties fo:color="#2a4f1c" fo:font-family="Noto Sans Symbols" fo:font-size="0.125in"/>
      </text:list-level-style-number>
      <text:list-level-style-number text:level="6" style:num-format="1" style:num-suffix="." style:num-list-format-name="">
        <style:list-level-properties text:space-before="2.49134in" text:min-label-width="0.4374in"/>
        <style:text-properties fo:color="#2a4f1c" fo:font-family="Noto Sans Symbols" fo:font-size="0.125in"/>
      </text:list-level-style-number>
      <text:list-level-style-number text:level="7" style:num-format="1" style:num-suffix="." style:num-list-format-name="">
        <style:list-level-properties text:space-before="2.99134in" text:min-label-width="0.4374in"/>
        <style:text-properties fo:color="#2a4f1c" fo:font-family="Noto Sans Symbols" fo:font-size="0.125in"/>
      </text:list-level-style-number>
      <text:list-level-style-number text:level="8" style:num-format="1" style:num-suffix="." style:num-list-format-name="">
        <style:list-level-properties text:space-before="3.49134in" text:min-label-width="0.4374in"/>
        <style:text-properties fo:color="#2a4f1c" fo:font-family="Noto Sans Symbols" fo:font-size="0.125in"/>
      </text:list-level-style-number>
      <text:list-level-style-number text:level="9" style:num-format="1" style:num-suffix="." style:num-list-format-name="">
        <style:list-level-properties text:space-before="3.99134in" text:min-label-width="0.4374in"/>
        <style:text-properties fo:color="#2a4f1c" fo:font-family="Noto Sans Symbols" fo:font-size="0.125in"/>
      </text:list-level-style-number>
    </text:list-style>
    <text:list-style style:name="a970">
      <text:list-level-style-number text:level="1" style:num-format="1" style:num-suffix="." style:num-list-format-name="">
        <style:list-level-properties text:space-before="0in" text:min-label-width="0.4374in"/>
        <style:text-properties fo:color="#2a4f1c" fo:font-family="Noto Sans Symbols" fo:font-size="0.125in"/>
      </text:list-level-style-number>
      <text:list-level-style-number text:level="2" style:num-format="1" style:num-suffix="." style:num-list-format-name="">
        <style:list-level-properties text:space-before="0.49134in" text:min-label-width="0.4374in"/>
        <style:text-properties fo:color="#2a4f1c" fo:font-family="Noto Sans Symbols" fo:font-size="0.125in"/>
      </text:list-level-style-number>
      <text:list-level-style-number text:level="3" style:num-format="1" style:num-suffix="." style:num-list-format-name="">
        <style:list-level-properties text:space-before="0.99134in" text:min-label-width="0.4374in"/>
        <style:text-properties fo:color="#2a4f1c" fo:font-family="Noto Sans Symbols" fo:font-size="0.125in"/>
      </text:list-level-style-number>
      <text:list-level-style-number text:level="4" style:num-format="1" style:num-suffix="." style:num-list-format-name="">
        <style:list-level-properties text:space-before="1.49134in" text:min-label-width="0.4374in"/>
        <style:text-properties fo:color="#2a4f1c" fo:font-family="Noto Sans Symbols" fo:font-size="0.125in"/>
      </text:list-level-style-number>
      <text:list-level-style-number text:level="5" style:num-format="1" style:num-suffix="." style:num-list-format-name="">
        <style:list-level-properties text:space-before="1.99134in" text:min-label-width="0.4374in"/>
        <style:text-properties fo:color="#2a4f1c" fo:font-family="Noto Sans Symbols" fo:font-size="0.125in"/>
      </text:list-level-style-number>
      <text:list-level-style-number text:level="6" style:num-format="1" style:num-suffix="." style:num-list-format-name="">
        <style:list-level-properties text:space-before="2.49134in" text:min-label-width="0.4374in"/>
        <style:text-properties fo:color="#2a4f1c" fo:font-family="Noto Sans Symbols" fo:font-size="0.125in"/>
      </text:list-level-style-number>
      <text:list-level-style-number text:level="7" style:num-format="1" style:num-suffix="." style:num-list-format-name="">
        <style:list-level-properties text:space-before="2.99134in" text:min-label-width="0.4374in"/>
        <style:text-properties fo:color="#2a4f1c" fo:font-family="Noto Sans Symbols" fo:font-size="0.125in"/>
      </text:list-level-style-number>
      <text:list-level-style-number text:level="8" style:num-format="1" style:num-suffix="." style:num-list-format-name="">
        <style:list-level-properties text:space-before="3.49134in" text:min-label-width="0.4374in"/>
        <style:text-properties fo:color="#2a4f1c" fo:font-family="Noto Sans Symbols" fo:font-size="0.125in"/>
      </text:list-level-style-number>
      <text:list-level-style-number text:level="9" style:num-format="1" style:num-suffix="." style:num-list-format-name="">
        <style:list-level-properties text:space-before="3.99134in" text:min-label-width="0.4374in"/>
        <style:text-properties fo:color="#2a4f1c" fo:font-family="Noto Sans Symbols" fo:font-size="0.125in"/>
      </text:list-level-style-number>
    </text:list-style>
    <text:list-style style:name="a845">
      <text:list-level-style-bullet text:level="1" text:bullet-char="⚫">
        <style:list-level-properties text:space-before="0in" text:min-label-width="0.2752in"/>
        <style:text-properties fo:color="#455c19" fo:font-family="Noto Sans Symbols" fo:font-size="0.08125in"/>
      </text:list-level-style-bullet>
      <text:list-level-style-bullet text:level="2" text:bullet-char="⚫">
        <style:list-level-properties text:space-before="0.2248in" text:min-label-width="0.2752in"/>
        <style:text-properties fo:color="#455c19" fo:font-family="Noto Sans Symbols" fo:font-size="0.08125in"/>
      </text:list-level-style-bullet>
      <text:list-level-style-bullet text:level="3" text:bullet-char="⚫">
        <style:list-level-properties text:space-before="0.7248in" text:min-label-width="0.2752in"/>
        <style:text-properties fo:color="#455c19" fo:font-family="Noto Sans Symbols" fo:font-size="0.08125in"/>
      </text:list-level-style-bullet>
      <text:list-level-style-bullet text:level="4" text:bullet-char="⚫">
        <style:list-level-properties text:space-before="1.2248in" text:min-label-width="0.2752in"/>
        <style:text-properties fo:color="#455c19" fo:font-family="Noto Sans Symbols" fo:font-size="0.08125in"/>
      </text:list-level-style-bullet>
      <text:list-level-style-bullet text:level="5" text:bullet-char="⚫">
        <style:list-level-properties text:space-before="1.7248in" text:min-label-width="0.2752in"/>
        <style:text-properties fo:color="#455c19" fo:font-family="Noto Sans Symbols" fo:font-size="0.08125in"/>
      </text:list-level-style-bullet>
      <text:list-level-style-bullet text:level="6" text:bullet-char="⚫">
        <style:list-level-properties text:space-before="2.2248in" text:min-label-width="0.2752in"/>
        <style:text-properties fo:color="#455c19" fo:font-family="Noto Sans Symbols" fo:font-size="0.08125in"/>
      </text:list-level-style-bullet>
      <text:list-level-style-bullet text:level="7" text:bullet-char="⚫">
        <style:list-level-properties text:space-before="2.7248in" text:min-label-width="0.2752in"/>
        <style:text-properties fo:color="#455c19" fo:font-family="Noto Sans Symbols" fo:font-size="0.08125in"/>
      </text:list-level-style-bullet>
      <text:list-level-style-bullet text:level="8" text:bullet-char="⚫">
        <style:list-level-properties text:space-before="3.2248in" text:min-label-width="0.2752in"/>
        <style:text-properties fo:color="#455c19" fo:font-family="Noto Sans Symbols" fo:font-size="0.08125in"/>
      </text:list-level-style-bullet>
      <text:list-level-style-bullet text:level="9" text:bullet-char="⚫">
        <style:list-level-properties text:space-before="3.7248in" text:min-label-width="0.2752in"/>
        <style:text-properties fo:color="#455c19" fo:font-family="Noto Sans Symbols" fo:font-size="0.08125in"/>
      </text:list-level-style-bullet>
    </text:list-style>
    <text:list-style style:name="a929">
      <text:list-level-style-bullet text:level="1" text:bullet-char="●">
        <style:list-level-properties text:space-before="0in" text:min-label-width="0.3in"/>
        <style:text-properties fo:color="#626a19" fo:font-family="Noto Sans Symbols" fo:font-size="0.125in"/>
      </text:list-level-style-bullet>
      <text:list-level-style-bullet text:level="2" text:bullet-char="●">
        <style:list-level-properties text:space-before="0.5in" text:min-label-width="0.3in"/>
        <style:text-properties fo:color="#626a19" fo:font-family="Noto Sans Symbols" fo:font-size="0.125in"/>
      </text:list-level-style-bullet>
      <text:list-level-style-bullet text:level="3" text:bullet-char="●">
        <style:list-level-properties text:space-before="1in" text:min-label-width="0.3in"/>
        <style:text-properties fo:color="#626a19" fo:font-family="Noto Sans Symbols" fo:font-size="0.125in"/>
      </text:list-level-style-bullet>
      <text:list-level-style-bullet text:level="4" text:bullet-char="●">
        <style:list-level-properties text:space-before="1.5in" text:min-label-width="0.3in"/>
        <style:text-properties fo:color="#626a19" fo:font-family="Noto Sans Symbols" fo:font-size="0.125in"/>
      </text:list-level-style-bullet>
      <text:list-level-style-bullet text:level="5" text:bullet-char="●">
        <style:list-level-properties text:space-before="2in" text:min-label-width="0.3in"/>
        <style:text-properties fo:color="#626a19" fo:font-family="Noto Sans Symbols" fo:font-size="0.125in"/>
      </text:list-level-style-bullet>
      <text:list-level-style-bullet text:level="6" text:bullet-char="●">
        <style:list-level-properties text:space-before="2.5in" text:min-label-width="0.3in"/>
        <style:text-properties fo:color="#626a19" fo:font-family="Noto Sans Symbols" fo:font-size="0.125in"/>
      </text:list-level-style-bullet>
      <text:list-level-style-bullet text:level="7" text:bullet-char="●">
        <style:list-level-properties text:space-before="3in" text:min-label-width="0.3in"/>
        <style:text-properties fo:color="#626a19" fo:font-family="Noto Sans Symbols" fo:font-size="0.125in"/>
      </text:list-level-style-bullet>
      <text:list-level-style-bullet text:level="8" text:bullet-char="●">
        <style:list-level-properties text:space-before="3.5in" text:min-label-width="0.3in"/>
        <style:text-properties fo:color="#626a19" fo:font-family="Noto Sans Symbols" fo:font-size="0.125in"/>
      </text:list-level-style-bullet>
      <text:list-level-style-bullet text:level="9" text:bullet-char="●">
        <style:list-level-properties text:space-before="4in" text:min-label-width="0.3in"/>
        <style:text-properties fo:color="#626a19" fo:font-family="Noto Sans Symbols" fo:font-size="0.125in"/>
      </text:list-level-style-bullet>
    </text:list-style>
    <text:list-style style:name="a974">
      <text:list-level-style-bullet text:level="1" text:bullet-char="⚫">
        <style:list-level-properties text:space-before="0in" text:min-label-width="0.27008in"/>
        <style:text-properties fo:color="#455c19" fo:font-family="Noto Sans Symbols" fo:font-size="0.1125in"/>
      </text:list-level-style-bullet>
      <text:list-level-style-bullet text:level="2" text:bullet-char="⚫">
        <style:list-level-properties text:space-before="0.22992in" text:min-label-width="0.27008in"/>
        <style:text-properties fo:color="#455c19" fo:font-family="Noto Sans Symbols" fo:font-size="0.1125in"/>
      </text:list-level-style-bullet>
      <text:list-level-style-bullet text:level="3" text:bullet-char="⚫">
        <style:list-level-properties text:space-before="0.72992in" text:min-label-width="0.27008in"/>
        <style:text-properties fo:color="#455c19" fo:font-family="Noto Sans Symbols" fo:font-size="0.1125in"/>
      </text:list-level-style-bullet>
      <text:list-level-style-bullet text:level="4" text:bullet-char="⚫">
        <style:list-level-properties text:space-before="1.22992in" text:min-label-width="0.27008in"/>
        <style:text-properties fo:color="#455c19" fo:font-family="Noto Sans Symbols" fo:font-size="0.1125in"/>
      </text:list-level-style-bullet>
      <text:list-level-style-bullet text:level="5" text:bullet-char="⚫">
        <style:list-level-properties text:space-before="1.72992in" text:min-label-width="0.27008in"/>
        <style:text-properties fo:color="#455c19" fo:font-family="Noto Sans Symbols" fo:font-size="0.1125in"/>
      </text:list-level-style-bullet>
      <text:list-level-style-bullet text:level="6" text:bullet-char="⚫">
        <style:list-level-properties text:space-before="2.22992in" text:min-label-width="0.27008in"/>
        <style:text-properties fo:color="#455c19" fo:font-family="Noto Sans Symbols" fo:font-size="0.1125in"/>
      </text:list-level-style-bullet>
      <text:list-level-style-bullet text:level="7" text:bullet-char="⚫">
        <style:list-level-properties text:space-before="2.72992in" text:min-label-width="0.27008in"/>
        <style:text-properties fo:color="#455c19" fo:font-family="Noto Sans Symbols" fo:font-size="0.1125in"/>
      </text:list-level-style-bullet>
      <text:list-level-style-bullet text:level="8" text:bullet-char="⚫">
        <style:list-level-properties text:space-before="3.22992in" text:min-label-width="0.27008in"/>
        <style:text-properties fo:color="#455c19" fo:font-family="Noto Sans Symbols" fo:font-size="0.1125in"/>
      </text:list-level-style-bullet>
      <text:list-level-style-bullet text:level="9" text:bullet-char="⚫">
        <style:list-level-properties text:space-before="3.72992in" text:min-label-width="0.27008in"/>
        <style:text-properties fo:color="#455c19" fo:font-family="Noto Sans Symbols" fo:font-size="0.1125in"/>
      </text:list-level-style-bullet>
    </text:list-style>
    <text:list-style style:name="a1037">
      <text:list-level-style-bullet text:level="1" text:bullet-char="⚫">
        <style:list-level-properties text:space-before="0in" text:min-label-width="0.27008in"/>
        <style:text-properties fo:color="#455c19" fo:font-family="Noto Sans Symbols" fo:font-size="0.1125in"/>
      </text:list-level-style-bullet>
      <text:list-level-style-bullet text:level="2" text:bullet-char="⚫">
        <style:list-level-properties text:space-before="0.22992in" text:min-label-width="0.27008in"/>
        <style:text-properties fo:color="#455c19" fo:font-family="Noto Sans Symbols" fo:font-size="0.1125in"/>
      </text:list-level-style-bullet>
      <text:list-level-style-bullet text:level="3" text:bullet-char="⚫">
        <style:list-level-properties text:space-before="0.72992in" text:min-label-width="0.27008in"/>
        <style:text-properties fo:color="#455c19" fo:font-family="Noto Sans Symbols" fo:font-size="0.1125in"/>
      </text:list-level-style-bullet>
      <text:list-level-style-bullet text:level="4" text:bullet-char="⚫">
        <style:list-level-properties text:space-before="1.22992in" text:min-label-width="0.27008in"/>
        <style:text-properties fo:color="#455c19" fo:font-family="Noto Sans Symbols" fo:font-size="0.1125in"/>
      </text:list-level-style-bullet>
      <text:list-level-style-bullet text:level="5" text:bullet-char="⚫">
        <style:list-level-properties text:space-before="1.72992in" text:min-label-width="0.27008in"/>
        <style:text-properties fo:color="#455c19" fo:font-family="Noto Sans Symbols" fo:font-size="0.1125in"/>
      </text:list-level-style-bullet>
      <text:list-level-style-bullet text:level="6" text:bullet-char="⚫">
        <style:list-level-properties text:space-before="2.22992in" text:min-label-width="0.27008in"/>
        <style:text-properties fo:color="#455c19" fo:font-family="Noto Sans Symbols" fo:font-size="0.1125in"/>
      </text:list-level-style-bullet>
      <text:list-level-style-bullet text:level="7" text:bullet-char="⚫">
        <style:list-level-properties text:space-before="2.72992in" text:min-label-width="0.27008in"/>
        <style:text-properties fo:color="#455c19" fo:font-family="Noto Sans Symbols" fo:font-size="0.1125in"/>
      </text:list-level-style-bullet>
      <text:list-level-style-bullet text:level="8" text:bullet-char="⚫">
        <style:list-level-properties text:space-before="3.22992in" text:min-label-width="0.27008in"/>
        <style:text-properties fo:color="#455c19" fo:font-family="Noto Sans Symbols" fo:font-size="0.1125in"/>
      </text:list-level-style-bullet>
      <text:list-level-style-bullet text:level="9" text:bullet-char="⚫">
        <style:list-level-properties text:space-before="3.72992in" text:min-label-width="0.27008in"/>
        <style:text-properties fo:color="#455c19" fo:font-family="Noto Sans Symbols" fo:font-size="0.1125in"/>
      </text:list-level-style-bullet>
    </text:list-style>
    <text:list-style style:name="a2772">
      <text:list-level-style-bullet text:level="1" text:bullet-char="●">
        <style:list-level-properties text:space-before="0in" text:min-label-width="0.27008in"/>
        <style:text-properties fo:color="#2a4f1c" fo:font-family="Noto Sans Symbols" fo:font-size="0.23611in"/>
      </text:list-level-style-bullet>
      <text:list-level-style-bullet text:level="2" text:bullet-char="●">
        <style:list-level-properties text:space-before="0.42992in" text:min-label-width="0.27008in"/>
        <style:text-properties fo:color="#2a4f1c" fo:font-family="Noto Sans Symbols" fo:font-size="0.23611in"/>
      </text:list-level-style-bullet>
      <text:list-level-style-bullet text:level="3" text:bullet-char="●">
        <style:list-level-properties text:space-before="0.92992in" text:min-label-width="0.27008in"/>
        <style:text-properties fo:color="#2a4f1c" fo:font-family="Noto Sans Symbols" fo:font-size="0.23611in"/>
      </text:list-level-style-bullet>
      <text:list-level-style-bullet text:level="4" text:bullet-char="●">
        <style:list-level-properties text:space-before="1.42992in" text:min-label-width="0.27008in"/>
        <style:text-properties fo:color="#2a4f1c" fo:font-family="Noto Sans Symbols" fo:font-size="0.23611in"/>
      </text:list-level-style-bullet>
      <text:list-level-style-bullet text:level="5" text:bullet-char="●">
        <style:list-level-properties text:space-before="1.92992in" text:min-label-width="0.27008in"/>
        <style:text-properties fo:color="#2a4f1c" fo:font-family="Noto Sans Symbols" fo:font-size="0.23611in"/>
      </text:list-level-style-bullet>
      <text:list-level-style-bullet text:level="6" text:bullet-char="●">
        <style:list-level-properties text:space-before="2.42992in" text:min-label-width="0.27008in"/>
        <style:text-properties fo:color="#2a4f1c" fo:font-family="Noto Sans Symbols" fo:font-size="0.23611in"/>
      </text:list-level-style-bullet>
      <text:list-level-style-bullet text:level="7" text:bullet-char="●">
        <style:list-level-properties text:space-before="2.92992in" text:min-label-width="0.27008in"/>
        <style:text-properties fo:color="#2a4f1c" fo:font-family="Noto Sans Symbols" fo:font-size="0.23611in"/>
      </text:list-level-style-bullet>
      <text:list-level-style-bullet text:level="8" text:bullet-char="●">
        <style:list-level-properties text:space-before="3.42992in" text:min-label-width="0.27008in"/>
        <style:text-properties fo:color="#2a4f1c" fo:font-family="Noto Sans Symbols" fo:font-size="0.23611in"/>
      </text:list-level-style-bullet>
      <text:list-level-style-bullet text:level="9" text:bullet-char="●">
        <style:list-level-properties text:space-before="3.92992in" text:min-label-width="0.27008in"/>
        <style:text-properties fo:color="#2a4f1c" fo:font-family="Noto Sans Symbols" fo:font-size="0.23611in"/>
      </text:list-level-style-bullet>
    </text:list-style>
    <text:list-style style:name="a891">
      <text:list-level-style-bullet text:level="1" text:bullet-char="⚫">
        <style:list-level-properties text:space-before="0in" text:min-label-width="0.2752in"/>
        <style:text-properties fo:color="#455c19" fo:font-family="Noto Sans Symbols" fo:font-size="0.08125in"/>
      </text:list-level-style-bullet>
      <text:list-level-style-bullet text:level="2" text:bullet-char="⚫">
        <style:list-level-properties text:space-before="0.2248in" text:min-label-width="0.2752in"/>
        <style:text-properties fo:color="#455c19" fo:font-family="Noto Sans Symbols" fo:font-size="0.08125in"/>
      </text:list-level-style-bullet>
      <text:list-level-style-bullet text:level="3" text:bullet-char="⚫">
        <style:list-level-properties text:space-before="0.7248in" text:min-label-width="0.2752in"/>
        <style:text-properties fo:color="#455c19" fo:font-family="Noto Sans Symbols" fo:font-size="0.08125in"/>
      </text:list-level-style-bullet>
      <text:list-level-style-bullet text:level="4" text:bullet-char="⚫">
        <style:list-level-properties text:space-before="1.2248in" text:min-label-width="0.2752in"/>
        <style:text-properties fo:color="#455c19" fo:font-family="Noto Sans Symbols" fo:font-size="0.08125in"/>
      </text:list-level-style-bullet>
      <text:list-level-style-bullet text:level="5" text:bullet-char="⚫">
        <style:list-level-properties text:space-before="1.7248in" text:min-label-width="0.2752in"/>
        <style:text-properties fo:color="#455c19" fo:font-family="Noto Sans Symbols" fo:font-size="0.08125in"/>
      </text:list-level-style-bullet>
      <text:list-level-style-bullet text:level="6" text:bullet-char="⚫">
        <style:list-level-properties text:space-before="2.2248in" text:min-label-width="0.2752in"/>
        <style:text-properties fo:color="#455c19" fo:font-family="Noto Sans Symbols" fo:font-size="0.08125in"/>
      </text:list-level-style-bullet>
      <text:list-level-style-bullet text:level="7" text:bullet-char="⚫">
        <style:list-level-properties text:space-before="2.7248in" text:min-label-width="0.2752in"/>
        <style:text-properties fo:color="#455c19" fo:font-family="Noto Sans Symbols" fo:font-size="0.08125in"/>
      </text:list-level-style-bullet>
      <text:list-level-style-bullet text:level="8" text:bullet-char="⚫">
        <style:list-level-properties text:space-before="3.2248in" text:min-label-width="0.2752in"/>
        <style:text-properties fo:color="#455c19" fo:font-family="Noto Sans Symbols" fo:font-size="0.08125in"/>
      </text:list-level-style-bullet>
      <text:list-level-style-bullet text:level="9" text:bullet-char="⚫">
        <style:list-level-properties text:space-before="3.7248in" text:min-label-width="0.2752in"/>
        <style:text-properties fo:color="#455c19" fo:font-family="Noto Sans Symbols" fo:font-size="0.08125in"/>
      </text:list-level-style-bullet>
    </text:list-style>
    <text:list-style style:name="a849">
      <text:list-level-style-bullet text:level="1" text:bullet-char="⚫">
        <style:list-level-properties text:space-before="0in" text:min-label-width="0.2752in"/>
        <style:text-properties fo:color="#455c19" fo:font-family="Noto Sans Symbols" fo:font-size="0.08125in"/>
      </text:list-level-style-bullet>
      <text:list-level-style-bullet text:level="2" text:bullet-char="⚫">
        <style:list-level-properties text:space-before="0.2248in" text:min-label-width="0.2752in"/>
        <style:text-properties fo:color="#455c19" fo:font-family="Noto Sans Symbols" fo:font-size="0.08125in"/>
      </text:list-level-style-bullet>
      <text:list-level-style-bullet text:level="3" text:bullet-char="⚫">
        <style:list-level-properties text:space-before="0.7248in" text:min-label-width="0.2752in"/>
        <style:text-properties fo:color="#455c19" fo:font-family="Noto Sans Symbols" fo:font-size="0.08125in"/>
      </text:list-level-style-bullet>
      <text:list-level-style-bullet text:level="4" text:bullet-char="⚫">
        <style:list-level-properties text:space-before="1.2248in" text:min-label-width="0.2752in"/>
        <style:text-properties fo:color="#455c19" fo:font-family="Noto Sans Symbols" fo:font-size="0.08125in"/>
      </text:list-level-style-bullet>
      <text:list-level-style-bullet text:level="5" text:bullet-char="⚫">
        <style:list-level-properties text:space-before="1.7248in" text:min-label-width="0.2752in"/>
        <style:text-properties fo:color="#455c19" fo:font-family="Noto Sans Symbols" fo:font-size="0.08125in"/>
      </text:list-level-style-bullet>
      <text:list-level-style-bullet text:level="6" text:bullet-char="⚫">
        <style:list-level-properties text:space-before="2.2248in" text:min-label-width="0.2752in"/>
        <style:text-properties fo:color="#455c19" fo:font-family="Noto Sans Symbols" fo:font-size="0.08125in"/>
      </text:list-level-style-bullet>
      <text:list-level-style-bullet text:level="7" text:bullet-char="⚫">
        <style:list-level-properties text:space-before="2.7248in" text:min-label-width="0.2752in"/>
        <style:text-properties fo:color="#455c19" fo:font-family="Noto Sans Symbols" fo:font-size="0.08125in"/>
      </text:list-level-style-bullet>
      <text:list-level-style-bullet text:level="8" text:bullet-char="⚫">
        <style:list-level-properties text:space-before="3.2248in" text:min-label-width="0.2752in"/>
        <style:text-properties fo:color="#455c19" fo:font-family="Noto Sans Symbols" fo:font-size="0.08125in"/>
      </text:list-level-style-bullet>
      <text:list-level-style-bullet text:level="9" text:bullet-char="⚫">
        <style:list-level-properties text:space-before="3.7248in" text:min-label-width="0.2752in"/>
        <style:text-properties fo:color="#455c19" fo:font-family="Noto Sans Symbols" fo:font-size="0.08125in"/>
      </text:list-level-style-bullet>
    </text:list-style>
    <text:list-style style:name="a767">
      <text:list-level-style-bullet text:level="1" text:bullet-char="•">
        <style:list-level-properties text:space-before="0in" text:min-label-width="0.3126in"/>
        <style:text-properties fo:color="#000000" fo:font-family="Arial" fo:font-size="0.1125in"/>
      </text:list-level-style-bullet>
      <text:list-level-style-bullet text:level="2" text:bullet-char="•">
        <style:list-level-properties text:space-before="0.5in" text:min-label-width="0.3126in"/>
        <style:text-properties fo:color="#000000" fo:font-family="Arial" fo:font-size="0.1125in"/>
      </text:list-level-style-bullet>
      <text:list-level-style-bullet text:level="3" text:bullet-char="•">
        <style:list-level-properties text:space-before="1in" text:min-label-width="0.3126in"/>
        <style:text-properties fo:color="#000000" fo:font-family="Arial" fo:font-size="0.1125in"/>
      </text:list-level-style-bullet>
      <text:list-level-style-bullet text:level="4" text:bullet-char="•">
        <style:list-level-properties text:space-before="1.5in" text:min-label-width="0.3126in"/>
        <style:text-properties fo:color="#000000" fo:font-family="Arial" fo:font-size="0.1125in"/>
      </text:list-level-style-bullet>
      <text:list-level-style-bullet text:level="5" text:bullet-char="•">
        <style:list-level-properties text:space-before="2in" text:min-label-width="0.3126in"/>
        <style:text-properties fo:color="#000000" fo:font-family="Arial" fo:font-size="0.1125in"/>
      </text:list-level-style-bullet>
      <text:list-level-style-bullet text:level="6" text:bullet-char="•">
        <style:list-level-properties text:space-before="2.5in" text:min-label-width="0.3126in"/>
        <style:text-properties fo:color="#000000" fo:font-family="Arial" fo:font-size="0.1125in"/>
      </text:list-level-style-bullet>
      <text:list-level-style-bullet text:level="7" text:bullet-char="•">
        <style:list-level-properties text:space-before="3in" text:min-label-width="0.3126in"/>
        <style:text-properties fo:color="#000000" fo:font-family="Arial" fo:font-size="0.1125in"/>
      </text:list-level-style-bullet>
      <text:list-level-style-bullet text:level="8" text:bullet-char="•">
        <style:list-level-properties text:space-before="3.5in" text:min-label-width="0.3126in"/>
        <style:text-properties fo:color="#000000" fo:font-family="Arial" fo:font-size="0.1125in"/>
      </text:list-level-style-bullet>
      <text:list-level-style-bullet text:level="9" text:bullet-char="•">
        <style:list-level-properties text:space-before="4in" text:min-label-width="0.3126in"/>
        <style:text-properties fo:color="#000000" fo:font-family="Arial" fo:font-size="0.1125in"/>
      </text:list-level-style-bullet>
    </text:list-style>
    <text:list-style style:name="a2226">
      <text:list-level-style-bullet text:level="1" text:bullet-char="◆">
        <style:list-level-properties text:space-before="0in" text:min-label-width="0.3in"/>
        <style:text-properties fo:color="#626a19" fo:font-family="Noto Sans Symbols" fo:font-size="0.15in"/>
      </text:list-level-style-bullet>
      <text:list-level-style-bullet text:level="2" text:bullet-char="◆">
        <style:list-level-properties text:space-before="0.5in" text:min-label-width="0.3in"/>
        <style:text-properties fo:color="#626a19" fo:font-family="Noto Sans Symbols" fo:font-size="0.15in"/>
      </text:list-level-style-bullet>
      <text:list-level-style-bullet text:level="3" text:bullet-char="◆">
        <style:list-level-properties text:space-before="1in" text:min-label-width="0.3in"/>
        <style:text-properties fo:color="#626a19" fo:font-family="Noto Sans Symbols" fo:font-size="0.15in"/>
      </text:list-level-style-bullet>
      <text:list-level-style-bullet text:level="4" text:bullet-char="◆">
        <style:list-level-properties text:space-before="1.5in" text:min-label-width="0.3in"/>
        <style:text-properties fo:color="#626a19" fo:font-family="Noto Sans Symbols" fo:font-size="0.15in"/>
      </text:list-level-style-bullet>
      <text:list-level-style-bullet text:level="5" text:bullet-char="◆">
        <style:list-level-properties text:space-before="2in" text:min-label-width="0.3in"/>
        <style:text-properties fo:color="#626a19" fo:font-family="Noto Sans Symbols" fo:font-size="0.15in"/>
      </text:list-level-style-bullet>
      <text:list-level-style-bullet text:level="6" text:bullet-char="◆">
        <style:list-level-properties text:space-before="2.5in" text:min-label-width="0.3in"/>
        <style:text-properties fo:color="#626a19" fo:font-family="Noto Sans Symbols" fo:font-size="0.15in"/>
      </text:list-level-style-bullet>
      <text:list-level-style-bullet text:level="7" text:bullet-char="◆">
        <style:list-level-properties text:space-before="3in" text:min-label-width="0.3in"/>
        <style:text-properties fo:color="#626a19" fo:font-family="Noto Sans Symbols" fo:font-size="0.15in"/>
      </text:list-level-style-bullet>
      <text:list-level-style-bullet text:level="8" text:bullet-char="◆">
        <style:list-level-properties text:space-before="3.5in" text:min-label-width="0.3in"/>
        <style:text-properties fo:color="#626a19" fo:font-family="Noto Sans Symbols" fo:font-size="0.15in"/>
      </text:list-level-style-bullet>
      <text:list-level-style-bullet text:level="9" text:bullet-char="◆">
        <style:list-level-properties text:space-before="4in" text:min-label-width="0.3in"/>
        <style:text-properties fo:color="#626a19" fo:font-family="Noto Sans Symbols" fo:font-size="0.15in"/>
      </text:list-level-style-bullet>
    </text:list-style>
    <text:list-style style:name="a978">
      <text:list-level-style-number text:level="1" style:num-format="1" style:num-suffix="." style:num-list-format-name="">
        <style:list-level-properties text:space-before="0in" text:min-label-width="0.4374in"/>
        <style:text-properties fo:color="#2a4f1c" fo:font-family="Noto Sans Symbols" fo:font-size="0.125in"/>
      </text:list-level-style-number>
      <text:list-level-style-number text:level="2" style:num-format="1" style:num-suffix="." style:num-list-format-name="">
        <style:list-level-properties text:space-before="0.49134in" text:min-label-width="0.4374in"/>
        <style:text-properties fo:color="#2a4f1c" fo:font-family="Noto Sans Symbols" fo:font-size="0.125in"/>
      </text:list-level-style-number>
      <text:list-level-style-number text:level="3" style:num-format="1" style:num-suffix="." style:num-list-format-name="">
        <style:list-level-properties text:space-before="0.99134in" text:min-label-width="0.4374in"/>
        <style:text-properties fo:color="#2a4f1c" fo:font-family="Noto Sans Symbols" fo:font-size="0.125in"/>
      </text:list-level-style-number>
      <text:list-level-style-number text:level="4" style:num-format="1" style:num-suffix="." style:num-list-format-name="">
        <style:list-level-properties text:space-before="1.49134in" text:min-label-width="0.4374in"/>
        <style:text-properties fo:color="#2a4f1c" fo:font-family="Noto Sans Symbols" fo:font-size="0.125in"/>
      </text:list-level-style-number>
      <text:list-level-style-number text:level="5" style:num-format="1" style:num-suffix="." style:num-list-format-name="">
        <style:list-level-properties text:space-before="1.99134in" text:min-label-width="0.4374in"/>
        <style:text-properties fo:color="#2a4f1c" fo:font-family="Noto Sans Symbols" fo:font-size="0.125in"/>
      </text:list-level-style-number>
      <text:list-level-style-number text:level="6" style:num-format="1" style:num-suffix="." style:num-list-format-name="">
        <style:list-level-properties text:space-before="2.49134in" text:min-label-width="0.4374in"/>
        <style:text-properties fo:color="#2a4f1c" fo:font-family="Noto Sans Symbols" fo:font-size="0.125in"/>
      </text:list-level-style-number>
      <text:list-level-style-number text:level="7" style:num-format="1" style:num-suffix="." style:num-list-format-name="">
        <style:list-level-properties text:space-before="2.99134in" text:min-label-width="0.4374in"/>
        <style:text-properties fo:color="#2a4f1c" fo:font-family="Noto Sans Symbols" fo:font-size="0.125in"/>
      </text:list-level-style-number>
      <text:list-level-style-number text:level="8" style:num-format="1" style:num-suffix="." style:num-list-format-name="">
        <style:list-level-properties text:space-before="3.49134in" text:min-label-width="0.4374in"/>
        <style:text-properties fo:color="#2a4f1c" fo:font-family="Noto Sans Symbols" fo:font-size="0.125in"/>
      </text:list-level-style-number>
      <text:list-level-style-number text:level="9" style:num-format="1" style:num-suffix="." style:num-list-format-name="">
        <style:list-level-properties text:space-before="3.99134in" text:min-label-width="0.4374in"/>
        <style:text-properties fo:color="#2a4f1c" fo:font-family="Noto Sans Symbols" fo:font-size="0.125in"/>
      </text:list-level-style-number>
    </text:list-style>
    <text:list-style style:name="a2776">
      <text:list-level-style-bullet text:level="1" text:bullet-char="●">
        <style:list-level-properties text:space-before="0in" text:min-label-width="0.27008in"/>
        <style:text-properties fo:color="#2a4f1c" fo:font-family="Noto Sans Symbols" fo:font-size="0.23611in"/>
      </text:list-level-style-bullet>
      <text:list-level-style-bullet text:level="2" text:bullet-char="●">
        <style:list-level-properties text:space-before="0.42992in" text:min-label-width="0.27008in"/>
        <style:text-properties fo:color="#2a4f1c" fo:font-family="Noto Sans Symbols" fo:font-size="0.23611in"/>
      </text:list-level-style-bullet>
      <text:list-level-style-bullet text:level="3" text:bullet-char="●">
        <style:list-level-properties text:space-before="0.92992in" text:min-label-width="0.27008in"/>
        <style:text-properties fo:color="#2a4f1c" fo:font-family="Noto Sans Symbols" fo:font-size="0.23611in"/>
      </text:list-level-style-bullet>
      <text:list-level-style-bullet text:level="4" text:bullet-char="●">
        <style:list-level-properties text:space-before="1.42992in" text:min-label-width="0.27008in"/>
        <style:text-properties fo:color="#2a4f1c" fo:font-family="Noto Sans Symbols" fo:font-size="0.23611in"/>
      </text:list-level-style-bullet>
      <text:list-level-style-bullet text:level="5" text:bullet-char="●">
        <style:list-level-properties text:space-before="1.92992in" text:min-label-width="0.27008in"/>
        <style:text-properties fo:color="#2a4f1c" fo:font-family="Noto Sans Symbols" fo:font-size="0.23611in"/>
      </text:list-level-style-bullet>
      <text:list-level-style-bullet text:level="6" text:bullet-char="●">
        <style:list-level-properties text:space-before="2.42992in" text:min-label-width="0.27008in"/>
        <style:text-properties fo:color="#2a4f1c" fo:font-family="Noto Sans Symbols" fo:font-size="0.23611in"/>
      </text:list-level-style-bullet>
      <text:list-level-style-bullet text:level="7" text:bullet-char="●">
        <style:list-level-properties text:space-before="2.92992in" text:min-label-width="0.27008in"/>
        <style:text-properties fo:color="#2a4f1c" fo:font-family="Noto Sans Symbols" fo:font-size="0.23611in"/>
      </text:list-level-style-bullet>
      <text:list-level-style-bullet text:level="8" text:bullet-char="●">
        <style:list-level-properties text:space-before="3.42992in" text:min-label-width="0.27008in"/>
        <style:text-properties fo:color="#2a4f1c" fo:font-family="Noto Sans Symbols" fo:font-size="0.23611in"/>
      </text:list-level-style-bullet>
      <text:list-level-style-bullet text:level="9" text:bullet-char="●">
        <style:list-level-properties text:space-before="3.92992in" text:min-label-width="0.27008in"/>
        <style:text-properties fo:color="#2a4f1c" fo:font-family="Noto Sans Symbols" fo:font-size="0.23611in"/>
      </text:list-level-style-bullet>
    </text:list-style>
    <text:list-style style:name="a1085">
      <text:list-level-style-number text:level="1" style:num-format="1" style:num-suffix="." style:num-list-format-name="">
        <style:list-level-properties text:space-before="0in" text:min-label-width="0.4374in"/>
        <style:text-properties fo:color="#2a4f1c" fo:font-family="Noto Sans Symbols" fo:font-size="0.125in"/>
      </text:list-level-style-number>
      <text:list-level-style-number text:level="2" style:num-format="1" style:num-suffix="." style:num-list-format-name="">
        <style:list-level-properties text:space-before="0.49134in" text:min-label-width="0.4374in"/>
        <style:text-properties fo:color="#2a4f1c" fo:font-family="Noto Sans Symbols" fo:font-size="0.125in"/>
      </text:list-level-style-number>
      <text:list-level-style-number text:level="3" style:num-format="1" style:num-suffix="." style:num-list-format-name="">
        <style:list-level-properties text:space-before="0.99134in" text:min-label-width="0.4374in"/>
        <style:text-properties fo:color="#2a4f1c" fo:font-family="Noto Sans Symbols" fo:font-size="0.125in"/>
      </text:list-level-style-number>
      <text:list-level-style-number text:level="4" style:num-format="1" style:num-suffix="." style:num-list-format-name="">
        <style:list-level-properties text:space-before="1.49134in" text:min-label-width="0.4374in"/>
        <style:text-properties fo:color="#2a4f1c" fo:font-family="Noto Sans Symbols" fo:font-size="0.125in"/>
      </text:list-level-style-number>
      <text:list-level-style-number text:level="5" style:num-format="1" style:num-suffix="." style:num-list-format-name="">
        <style:list-level-properties text:space-before="1.99134in" text:min-label-width="0.4374in"/>
        <style:text-properties fo:color="#2a4f1c" fo:font-family="Noto Sans Symbols" fo:font-size="0.125in"/>
      </text:list-level-style-number>
      <text:list-level-style-number text:level="6" style:num-format="1" style:num-suffix="." style:num-list-format-name="">
        <style:list-level-properties text:space-before="2.49134in" text:min-label-width="0.4374in"/>
        <style:text-properties fo:color="#2a4f1c" fo:font-family="Noto Sans Symbols" fo:font-size="0.125in"/>
      </text:list-level-style-number>
      <text:list-level-style-number text:level="7" style:num-format="1" style:num-suffix="." style:num-list-format-name="">
        <style:list-level-properties text:space-before="2.99134in" text:min-label-width="0.4374in"/>
        <style:text-properties fo:color="#2a4f1c" fo:font-family="Noto Sans Symbols" fo:font-size="0.125in"/>
      </text:list-level-style-number>
      <text:list-level-style-number text:level="8" style:num-format="1" style:num-suffix="." style:num-list-format-name="">
        <style:list-level-properties text:space-before="3.49134in" text:min-label-width="0.4374in"/>
        <style:text-properties fo:color="#2a4f1c" fo:font-family="Noto Sans Symbols" fo:font-size="0.125in"/>
      </text:list-level-style-number>
      <text:list-level-style-number text:level="9" style:num-format="1" style:num-suffix="." style:num-list-format-name="">
        <style:list-level-properties text:space-before="3.99134in" text:min-label-width="0.4374in"/>
        <style:text-properties fo:color="#2a4f1c" fo:font-family="Noto Sans Symbols" fo:font-size="0.125in"/>
      </text:list-level-style-number>
    </text:list-style>
    <text:list-style style:name="a821">
      <text:list-level-style-bullet text:level="1" text:bullet-char="⚫">
        <style:list-level-properties text:space-before="0in" text:min-label-width="0.2752in"/>
        <style:text-properties fo:color="#455c19" fo:font-family="Noto Sans Symbols" fo:font-size="0.08125in"/>
      </text:list-level-style-bullet>
      <text:list-level-style-bullet text:level="2" text:bullet-char="⚫">
        <style:list-level-properties text:space-before="0.2248in" text:min-label-width="0.2752in"/>
        <style:text-properties fo:color="#455c19" fo:font-family="Noto Sans Symbols" fo:font-size="0.08125in"/>
      </text:list-level-style-bullet>
      <text:list-level-style-bullet text:level="3" text:bullet-char="⚫">
        <style:list-level-properties text:space-before="0.7248in" text:min-label-width="0.2752in"/>
        <style:text-properties fo:color="#455c19" fo:font-family="Noto Sans Symbols" fo:font-size="0.08125in"/>
      </text:list-level-style-bullet>
      <text:list-level-style-bullet text:level="4" text:bullet-char="⚫">
        <style:list-level-properties text:space-before="1.2248in" text:min-label-width="0.2752in"/>
        <style:text-properties fo:color="#455c19" fo:font-family="Noto Sans Symbols" fo:font-size="0.08125in"/>
      </text:list-level-style-bullet>
      <text:list-level-style-bullet text:level="5" text:bullet-char="⚫">
        <style:list-level-properties text:space-before="1.7248in" text:min-label-width="0.2752in"/>
        <style:text-properties fo:color="#455c19" fo:font-family="Noto Sans Symbols" fo:font-size="0.08125in"/>
      </text:list-level-style-bullet>
      <text:list-level-style-bullet text:level="6" text:bullet-char="⚫">
        <style:list-level-properties text:space-before="2.2248in" text:min-label-width="0.2752in"/>
        <style:text-properties fo:color="#455c19" fo:font-family="Noto Sans Symbols" fo:font-size="0.08125in"/>
      </text:list-level-style-bullet>
      <text:list-level-style-bullet text:level="7" text:bullet-char="⚫">
        <style:list-level-properties text:space-before="2.7248in" text:min-label-width="0.2752in"/>
        <style:text-properties fo:color="#455c19" fo:font-family="Noto Sans Symbols" fo:font-size="0.08125in"/>
      </text:list-level-style-bullet>
      <text:list-level-style-bullet text:level="8" text:bullet-char="⚫">
        <style:list-level-properties text:space-before="3.2248in" text:min-label-width="0.2752in"/>
        <style:text-properties fo:color="#455c19" fo:font-family="Noto Sans Symbols" fo:font-size="0.08125in"/>
      </text:list-level-style-bullet>
      <text:list-level-style-bullet text:level="9" text:bullet-char="⚫">
        <style:list-level-properties text:space-before="3.7248in" text:min-label-width="0.2752in"/>
        <style:text-properties fo:color="#455c19" fo:font-family="Noto Sans Symbols" fo:font-size="0.08125in"/>
      </text:list-level-style-bullet>
    </text:list-style>
    <text:list-style style:name="a1089">
      <text:list-level-style-bullet text:level="1" text:bullet-char="⚫">
        <style:list-level-properties text:space-before="0in" text:min-label-width="0.27008in"/>
        <style:text-properties fo:color="#455c19" fo:font-family="Noto Sans Symbols" fo:font-size="0.1125in"/>
      </text:list-level-style-bullet>
      <text:list-level-style-bullet text:level="2" text:bullet-char="⚫">
        <style:list-level-properties text:space-before="0.22992in" text:min-label-width="0.27008in"/>
        <style:text-properties fo:color="#455c19" fo:font-family="Noto Sans Symbols" fo:font-size="0.1125in"/>
      </text:list-level-style-bullet>
      <text:list-level-style-bullet text:level="3" text:bullet-char="⚫">
        <style:list-level-properties text:space-before="0.72992in" text:min-label-width="0.27008in"/>
        <style:text-properties fo:color="#455c19" fo:font-family="Noto Sans Symbols" fo:font-size="0.1125in"/>
      </text:list-level-style-bullet>
      <text:list-level-style-bullet text:level="4" text:bullet-char="⚫">
        <style:list-level-properties text:space-before="1.22992in" text:min-label-width="0.27008in"/>
        <style:text-properties fo:color="#455c19" fo:font-family="Noto Sans Symbols" fo:font-size="0.1125in"/>
      </text:list-level-style-bullet>
      <text:list-level-style-bullet text:level="5" text:bullet-char="⚫">
        <style:list-level-properties text:space-before="1.72992in" text:min-label-width="0.27008in"/>
        <style:text-properties fo:color="#455c19" fo:font-family="Noto Sans Symbols" fo:font-size="0.1125in"/>
      </text:list-level-style-bullet>
      <text:list-level-style-bullet text:level="6" text:bullet-char="⚫">
        <style:list-level-properties text:space-before="2.22992in" text:min-label-width="0.27008in"/>
        <style:text-properties fo:color="#455c19" fo:font-family="Noto Sans Symbols" fo:font-size="0.1125in"/>
      </text:list-level-style-bullet>
      <text:list-level-style-bullet text:level="7" text:bullet-char="⚫">
        <style:list-level-properties text:space-before="2.72992in" text:min-label-width="0.27008in"/>
        <style:text-properties fo:color="#455c19" fo:font-family="Noto Sans Symbols" fo:font-size="0.1125in"/>
      </text:list-level-style-bullet>
      <text:list-level-style-bullet text:level="8" text:bullet-char="⚫">
        <style:list-level-properties text:space-before="3.22992in" text:min-label-width="0.27008in"/>
        <style:text-properties fo:color="#455c19" fo:font-family="Noto Sans Symbols" fo:font-size="0.1125in"/>
      </text:list-level-style-bullet>
      <text:list-level-style-bullet text:level="9" text:bullet-char="⚫">
        <style:list-level-properties text:space-before="3.72992in" text:min-label-width="0.27008in"/>
        <style:text-properties fo:color="#455c19" fo:font-family="Noto Sans Symbols" fo:font-size="0.1125in"/>
      </text:list-level-style-bullet>
    </text:list-style>
    <text:list-style style:name="a825">
      <text:list-level-style-bullet text:level="1" text:bullet-char="⚫">
        <style:list-level-properties text:space-before="0in" text:min-label-width="0.2752in"/>
        <style:text-properties fo:color="#455c19" fo:font-family="Noto Sans Symbols" fo:font-size="0.08125in"/>
      </text:list-level-style-bullet>
      <text:list-level-style-bullet text:level="2" text:bullet-char="⚫">
        <style:list-level-properties text:space-before="0.2248in" text:min-label-width="0.2752in"/>
        <style:text-properties fo:color="#455c19" fo:font-family="Noto Sans Symbols" fo:font-size="0.08125in"/>
      </text:list-level-style-bullet>
      <text:list-level-style-bullet text:level="3" text:bullet-char="⚫">
        <style:list-level-properties text:space-before="0.7248in" text:min-label-width="0.2752in"/>
        <style:text-properties fo:color="#455c19" fo:font-family="Noto Sans Symbols" fo:font-size="0.08125in"/>
      </text:list-level-style-bullet>
      <text:list-level-style-bullet text:level="4" text:bullet-char="⚫">
        <style:list-level-properties text:space-before="1.2248in" text:min-label-width="0.2752in"/>
        <style:text-properties fo:color="#455c19" fo:font-family="Noto Sans Symbols" fo:font-size="0.08125in"/>
      </text:list-level-style-bullet>
      <text:list-level-style-bullet text:level="5" text:bullet-char="⚫">
        <style:list-level-properties text:space-before="1.7248in" text:min-label-width="0.2752in"/>
        <style:text-properties fo:color="#455c19" fo:font-family="Noto Sans Symbols" fo:font-size="0.08125in"/>
      </text:list-level-style-bullet>
      <text:list-level-style-bullet text:level="6" text:bullet-char="⚫">
        <style:list-level-properties text:space-before="2.2248in" text:min-label-width="0.2752in"/>
        <style:text-properties fo:color="#455c19" fo:font-family="Noto Sans Symbols" fo:font-size="0.08125in"/>
      </text:list-level-style-bullet>
      <text:list-level-style-bullet text:level="7" text:bullet-char="⚫">
        <style:list-level-properties text:space-before="2.7248in" text:min-label-width="0.2752in"/>
        <style:text-properties fo:color="#455c19" fo:font-family="Noto Sans Symbols" fo:font-size="0.08125in"/>
      </text:list-level-style-bullet>
      <text:list-level-style-bullet text:level="8" text:bullet-char="⚫">
        <style:list-level-properties text:space-before="3.2248in" text:min-label-width="0.2752in"/>
        <style:text-properties fo:color="#455c19" fo:font-family="Noto Sans Symbols" fo:font-size="0.08125in"/>
      </text:list-level-style-bullet>
      <text:list-level-style-bullet text:level="9" text:bullet-char="⚫">
        <style:list-level-properties text:space-before="3.7248in" text:min-label-width="0.2752in"/>
        <style:text-properties fo:color="#455c19" fo:font-family="Noto Sans Symbols" fo:font-size="0.08125in"/>
      </text:list-level-style-bullet>
    </text:list-style>
    <text:list-style style:name="a1142">
      <text:list-level-style-bullet text:level="1" text:bullet-char="◆">
        <style:list-level-properties text:space-before="0in" text:min-label-width="0.3in"/>
        <style:text-properties fo:color="#626a19" fo:font-family="Noto Sans Symbols" fo:font-size="0.15625in"/>
      </text:list-level-style-bullet>
      <text:list-level-style-bullet text:level="2" text:bullet-char="◆">
        <style:list-level-properties text:space-before="0.5in" text:min-label-width="0.3in"/>
        <style:text-properties fo:color="#626a19" fo:font-family="Noto Sans Symbols" fo:font-size="0.15625in"/>
      </text:list-level-style-bullet>
      <text:list-level-style-bullet text:level="3" text:bullet-char="◆">
        <style:list-level-properties text:space-before="1in" text:min-label-width="0.3in"/>
        <style:text-properties fo:color="#626a19" fo:font-family="Noto Sans Symbols" fo:font-size="0.15625in"/>
      </text:list-level-style-bullet>
      <text:list-level-style-bullet text:level="4" text:bullet-char="◆">
        <style:list-level-properties text:space-before="1.5in" text:min-label-width="0.3in"/>
        <style:text-properties fo:color="#626a19" fo:font-family="Noto Sans Symbols" fo:font-size="0.15625in"/>
      </text:list-level-style-bullet>
      <text:list-level-style-bullet text:level="5" text:bullet-char="◆">
        <style:list-level-properties text:space-before="2in" text:min-label-width="0.3in"/>
        <style:text-properties fo:color="#626a19" fo:font-family="Noto Sans Symbols" fo:font-size="0.15625in"/>
      </text:list-level-style-bullet>
      <text:list-level-style-bullet text:level="6" text:bullet-char="◆">
        <style:list-level-properties text:space-before="2.5in" text:min-label-width="0.3in"/>
        <style:text-properties fo:color="#626a19" fo:font-family="Noto Sans Symbols" fo:font-size="0.15625in"/>
      </text:list-level-style-bullet>
      <text:list-level-style-bullet text:level="7" text:bullet-char="◆">
        <style:list-level-properties text:space-before="3in" text:min-label-width="0.3in"/>
        <style:text-properties fo:color="#626a19" fo:font-family="Noto Sans Symbols" fo:font-size="0.15625in"/>
      </text:list-level-style-bullet>
      <text:list-level-style-bullet text:level="8" text:bullet-char="◆">
        <style:list-level-properties text:space-before="3.5in" text:min-label-width="0.3in"/>
        <style:text-properties fo:color="#626a19" fo:font-family="Noto Sans Symbols" fo:font-size="0.15625in"/>
      </text:list-level-style-bullet>
      <text:list-level-style-bullet text:level="9" text:bullet-char="◆">
        <style:list-level-properties text:space-before="4in" text:min-label-width="0.3in"/>
        <style:text-properties fo:color="#626a19" fo:font-family="Noto Sans Symbols" fo:font-size="0.15625in"/>
      </text:list-level-style-bullet>
    </text:list-style>
    <text:list-style style:name="a870">
      <text:list-level-style-bullet text:level="1" text:bullet-char="⚫">
        <style:list-level-properties text:space-before="0in" text:min-label-width="0.2752in"/>
        <style:text-properties fo:color="#455c19" fo:font-family="Noto Sans Symbols" fo:font-size="0.08125in"/>
      </text:list-level-style-bullet>
      <text:list-level-style-bullet text:level="2" text:bullet-char="⚫">
        <style:list-level-properties text:space-before="0.2248in" text:min-label-width="0.2752in"/>
        <style:text-properties fo:color="#455c19" fo:font-family="Noto Sans Symbols" fo:font-size="0.08125in"/>
      </text:list-level-style-bullet>
      <text:list-level-style-bullet text:level="3" text:bullet-char="⚫">
        <style:list-level-properties text:space-before="0.7248in" text:min-label-width="0.2752in"/>
        <style:text-properties fo:color="#455c19" fo:font-family="Noto Sans Symbols" fo:font-size="0.08125in"/>
      </text:list-level-style-bullet>
      <text:list-level-style-bullet text:level="4" text:bullet-char="⚫">
        <style:list-level-properties text:space-before="1.2248in" text:min-label-width="0.2752in"/>
        <style:text-properties fo:color="#455c19" fo:font-family="Noto Sans Symbols" fo:font-size="0.08125in"/>
      </text:list-level-style-bullet>
      <text:list-level-style-bullet text:level="5" text:bullet-char="⚫">
        <style:list-level-properties text:space-before="1.7248in" text:min-label-width="0.2752in"/>
        <style:text-properties fo:color="#455c19" fo:font-family="Noto Sans Symbols" fo:font-size="0.08125in"/>
      </text:list-level-style-bullet>
      <text:list-level-style-bullet text:level="6" text:bullet-char="⚫">
        <style:list-level-properties text:space-before="2.2248in" text:min-label-width="0.2752in"/>
        <style:text-properties fo:color="#455c19" fo:font-family="Noto Sans Symbols" fo:font-size="0.08125in"/>
      </text:list-level-style-bullet>
      <text:list-level-style-bullet text:level="7" text:bullet-char="⚫">
        <style:list-level-properties text:space-before="2.7248in" text:min-label-width="0.2752in"/>
        <style:text-properties fo:color="#455c19" fo:font-family="Noto Sans Symbols" fo:font-size="0.08125in"/>
      </text:list-level-style-bullet>
      <text:list-level-style-bullet text:level="8" text:bullet-char="⚫">
        <style:list-level-properties text:space-before="3.2248in" text:min-label-width="0.2752in"/>
        <style:text-properties fo:color="#455c19" fo:font-family="Noto Sans Symbols" fo:font-size="0.08125in"/>
      </text:list-level-style-bullet>
      <text:list-level-style-bullet text:level="9" text:bullet-char="⚫">
        <style:list-level-properties text:space-before="3.7248in" text:min-label-width="0.2752in"/>
        <style:text-properties fo:color="#455c19" fo:font-family="Noto Sans Symbols" fo:font-size="0.08125in"/>
      </text:list-level-style-bullet>
    </text:list-style>
    <text:list-style style:name="a829">
      <text:list-level-style-number text:level="1" style:num-format="1" style:num-suffix="." style:num-list-format-name="">
        <style:list-level-properties text:space-before="0in" text:min-label-width="0.44449in"/>
        <style:text-properties fo:color="#2a4f1c" fo:font-family="Noto Sans Symbols" fo:font-size="0.09375in"/>
      </text:list-level-style-number>
      <text:list-level-style-number text:level="2" style:num-format="1" style:num-suffix="." style:num-list-format-name="">
        <style:list-level-properties text:space-before="0.48425in" text:min-label-width="0.44449in"/>
        <style:text-properties fo:color="#2a4f1c" fo:font-family="Noto Sans Symbols" fo:font-size="0.09375in"/>
      </text:list-level-style-number>
      <text:list-level-style-number text:level="3" style:num-format="1" style:num-suffix="." style:num-list-format-name="">
        <style:list-level-properties text:space-before="0.98425in" text:min-label-width="0.44449in"/>
        <style:text-properties fo:color="#2a4f1c" fo:font-family="Noto Sans Symbols" fo:font-size="0.09375in"/>
      </text:list-level-style-number>
      <text:list-level-style-number text:level="4" style:num-format="1" style:num-suffix="." style:num-list-format-name="">
        <style:list-level-properties text:space-before="1.48425in" text:min-label-width="0.44449in"/>
        <style:text-properties fo:color="#2a4f1c" fo:font-family="Noto Sans Symbols" fo:font-size="0.09375in"/>
      </text:list-level-style-number>
      <text:list-level-style-number text:level="5" style:num-format="1" style:num-suffix="." style:num-list-format-name="">
        <style:list-level-properties text:space-before="1.98425in" text:min-label-width="0.44449in"/>
        <style:text-properties fo:color="#2a4f1c" fo:font-family="Noto Sans Symbols" fo:font-size="0.09375in"/>
      </text:list-level-style-number>
      <text:list-level-style-number text:level="6" style:num-format="1" style:num-suffix="." style:num-list-format-name="">
        <style:list-level-properties text:space-before="2.48425in" text:min-label-width="0.44449in"/>
        <style:text-properties fo:color="#2a4f1c" fo:font-family="Noto Sans Symbols" fo:font-size="0.09375in"/>
      </text:list-level-style-number>
      <text:list-level-style-number text:level="7" style:num-format="1" style:num-suffix="." style:num-list-format-name="">
        <style:list-level-properties text:space-before="2.98425in" text:min-label-width="0.44449in"/>
        <style:text-properties fo:color="#2a4f1c" fo:font-family="Noto Sans Symbols" fo:font-size="0.09375in"/>
      </text:list-level-style-number>
      <text:list-level-style-number text:level="8" style:num-format="1" style:num-suffix="." style:num-list-format-name="">
        <style:list-level-properties text:space-before="3.48425in" text:min-label-width="0.44449in"/>
        <style:text-properties fo:color="#2a4f1c" fo:font-family="Noto Sans Symbols" fo:font-size="0.09375in"/>
      </text:list-level-style-number>
      <text:list-level-style-number text:level="9" style:num-format="1" style:num-suffix="." style:num-list-format-name="">
        <style:list-level-properties text:space-before="3.98425in" text:min-label-width="0.44449in"/>
        <style:text-properties fo:color="#2a4f1c" fo:font-family="Noto Sans Symbols" fo:font-size="0.09375in"/>
      </text:list-level-style-number>
    </text:list-style>
    <text:list-style style:name="a1146">
      <text:list-level-style-number text:level="1" style:num-format="1" style:num-suffix="." style:num-list-format-name="">
        <style:list-level-properties text:space-before="0in" text:min-label-width="0.5in"/>
        <style:text-properties fo:color="#2a4f1c" fo:font-family="Noto Sans Symbols" fo:font-size="0.125in"/>
      </text:list-level-style-number>
      <text:list-level-style-number text:level="2" style:num-format="1" style:num-suffix="." style:num-list-format-name="">
        <style:list-level-properties text:space-before="0.49134in" text:min-label-width="0.5in"/>
        <style:text-properties fo:color="#2a4f1c" fo:font-family="Noto Sans Symbols" fo:font-size="0.125in"/>
      </text:list-level-style-number>
      <text:list-level-style-number text:level="3" style:num-format="1" style:num-suffix="." style:num-list-format-name="">
        <style:list-level-properties text:space-before="0.99134in" text:min-label-width="0.5in"/>
        <style:text-properties fo:color="#2a4f1c" fo:font-family="Noto Sans Symbols" fo:font-size="0.125in"/>
      </text:list-level-style-number>
      <text:list-level-style-number text:level="4" style:num-format="1" style:num-suffix="." style:num-list-format-name="">
        <style:list-level-properties text:space-before="1.49134in" text:min-label-width="0.5in"/>
        <style:text-properties fo:color="#2a4f1c" fo:font-family="Noto Sans Symbols" fo:font-size="0.125in"/>
      </text:list-level-style-number>
      <text:list-level-style-number text:level="5" style:num-format="1" style:num-suffix="." style:num-list-format-name="">
        <style:list-level-properties text:space-before="1.99134in" text:min-label-width="0.5in"/>
        <style:text-properties fo:color="#2a4f1c" fo:font-family="Noto Sans Symbols" fo:font-size="0.125in"/>
      </text:list-level-style-number>
      <text:list-level-style-number text:level="6" style:num-format="1" style:num-suffix="." style:num-list-format-name="">
        <style:list-level-properties text:space-before="2.49134in" text:min-label-width="0.5in"/>
        <style:text-properties fo:color="#2a4f1c" fo:font-family="Noto Sans Symbols" fo:font-size="0.125in"/>
      </text:list-level-style-number>
      <text:list-level-style-number text:level="7" style:num-format="1" style:num-suffix="." style:num-list-format-name="">
        <style:list-level-properties text:space-before="2.99134in" text:min-label-width="0.5in"/>
        <style:text-properties fo:color="#2a4f1c" fo:font-family="Noto Sans Symbols" fo:font-size="0.125in"/>
      </text:list-level-style-number>
      <text:list-level-style-number text:level="8" style:num-format="1" style:num-suffix="." style:num-list-format-name="">
        <style:list-level-properties text:space-before="3.49134in" text:min-label-width="0.5in"/>
        <style:text-properties fo:color="#2a4f1c" fo:font-family="Noto Sans Symbols" fo:font-size="0.125in"/>
      </text:list-level-style-number>
      <text:list-level-style-number text:level="9" style:num-format="1" style:num-suffix="." style:num-list-format-name="">
        <style:list-level-properties text:space-before="3.99134in" text:min-label-width="0.5in"/>
        <style:text-properties fo:color="#2a4f1c" fo:font-family="Noto Sans Symbols" fo:font-size="0.125in"/>
      </text:list-level-style-number>
    </text:list-style>
    <text:list-style style:name="a87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in"/>
      </text:list-level-style-number>
      <text:list-level-style-number text:level="3" style:num-format="" style:num-list-format-name="">
        <style:list-level-properties text:space-before="0.5in"/>
      </text:list-level-style-number>
      <text:list-level-style-number text:level="4" style:num-format="" style:num-list-format-name="">
        <style:list-level-properties text:space-before="1in"/>
      </text:list-level-style-number>
      <text:list-level-style-number text:level="5" style:num-format="" style:num-list-format-name="">
        <style:list-level-properties text:space-before="1.5in"/>
      </text:list-level-style-number>
      <text:list-level-style-number text:level="6" style:num-format="" style:num-list-format-name="">
        <style:list-level-properties text:space-before="2in"/>
      </text:list-level-style-number>
      <text:list-level-style-number text:level="7" style:num-format="" style:num-list-format-name="">
        <style:list-level-properties text:space-before="2.5in"/>
      </text:list-level-style-number>
      <text:list-level-style-number text:level="8" style:num-format="" style:num-list-format-name="">
        <style:list-level-properties text:space-before="3in"/>
      </text:list-level-style-number>
      <text:list-level-style-number text:level="9" style:num-format="" style:num-list-format-name="">
        <style:list-level-properties text:space-before="3.5in"/>
      </text:list-level-style-number>
    </text:list-style>
    <text:list-style style:name="a800">
      <text:list-level-style-bullet text:level="1" text:bullet-char="⚫">
        <style:list-level-properties text:space-before="0in" text:min-label-width="0.2752in"/>
        <style:text-properties fo:color="#455c19" fo:font-family="Noto Sans Symbols" fo:font-size="0.08125in"/>
      </text:list-level-style-bullet>
      <text:list-level-style-bullet text:level="2" text:bullet-char="⚫">
        <style:list-level-properties text:space-before="0.2248in" text:min-label-width="0.2752in"/>
        <style:text-properties fo:color="#455c19" fo:font-family="Noto Sans Symbols" fo:font-size="0.08125in"/>
      </text:list-level-style-bullet>
      <text:list-level-style-bullet text:level="3" text:bullet-char="⚫">
        <style:list-level-properties text:space-before="0.7248in" text:min-label-width="0.2752in"/>
        <style:text-properties fo:color="#455c19" fo:font-family="Noto Sans Symbols" fo:font-size="0.08125in"/>
      </text:list-level-style-bullet>
      <text:list-level-style-bullet text:level="4" text:bullet-char="⚫">
        <style:list-level-properties text:space-before="1.2248in" text:min-label-width="0.2752in"/>
        <style:text-properties fo:color="#455c19" fo:font-family="Noto Sans Symbols" fo:font-size="0.08125in"/>
      </text:list-level-style-bullet>
      <text:list-level-style-bullet text:level="5" text:bullet-char="⚫">
        <style:list-level-properties text:space-before="1.7248in" text:min-label-width="0.2752in"/>
        <style:text-properties fo:color="#455c19" fo:font-family="Noto Sans Symbols" fo:font-size="0.08125in"/>
      </text:list-level-style-bullet>
      <text:list-level-style-bullet text:level="6" text:bullet-char="⚫">
        <style:list-level-properties text:space-before="2.2248in" text:min-label-width="0.2752in"/>
        <style:text-properties fo:color="#455c19" fo:font-family="Noto Sans Symbols" fo:font-size="0.08125in"/>
      </text:list-level-style-bullet>
      <text:list-level-style-bullet text:level="7" text:bullet-char="⚫">
        <style:list-level-properties text:space-before="2.7248in" text:min-label-width="0.2752in"/>
        <style:text-properties fo:color="#455c19" fo:font-family="Noto Sans Symbols" fo:font-size="0.08125in"/>
      </text:list-level-style-bullet>
      <text:list-level-style-bullet text:level="8" text:bullet-char="⚫">
        <style:list-level-properties text:space-before="3.2248in" text:min-label-width="0.2752in"/>
        <style:text-properties fo:color="#455c19" fo:font-family="Noto Sans Symbols" fo:font-size="0.08125in"/>
      </text:list-level-style-bullet>
      <text:list-level-style-bullet text:level="9" text:bullet-char="⚫">
        <style:list-level-properties text:space-before="3.7248in" text:min-label-width="0.2752in"/>
        <style:text-properties fo:color="#455c19" fo:font-family="Noto Sans Symbols" fo:font-size="0.08125in"/>
      </text:list-level-style-bullet>
    </text:list-style>
    <text:list-style style:name="a879">
      <text:list-level-style-number text:level="1" style:num-format="1" style:num-suffix="." style:num-list-format-name="">
        <style:list-level-properties text:space-before="0in" text:min-label-width="0.50709in"/>
        <style:text-properties fo:color="#2a4f1c" fo:font-family="Noto Sans Symbols" fo:font-size="0.09375in"/>
      </text:list-level-style-number>
      <text:list-level-style-number text:level="2" style:num-format="1" style:num-suffix="." style:num-list-format-name="">
        <style:list-level-properties text:space-before="0.48425in" text:min-label-width="0.50709in"/>
        <style:text-properties fo:color="#2a4f1c" fo:font-family="Noto Sans Symbols" fo:font-size="0.09375in"/>
      </text:list-level-style-number>
      <text:list-level-style-number text:level="3" style:num-format="1" style:num-suffix="." style:num-list-format-name="">
        <style:list-level-properties text:space-before="0.98425in" text:min-label-width="0.50709in"/>
        <style:text-properties fo:color="#2a4f1c" fo:font-family="Noto Sans Symbols" fo:font-size="0.09375in"/>
      </text:list-level-style-number>
      <text:list-level-style-number text:level="4" style:num-format="1" style:num-suffix="." style:num-list-format-name="">
        <style:list-level-properties text:space-before="1.48425in" text:min-label-width="0.50709in"/>
        <style:text-properties fo:color="#2a4f1c" fo:font-family="Noto Sans Symbols" fo:font-size="0.09375in"/>
      </text:list-level-style-number>
      <text:list-level-style-number text:level="5" style:num-format="1" style:num-suffix="." style:num-list-format-name="">
        <style:list-level-properties text:space-before="1.98425in" text:min-label-width="0.50709in"/>
        <style:text-properties fo:color="#2a4f1c" fo:font-family="Noto Sans Symbols" fo:font-size="0.09375in"/>
      </text:list-level-style-number>
      <text:list-level-style-number text:level="6" style:num-format="1" style:num-suffix="." style:num-list-format-name="">
        <style:list-level-properties text:space-before="2.48425in" text:min-label-width="0.50709in"/>
        <style:text-properties fo:color="#2a4f1c" fo:font-family="Noto Sans Symbols" fo:font-size="0.09375in"/>
      </text:list-level-style-number>
      <text:list-level-style-number text:level="7" style:num-format="1" style:num-suffix="." style:num-list-format-name="">
        <style:list-level-properties text:space-before="2.98425in" text:min-label-width="0.50709in"/>
        <style:text-properties fo:color="#2a4f1c" fo:font-family="Noto Sans Symbols" fo:font-size="0.09375in"/>
      </text:list-level-style-number>
      <text:list-level-style-number text:level="8" style:num-format="1" style:num-suffix="." style:num-list-format-name="">
        <style:list-level-properties text:space-before="3.48425in" text:min-label-width="0.50709in"/>
        <style:text-properties fo:color="#2a4f1c" fo:font-family="Noto Sans Symbols" fo:font-size="0.09375in"/>
      </text:list-level-style-number>
      <text:list-level-style-number text:level="9" style:num-format="1" style:num-suffix="." style:num-list-format-name="">
        <style:list-level-properties text:space-before="3.98425in" text:min-label-width="0.50709in"/>
        <style:text-properties fo:color="#2a4f1c" fo:font-family="Noto Sans Symbols" fo:font-size="0.09375in"/>
      </text:list-level-style-number>
    </text:list-style>
    <text:list-style style:name="a804">
      <text:list-level-style-bullet text:level="1" text:bullet-char="⚫">
        <style:list-level-properties text:space-before="0in" text:min-label-width="0.2752in"/>
        <style:text-properties fo:color="#455c19" fo:font-family="Noto Sans Symbols" fo:font-size="0.08125in"/>
      </text:list-level-style-bullet>
      <text:list-level-style-bullet text:level="2" text:bullet-char="⚫">
        <style:list-level-properties text:space-before="0.2248in" text:min-label-width="0.2752in"/>
        <style:text-properties fo:color="#455c19" fo:font-family="Noto Sans Symbols" fo:font-size="0.08125in"/>
      </text:list-level-style-bullet>
      <text:list-level-style-bullet text:level="3" text:bullet-char="⚫">
        <style:list-level-properties text:space-before="0.7248in" text:min-label-width="0.2752in"/>
        <style:text-properties fo:color="#455c19" fo:font-family="Noto Sans Symbols" fo:font-size="0.08125in"/>
      </text:list-level-style-bullet>
      <text:list-level-style-bullet text:level="4" text:bullet-char="⚫">
        <style:list-level-properties text:space-before="1.2248in" text:min-label-width="0.2752in"/>
        <style:text-properties fo:color="#455c19" fo:font-family="Noto Sans Symbols" fo:font-size="0.08125in"/>
      </text:list-level-style-bullet>
      <text:list-level-style-bullet text:level="5" text:bullet-char="⚫">
        <style:list-level-properties text:space-before="1.7248in" text:min-label-width="0.2752in"/>
        <style:text-properties fo:color="#455c19" fo:font-family="Noto Sans Symbols" fo:font-size="0.08125in"/>
      </text:list-level-style-bullet>
      <text:list-level-style-bullet text:level="6" text:bullet-char="⚫">
        <style:list-level-properties text:space-before="2.2248in" text:min-label-width="0.2752in"/>
        <style:text-properties fo:color="#455c19" fo:font-family="Noto Sans Symbols" fo:font-size="0.08125in"/>
      </text:list-level-style-bullet>
      <text:list-level-style-bullet text:level="7" text:bullet-char="⚫">
        <style:list-level-properties text:space-before="2.7248in" text:min-label-width="0.2752in"/>
        <style:text-properties fo:color="#455c19" fo:font-family="Noto Sans Symbols" fo:font-size="0.08125in"/>
      </text:list-level-style-bullet>
      <text:list-level-style-bullet text:level="8" text:bullet-char="⚫">
        <style:list-level-properties text:space-before="3.2248in" text:min-label-width="0.2752in"/>
        <style:text-properties fo:color="#455c19" fo:font-family="Noto Sans Symbols" fo:font-size="0.08125in"/>
      </text:list-level-style-bullet>
      <text:list-level-style-bullet text:level="9" text:bullet-char="⚫">
        <style:list-level-properties text:space-before="3.7248in" text:min-label-width="0.2752in"/>
        <style:text-properties fo:color="#455c19" fo:font-family="Noto Sans Symbols" fo:font-size="0.08125in"/>
      </text:list-level-style-bullet>
    </text:list-style>
    <text:list-style style:name="a2339">
      <text:list-level-style-bullet text:level="1" text:bullet-char="◆">
        <style:list-level-properties text:space-before="0in" text:min-label-width="0.3in"/>
        <style:text-properties fo:color="#626a19" fo:font-family="Noto Sans Symbols" fo:font-size="0.15in"/>
      </text:list-level-style-bullet>
      <text:list-level-style-bullet text:level="2" text:bullet-char="◆">
        <style:list-level-properties text:space-before="0.5in" text:min-label-width="0.3in"/>
        <style:text-properties fo:color="#626a19" fo:font-family="Noto Sans Symbols" fo:font-size="0.15in"/>
      </text:list-level-style-bullet>
      <text:list-level-style-bullet text:level="3" text:bullet-char="◆">
        <style:list-level-properties text:space-before="1in" text:min-label-width="0.3in"/>
        <style:text-properties fo:color="#626a19" fo:font-family="Noto Sans Symbols" fo:font-size="0.15in"/>
      </text:list-level-style-bullet>
      <text:list-level-style-bullet text:level="4" text:bullet-char="◆">
        <style:list-level-properties text:space-before="1.5in" text:min-label-width="0.3in"/>
        <style:text-properties fo:color="#626a19" fo:font-family="Noto Sans Symbols" fo:font-size="0.15in"/>
      </text:list-level-style-bullet>
      <text:list-level-style-bullet text:level="5" text:bullet-char="◆">
        <style:list-level-properties text:space-before="2in" text:min-label-width="0.3in"/>
        <style:text-properties fo:color="#626a19" fo:font-family="Noto Sans Symbols" fo:font-size="0.15in"/>
      </text:list-level-style-bullet>
      <text:list-level-style-bullet text:level="6" text:bullet-char="◆">
        <style:list-level-properties text:space-before="2.5in" text:min-label-width="0.3in"/>
        <style:text-properties fo:color="#626a19" fo:font-family="Noto Sans Symbols" fo:font-size="0.15in"/>
      </text:list-level-style-bullet>
      <text:list-level-style-bullet text:level="7" text:bullet-char="◆">
        <style:list-level-properties text:space-before="3in" text:min-label-width="0.3in"/>
        <style:text-properties fo:color="#626a19" fo:font-family="Noto Sans Symbols" fo:font-size="0.15in"/>
      </text:list-level-style-bullet>
      <text:list-level-style-bullet text:level="8" text:bullet-char="◆">
        <style:list-level-properties text:space-before="3.5in" text:min-label-width="0.3in"/>
        <style:text-properties fo:color="#626a19" fo:font-family="Noto Sans Symbols" fo:font-size="0.15in"/>
      </text:list-level-style-bullet>
      <text:list-level-style-bullet text:level="9" text:bullet-char="◆">
        <style:list-level-properties text:space-before="4in" text:min-label-width="0.3in"/>
        <style:text-properties fo:color="#626a19" fo:font-family="Noto Sans Symbols" fo:font-size="0.15in"/>
      </text:list-level-style-bullet>
    </text:list-style>
    <text:list-style style:name="a796">
      <text:list-level-style-number text:level="1" style:num-format="1" style:num-suffix="." style:num-list-format-name="">
        <style:list-level-properties text:space-before="0in" text:min-label-width="0.44449in"/>
        <style:text-properties fo:color="#2a4f1c" fo:font-family="Noto Sans Symbols" fo:font-size="0.09375in"/>
      </text:list-level-style-number>
      <text:list-level-style-number text:level="2" style:num-format="1" style:num-suffix="." style:num-list-format-name="">
        <style:list-level-properties text:space-before="0.48425in" text:min-label-width="0.44449in"/>
        <style:text-properties fo:color="#2a4f1c" fo:font-family="Noto Sans Symbols" fo:font-size="0.09375in"/>
      </text:list-level-style-number>
      <text:list-level-style-number text:level="3" style:num-format="1" style:num-suffix="." style:num-list-format-name="">
        <style:list-level-properties text:space-before="0.98425in" text:min-label-width="0.44449in"/>
        <style:text-properties fo:color="#2a4f1c" fo:font-family="Noto Sans Symbols" fo:font-size="0.09375in"/>
      </text:list-level-style-number>
      <text:list-level-style-number text:level="4" style:num-format="1" style:num-suffix="." style:num-list-format-name="">
        <style:list-level-properties text:space-before="1.48425in" text:min-label-width="0.44449in"/>
        <style:text-properties fo:color="#2a4f1c" fo:font-family="Noto Sans Symbols" fo:font-size="0.09375in"/>
      </text:list-level-style-number>
      <text:list-level-style-number text:level="5" style:num-format="1" style:num-suffix="." style:num-list-format-name="">
        <style:list-level-properties text:space-before="1.98425in" text:min-label-width="0.44449in"/>
        <style:text-properties fo:color="#2a4f1c" fo:font-family="Noto Sans Symbols" fo:font-size="0.09375in"/>
      </text:list-level-style-number>
      <text:list-level-style-number text:level="6" style:num-format="1" style:num-suffix="." style:num-list-format-name="">
        <style:list-level-properties text:space-before="2.48425in" text:min-label-width="0.44449in"/>
        <style:text-properties fo:color="#2a4f1c" fo:font-family="Noto Sans Symbols" fo:font-size="0.09375in"/>
      </text:list-level-style-number>
      <text:list-level-style-number text:level="7" style:num-format="1" style:num-suffix="." style:num-list-format-name="">
        <style:list-level-properties text:space-before="2.98425in" text:min-label-width="0.44449in"/>
        <style:text-properties fo:color="#2a4f1c" fo:font-family="Noto Sans Symbols" fo:font-size="0.09375in"/>
      </text:list-level-style-number>
      <text:list-level-style-number text:level="8" style:num-format="1" style:num-suffix="." style:num-list-format-name="">
        <style:list-level-properties text:space-before="3.48425in" text:min-label-width="0.44449in"/>
        <style:text-properties fo:color="#2a4f1c" fo:font-family="Noto Sans Symbols" fo:font-size="0.09375in"/>
      </text:list-level-style-number>
      <text:list-level-style-number text:level="9" style:num-format="1" style:num-suffix="." style:num-list-format-name="">
        <style:list-level-properties text:space-before="3.98425in" text:min-label-width="0.44449in"/>
        <style:text-properties fo:color="#2a4f1c" fo:font-family="Noto Sans Symbols" fo:font-size="0.09375in"/>
      </text:list-level-style-number>
    </text:list-style>
    <text:list-style style:name="a933">
      <text:list-level-style-bullet text:level="1" text:bullet-char="●">
        <style:list-level-properties text:space-before="0in" text:min-label-width="0.3in"/>
        <style:text-properties fo:color="#626a19" fo:font-family="Noto Sans Symbols" fo:font-size="0.125in"/>
      </text:list-level-style-bullet>
      <text:list-level-style-bullet text:level="2" text:bullet-char="●">
        <style:list-level-properties text:space-before="0.5in" text:min-label-width="0.3in"/>
        <style:text-properties fo:color="#626a19" fo:font-family="Noto Sans Symbols" fo:font-size="0.125in"/>
      </text:list-level-style-bullet>
      <text:list-level-style-bullet text:level="3" text:bullet-char="●">
        <style:list-level-properties text:space-before="1in" text:min-label-width="0.3in"/>
        <style:text-properties fo:color="#626a19" fo:font-family="Noto Sans Symbols" fo:font-size="0.125in"/>
      </text:list-level-style-bullet>
      <text:list-level-style-bullet text:level="4" text:bullet-char="●">
        <style:list-level-properties text:space-before="1.5in" text:min-label-width="0.3in"/>
        <style:text-properties fo:color="#626a19" fo:font-family="Noto Sans Symbols" fo:font-size="0.125in"/>
      </text:list-level-style-bullet>
      <text:list-level-style-bullet text:level="5" text:bullet-char="●">
        <style:list-level-properties text:space-before="2in" text:min-label-width="0.3in"/>
        <style:text-properties fo:color="#626a19" fo:font-family="Noto Sans Symbols" fo:font-size="0.125in"/>
      </text:list-level-style-bullet>
      <text:list-level-style-bullet text:level="6" text:bullet-char="●">
        <style:list-level-properties text:space-before="2.5in" text:min-label-width="0.3in"/>
        <style:text-properties fo:color="#626a19" fo:font-family="Noto Sans Symbols" fo:font-size="0.125in"/>
      </text:list-level-style-bullet>
      <text:list-level-style-bullet text:level="7" text:bullet-char="●">
        <style:list-level-properties text:space-before="3in" text:min-label-width="0.3in"/>
        <style:text-properties fo:color="#626a19" fo:font-family="Noto Sans Symbols" fo:font-size="0.125in"/>
      </text:list-level-style-bullet>
      <text:list-level-style-bullet text:level="8" text:bullet-char="●">
        <style:list-level-properties text:space-before="3.5in" text:min-label-width="0.3in"/>
        <style:text-properties fo:color="#626a19" fo:font-family="Noto Sans Symbols" fo:font-size="0.125in"/>
      </text:list-level-style-bullet>
      <text:list-level-style-bullet text:level="9" text:bullet-char="●">
        <style:list-level-properties text:space-before="4in" text:min-label-width="0.3in"/>
        <style:text-properties fo:color="#626a19" fo:font-family="Noto Sans Symbols" fo:font-size="0.125in"/>
      </text:list-level-style-bullet>
    </text:list-style>
    <text:list-style style:name="a808">
      <text:list-level-style-bullet text:level="1" text:bullet-char="⚫">
        <style:list-level-properties text:space-before="0in" text:min-label-width="0.2752in"/>
        <style:text-properties fo:color="#455c19" fo:font-family="Noto Sans Symbols" fo:font-size="0.08125in"/>
      </text:list-level-style-bullet>
      <text:list-level-style-bullet text:level="2" text:bullet-char="⚫">
        <style:list-level-properties text:space-before="0.2248in" text:min-label-width="0.2752in"/>
        <style:text-properties fo:color="#455c19" fo:font-family="Noto Sans Symbols" fo:font-size="0.08125in"/>
      </text:list-level-style-bullet>
      <text:list-level-style-bullet text:level="3" text:bullet-char="⚫">
        <style:list-level-properties text:space-before="0.7248in" text:min-label-width="0.2752in"/>
        <style:text-properties fo:color="#455c19" fo:font-family="Noto Sans Symbols" fo:font-size="0.08125in"/>
      </text:list-level-style-bullet>
      <text:list-level-style-bullet text:level="4" text:bullet-char="⚫">
        <style:list-level-properties text:space-before="1.2248in" text:min-label-width="0.2752in"/>
        <style:text-properties fo:color="#455c19" fo:font-family="Noto Sans Symbols" fo:font-size="0.08125in"/>
      </text:list-level-style-bullet>
      <text:list-level-style-bullet text:level="5" text:bullet-char="⚫">
        <style:list-level-properties text:space-before="1.7248in" text:min-label-width="0.2752in"/>
        <style:text-properties fo:color="#455c19" fo:font-family="Noto Sans Symbols" fo:font-size="0.08125in"/>
      </text:list-level-style-bullet>
      <text:list-level-style-bullet text:level="6" text:bullet-char="⚫">
        <style:list-level-properties text:space-before="2.2248in" text:min-label-width="0.2752in"/>
        <style:text-properties fo:color="#455c19" fo:font-family="Noto Sans Symbols" fo:font-size="0.08125in"/>
      </text:list-level-style-bullet>
      <text:list-level-style-bullet text:level="7" text:bullet-char="⚫">
        <style:list-level-properties text:space-before="2.7248in" text:min-label-width="0.2752in"/>
        <style:text-properties fo:color="#455c19" fo:font-family="Noto Sans Symbols" fo:font-size="0.08125in"/>
      </text:list-level-style-bullet>
      <text:list-level-style-bullet text:level="8" text:bullet-char="⚫">
        <style:list-level-properties text:space-before="3.2248in" text:min-label-width="0.2752in"/>
        <style:text-properties fo:color="#455c19" fo:font-family="Noto Sans Symbols" fo:font-size="0.08125in"/>
      </text:list-level-style-bullet>
      <text:list-level-style-bullet text:level="9" text:bullet-char="⚫">
        <style:list-level-properties text:space-before="3.7248in" text:min-label-width="0.2752in"/>
        <style:text-properties fo:color="#455c19" fo:font-family="Noto Sans Symbols" fo:font-size="0.08125in"/>
      </text:list-level-style-bullet>
    </text:list-style>
    <text:list-style style:name="a1041">
      <text:list-level-style-bullet text:level="1" text:bullet-char="⚫">
        <style:list-level-properties text:space-before="0in" text:min-label-width="0.27008in"/>
        <style:text-properties fo:color="#455c19" fo:font-family="Noto Sans Symbols" fo:font-size="0.1125in"/>
      </text:list-level-style-bullet>
      <text:list-level-style-bullet text:level="2" text:bullet-char="⚫">
        <style:list-level-properties text:space-before="0.22992in" text:min-label-width="0.27008in"/>
        <style:text-properties fo:color="#455c19" fo:font-family="Noto Sans Symbols" fo:font-size="0.1125in"/>
      </text:list-level-style-bullet>
      <text:list-level-style-bullet text:level="3" text:bullet-char="⚫">
        <style:list-level-properties text:space-before="0.72992in" text:min-label-width="0.27008in"/>
        <style:text-properties fo:color="#455c19" fo:font-family="Noto Sans Symbols" fo:font-size="0.1125in"/>
      </text:list-level-style-bullet>
      <text:list-level-style-bullet text:level="4" text:bullet-char="⚫">
        <style:list-level-properties text:space-before="1.22992in" text:min-label-width="0.27008in"/>
        <style:text-properties fo:color="#455c19" fo:font-family="Noto Sans Symbols" fo:font-size="0.1125in"/>
      </text:list-level-style-bullet>
      <text:list-level-style-bullet text:level="5" text:bullet-char="⚫">
        <style:list-level-properties text:space-before="1.72992in" text:min-label-width="0.27008in"/>
        <style:text-properties fo:color="#455c19" fo:font-family="Noto Sans Symbols" fo:font-size="0.1125in"/>
      </text:list-level-style-bullet>
      <text:list-level-style-bullet text:level="6" text:bullet-char="⚫">
        <style:list-level-properties text:space-before="2.22992in" text:min-label-width="0.27008in"/>
        <style:text-properties fo:color="#455c19" fo:font-family="Noto Sans Symbols" fo:font-size="0.1125in"/>
      </text:list-level-style-bullet>
      <text:list-level-style-bullet text:level="7" text:bullet-char="⚫">
        <style:list-level-properties text:space-before="2.72992in" text:min-label-width="0.27008in"/>
        <style:text-properties fo:color="#455c19" fo:font-family="Noto Sans Symbols" fo:font-size="0.1125in"/>
      </text:list-level-style-bullet>
      <text:list-level-style-bullet text:level="8" text:bullet-char="⚫">
        <style:list-level-properties text:space-before="3.22992in" text:min-label-width="0.27008in"/>
        <style:text-properties fo:color="#455c19" fo:font-family="Noto Sans Symbols" fo:font-size="0.1125in"/>
      </text:list-level-style-bullet>
      <text:list-level-style-bullet text:level="9" text:bullet-char="⚫">
        <style:list-level-properties text:space-before="3.72992in" text:min-label-width="0.27008in"/>
        <style:text-properties fo:color="#455c19" fo:font-family="Noto Sans Symbols" fo:font-size="0.1125in"/>
      </text:list-level-style-bullet>
    </text:list-style>
    <text:list-style style:name="a2598">
      <text:list-level-style-bullet text:level="1" text:bullet-char="◆">
        <style:list-level-properties text:space-before="0in" text:min-label-width="0.3in"/>
        <style:text-properties fo:color="#626a19" fo:font-family="Noto Sans Symbols" fo:font-size="0.15in"/>
      </text:list-level-style-bullet>
      <text:list-level-style-bullet text:level="2" text:bullet-char="◆">
        <style:list-level-properties text:space-before="0.5in" text:min-label-width="0.3in"/>
        <style:text-properties fo:color="#626a19" fo:font-family="Noto Sans Symbols" fo:font-size="0.15in"/>
      </text:list-level-style-bullet>
      <text:list-level-style-bullet text:level="3" text:bullet-char="◆">
        <style:list-level-properties text:space-before="1in" text:min-label-width="0.3in"/>
        <style:text-properties fo:color="#626a19" fo:font-family="Noto Sans Symbols" fo:font-size="0.15in"/>
      </text:list-level-style-bullet>
      <text:list-level-style-bullet text:level="4" text:bullet-char="◆">
        <style:list-level-properties text:space-before="1.5in" text:min-label-width="0.3in"/>
        <style:text-properties fo:color="#626a19" fo:font-family="Noto Sans Symbols" fo:font-size="0.15in"/>
      </text:list-level-style-bullet>
      <text:list-level-style-bullet text:level="5" text:bullet-char="◆">
        <style:list-level-properties text:space-before="2in" text:min-label-width="0.3in"/>
        <style:text-properties fo:color="#626a19" fo:font-family="Noto Sans Symbols" fo:font-size="0.15in"/>
      </text:list-level-style-bullet>
      <text:list-level-style-bullet text:level="6" text:bullet-char="◆">
        <style:list-level-properties text:space-before="2.5in" text:min-label-width="0.3in"/>
        <style:text-properties fo:color="#626a19" fo:font-family="Noto Sans Symbols" fo:font-size="0.15in"/>
      </text:list-level-style-bullet>
      <text:list-level-style-bullet text:level="7" text:bullet-char="◆">
        <style:list-level-properties text:space-before="3in" text:min-label-width="0.3in"/>
        <style:text-properties fo:color="#626a19" fo:font-family="Noto Sans Symbols" fo:font-size="0.15in"/>
      </text:list-level-style-bullet>
      <text:list-level-style-bullet text:level="8" text:bullet-char="◆">
        <style:list-level-properties text:space-before="3.5in" text:min-label-width="0.3in"/>
        <style:text-properties fo:color="#626a19" fo:font-family="Noto Sans Symbols" fo:font-size="0.15in"/>
      </text:list-level-style-bullet>
      <text:list-level-style-bullet text:level="9" text:bullet-char="◆">
        <style:list-level-properties text:space-before="4in" text:min-label-width="0.3in"/>
        <style:text-properties fo:color="#626a19" fo:font-family="Noto Sans Symbols" fo:font-size="0.15in"/>
      </text:list-level-style-bullet>
    </text:list-style>
    <text:list-style style:name="a853">
      <text:list-level-style-bullet text:level="1" text:bullet-char="⚫">
        <style:list-level-properties text:space-before="0in" text:min-label-width="0.2752in"/>
        <style:text-properties fo:color="#455c19" fo:font-family="Noto Sans Symbols" fo:font-size="0.08125in"/>
      </text:list-level-style-bullet>
      <text:list-level-style-bullet text:level="2" text:bullet-char="⚫">
        <style:list-level-properties text:space-before="0.2248in" text:min-label-width="0.2752in"/>
        <style:text-properties fo:color="#455c19" fo:font-family="Noto Sans Symbols" fo:font-size="0.08125in"/>
      </text:list-level-style-bullet>
      <text:list-level-style-bullet text:level="3" text:bullet-char="⚫">
        <style:list-level-properties text:space-before="0.7248in" text:min-label-width="0.2752in"/>
        <style:text-properties fo:color="#455c19" fo:font-family="Noto Sans Symbols" fo:font-size="0.08125in"/>
      </text:list-level-style-bullet>
      <text:list-level-style-bullet text:level="4" text:bullet-char="⚫">
        <style:list-level-properties text:space-before="1.2248in" text:min-label-width="0.2752in"/>
        <style:text-properties fo:color="#455c19" fo:font-family="Noto Sans Symbols" fo:font-size="0.08125in"/>
      </text:list-level-style-bullet>
      <text:list-level-style-bullet text:level="5" text:bullet-char="⚫">
        <style:list-level-properties text:space-before="1.7248in" text:min-label-width="0.2752in"/>
        <style:text-properties fo:color="#455c19" fo:font-family="Noto Sans Symbols" fo:font-size="0.08125in"/>
      </text:list-level-style-bullet>
      <text:list-level-style-bullet text:level="6" text:bullet-char="⚫">
        <style:list-level-properties text:space-before="2.2248in" text:min-label-width="0.2752in"/>
        <style:text-properties fo:color="#455c19" fo:font-family="Noto Sans Symbols" fo:font-size="0.08125in"/>
      </text:list-level-style-bullet>
      <text:list-level-style-bullet text:level="7" text:bullet-char="⚫">
        <style:list-level-properties text:space-before="2.7248in" text:min-label-width="0.2752in"/>
        <style:text-properties fo:color="#455c19" fo:font-family="Noto Sans Symbols" fo:font-size="0.08125in"/>
      </text:list-level-style-bullet>
      <text:list-level-style-bullet text:level="8" text:bullet-char="⚫">
        <style:list-level-properties text:space-before="3.2248in" text:min-label-width="0.2752in"/>
        <style:text-properties fo:color="#455c19" fo:font-family="Noto Sans Symbols" fo:font-size="0.08125in"/>
      </text:list-level-style-bullet>
      <text:list-level-style-bullet text:level="9" text:bullet-char="⚫">
        <style:list-level-properties text:space-before="3.7248in" text:min-label-width="0.2752in"/>
        <style:text-properties fo:color="#455c19" fo:font-family="Noto Sans Symbols" fo:font-size="0.08125in"/>
      </text:list-level-style-bullet>
    </text:list-style>
    <text:list-style style:name="a983">
      <text:list-level-style-bullet text:level="1" text:bullet-char="⚫">
        <style:list-level-properties text:space-before="0in" text:min-label-width="0.27008in"/>
        <style:text-properties fo:color="#455c19" fo:font-family="Noto Sans Symbols" fo:font-size="0.1125in"/>
      </text:list-level-style-bullet>
      <text:list-level-style-bullet text:level="2" text:bullet-char="⚫">
        <style:list-level-properties text:space-before="0.22992in" text:min-label-width="0.27008in"/>
        <style:text-properties fo:color="#455c19" fo:font-family="Noto Sans Symbols" fo:font-size="0.1125in"/>
      </text:list-level-style-bullet>
      <text:list-level-style-bullet text:level="3" text:bullet-char="⚫">
        <style:list-level-properties text:space-before="0.72992in" text:min-label-width="0.27008in"/>
        <style:text-properties fo:color="#455c19" fo:font-family="Noto Sans Symbols" fo:font-size="0.1125in"/>
      </text:list-level-style-bullet>
      <text:list-level-style-bullet text:level="4" text:bullet-char="⚫">
        <style:list-level-properties text:space-before="1.22992in" text:min-label-width="0.27008in"/>
        <style:text-properties fo:color="#455c19" fo:font-family="Noto Sans Symbols" fo:font-size="0.1125in"/>
      </text:list-level-style-bullet>
      <text:list-level-style-bullet text:level="5" text:bullet-char="⚫">
        <style:list-level-properties text:space-before="1.72992in" text:min-label-width="0.27008in"/>
        <style:text-properties fo:color="#455c19" fo:font-family="Noto Sans Symbols" fo:font-size="0.1125in"/>
      </text:list-level-style-bullet>
      <text:list-level-style-bullet text:level="6" text:bullet-char="⚫">
        <style:list-level-properties text:space-before="2.22992in" text:min-label-width="0.27008in"/>
        <style:text-properties fo:color="#455c19" fo:font-family="Noto Sans Symbols" fo:font-size="0.1125in"/>
      </text:list-level-style-bullet>
      <text:list-level-style-bullet text:level="7" text:bullet-char="⚫">
        <style:list-level-properties text:space-before="2.72992in" text:min-label-width="0.27008in"/>
        <style:text-properties fo:color="#455c19" fo:font-family="Noto Sans Symbols" fo:font-size="0.1125in"/>
      </text:list-level-style-bullet>
      <text:list-level-style-bullet text:level="8" text:bullet-char="⚫">
        <style:list-level-properties text:space-before="3.22992in" text:min-label-width="0.27008in"/>
        <style:text-properties fo:color="#455c19" fo:font-family="Noto Sans Symbols" fo:font-size="0.1125in"/>
      </text:list-level-style-bullet>
      <text:list-level-style-bullet text:level="9" text:bullet-char="⚫">
        <style:list-level-properties text:space-before="3.72992in" text:min-label-width="0.27008in"/>
        <style:text-properties fo:color="#455c19" fo:font-family="Noto Sans Symbols" fo:font-size="0.1125in"/>
      </text:list-level-style-bullet>
    </text:list-style>
    <text:list-style style:name="a2780">
      <text:list-level-style-bullet text:level="1" text:bullet-char="◆">
        <style:list-level-properties text:space-before="0in" text:min-label-width="0.3in"/>
        <style:text-properties fo:color="#626a19" fo:font-family="Noto Sans Symbols" fo:font-size="0.32986in"/>
      </text:list-level-style-bullet>
      <text:list-level-style-bullet text:level="2" text:bullet-char="◆">
        <style:list-level-properties text:space-before="0in" text:min-label-width="0.3in"/>
        <style:text-properties fo:color="#626a19" fo:font-family="Noto Sans Symbols" fo:font-size="0.32986in"/>
      </text:list-level-style-bullet>
      <text:list-level-style-bullet text:level="3" text:bullet-char="◆">
        <style:list-level-properties text:space-before="0.5in" text:min-label-width="0.3in"/>
        <style:text-properties fo:color="#626a19" fo:font-family="Noto Sans Symbols" fo:font-size="0.32986in"/>
      </text:list-level-style-bullet>
      <text:list-level-style-bullet text:level="4" text:bullet-char="◆">
        <style:list-level-properties text:space-before="1in" text:min-label-width="0.3in"/>
        <style:text-properties fo:color="#626a19" fo:font-family="Noto Sans Symbols" fo:font-size="0.32986in"/>
      </text:list-level-style-bullet>
      <text:list-level-style-bullet text:level="5" text:bullet-char="◆">
        <style:list-level-properties text:space-before="1.5in" text:min-label-width="0.3in"/>
        <style:text-properties fo:color="#626a19" fo:font-family="Noto Sans Symbols" fo:font-size="0.32986in"/>
      </text:list-level-style-bullet>
      <text:list-level-style-bullet text:level="6" text:bullet-char="◆">
        <style:list-level-properties text:space-before="2in" text:min-label-width="0.3in"/>
        <style:text-properties fo:color="#626a19" fo:font-family="Noto Sans Symbols" fo:font-size="0.32986in"/>
      </text:list-level-style-bullet>
      <text:list-level-style-bullet text:level="7" text:bullet-char="◆">
        <style:list-level-properties text:space-before="2.5in" text:min-label-width="0.3in"/>
        <style:text-properties fo:color="#626a19" fo:font-family="Noto Sans Symbols" fo:font-size="0.32986in"/>
      </text:list-level-style-bullet>
      <text:list-level-style-bullet text:level="8" text:bullet-char="◆">
        <style:list-level-properties text:space-before="3in" text:min-label-width="0.3in"/>
        <style:text-properties fo:color="#626a19" fo:font-family="Noto Sans Symbols" fo:font-size="0.32986in"/>
      </text:list-level-style-bullet>
      <text:list-level-style-bullet text:level="9" text:bullet-char="◆">
        <style:list-level-properties text:space-before="3.5in" text:min-label-width="0.3in"/>
        <style:text-properties fo:color="#626a19" fo:font-family="Noto Sans Symbols" fo:font-size="0.32986in"/>
      </text:list-level-style-bullet>
    </text:list-style>
    <text:list-style style:name="a1045">
      <text:list-level-style-number text:level="1" style:num-format="1" style:num-suffix="." style:num-list-format-name="">
        <style:list-level-properties text:space-before="0in" text:min-label-width="0.4374in"/>
        <style:text-properties fo:color="#2a4f1c" fo:font-family="Noto Sans Symbols" fo:font-size="0.125in"/>
      </text:list-level-style-number>
      <text:list-level-style-number text:level="2" style:num-format="1" style:num-suffix="." style:num-list-format-name="">
        <style:list-level-properties text:space-before="0.49134in" text:min-label-width="0.4374in"/>
        <style:text-properties fo:color="#2a4f1c" fo:font-family="Noto Sans Symbols" fo:font-size="0.125in"/>
      </text:list-level-style-number>
      <text:list-level-style-number text:level="3" style:num-format="1" style:num-suffix="." style:num-list-format-name="">
        <style:list-level-properties text:space-before="0.99134in" text:min-label-width="0.4374in"/>
        <style:text-properties fo:color="#2a4f1c" fo:font-family="Noto Sans Symbols" fo:font-size="0.125in"/>
      </text:list-level-style-number>
      <text:list-level-style-number text:level="4" style:num-format="1" style:num-suffix="." style:num-list-format-name="">
        <style:list-level-properties text:space-before="1.49134in" text:min-label-width="0.4374in"/>
        <style:text-properties fo:color="#2a4f1c" fo:font-family="Noto Sans Symbols" fo:font-size="0.125in"/>
      </text:list-level-style-number>
      <text:list-level-style-number text:level="5" style:num-format="1" style:num-suffix="." style:num-list-format-name="">
        <style:list-level-properties text:space-before="1.99134in" text:min-label-width="0.4374in"/>
        <style:text-properties fo:color="#2a4f1c" fo:font-family="Noto Sans Symbols" fo:font-size="0.125in"/>
      </text:list-level-style-number>
      <text:list-level-style-number text:level="6" style:num-format="1" style:num-suffix="." style:num-list-format-name="">
        <style:list-level-properties text:space-before="2.49134in" text:min-label-width="0.4374in"/>
        <style:text-properties fo:color="#2a4f1c" fo:font-family="Noto Sans Symbols" fo:font-size="0.125in"/>
      </text:list-level-style-number>
      <text:list-level-style-number text:level="7" style:num-format="1" style:num-suffix="." style:num-list-format-name="">
        <style:list-level-properties text:space-before="2.99134in" text:min-label-width="0.4374in"/>
        <style:text-properties fo:color="#2a4f1c" fo:font-family="Noto Sans Symbols" fo:font-size="0.125in"/>
      </text:list-level-style-number>
      <text:list-level-style-number text:level="8" style:num-format="1" style:num-suffix="." style:num-list-format-name="">
        <style:list-level-properties text:space-before="3.49134in" text:min-label-width="0.4374in"/>
        <style:text-properties fo:color="#2a4f1c" fo:font-family="Noto Sans Symbols" fo:font-size="0.125in"/>
      </text:list-level-style-number>
      <text:list-level-style-number text:level="9" style:num-format="1" style:num-suffix="." style:num-list-format-name="">
        <style:list-level-properties text:space-before="3.99134in" text:min-label-width="0.4374in"/>
        <style:text-properties fo:color="#2a4f1c" fo:font-family="Noto Sans Symbols" fo:font-size="0.125in"/>
      </text:list-level-style-number>
    </text:list-style>
    <text:list-style style:name="a857">
      <text:list-level-style-number text:level="1" style:num-format="1" style:num-suffix="." style:num-list-format-name="">
        <style:list-level-properties text:space-before="0in" text:min-label-width="0.44449in"/>
        <style:text-properties fo:color="#2a4f1c" fo:font-family="Noto Sans Symbols" fo:font-size="0.09375in"/>
      </text:list-level-style-number>
      <text:list-level-style-number text:level="2" style:num-format="1" style:num-suffix="." style:num-list-format-name="">
        <style:list-level-properties text:space-before="0.48425in" text:min-label-width="0.44449in"/>
        <style:text-properties fo:color="#2a4f1c" fo:font-family="Noto Sans Symbols" fo:font-size="0.09375in"/>
      </text:list-level-style-number>
      <text:list-level-style-number text:level="3" style:num-format="1" style:num-suffix="." style:num-list-format-name="">
        <style:list-level-properties text:space-before="0.98425in" text:min-label-width="0.44449in"/>
        <style:text-properties fo:color="#2a4f1c" fo:font-family="Noto Sans Symbols" fo:font-size="0.09375in"/>
      </text:list-level-style-number>
      <text:list-level-style-number text:level="4" style:num-format="1" style:num-suffix="." style:num-list-format-name="">
        <style:list-level-properties text:space-before="1.48425in" text:min-label-width="0.44449in"/>
        <style:text-properties fo:color="#2a4f1c" fo:font-family="Noto Sans Symbols" fo:font-size="0.09375in"/>
      </text:list-level-style-number>
      <text:list-level-style-number text:level="5" style:num-format="1" style:num-suffix="." style:num-list-format-name="">
        <style:list-level-properties text:space-before="1.98425in" text:min-label-width="0.44449in"/>
        <style:text-properties fo:color="#2a4f1c" fo:font-family="Noto Sans Symbols" fo:font-size="0.09375in"/>
      </text:list-level-style-number>
      <text:list-level-style-number text:level="6" style:num-format="1" style:num-suffix="." style:num-list-format-name="">
        <style:list-level-properties text:space-before="2.48425in" text:min-label-width="0.44449in"/>
        <style:text-properties fo:color="#2a4f1c" fo:font-family="Noto Sans Symbols" fo:font-size="0.09375in"/>
      </text:list-level-style-number>
      <text:list-level-style-number text:level="7" style:num-format="1" style:num-suffix="." style:num-list-format-name="">
        <style:list-level-properties text:space-before="2.98425in" text:min-label-width="0.44449in"/>
        <style:text-properties fo:color="#2a4f1c" fo:font-family="Noto Sans Symbols" fo:font-size="0.09375in"/>
      </text:list-level-style-number>
      <text:list-level-style-number text:level="8" style:num-format="1" style:num-suffix="." style:num-list-format-name="">
        <style:list-level-properties text:space-before="3.48425in" text:min-label-width="0.44449in"/>
        <style:text-properties fo:color="#2a4f1c" fo:font-family="Noto Sans Symbols" fo:font-size="0.09375in"/>
      </text:list-level-style-number>
      <text:list-level-style-number text:level="9" style:num-format="1" style:num-suffix="." style:num-list-format-name="">
        <style:list-level-properties text:space-before="3.98425in" text:min-label-width="0.44449in"/>
        <style:text-properties fo:color="#2a4f1c" fo:font-family="Noto Sans Symbols" fo:font-size="0.09375in"/>
      </text:list-level-style-number>
    </text:list-style>
    <text:list-style style:name="a773">
      <text:list-level-style-bullet text:level="1" text:bullet-char="•">
        <style:list-level-properties text:space-before="0in" text:min-label-width="0.3126in"/>
        <style:text-properties fo:color="#000000" fo:font-family="Arial" fo:font-size="0.1125in"/>
      </text:list-level-style-bullet>
      <text:list-level-style-bullet text:level="2" text:bullet-char="•">
        <style:list-level-properties text:space-before="0.5in" text:min-label-width="0.3126in"/>
        <style:text-properties fo:color="#000000" fo:font-family="Arial" fo:font-size="0.1125in"/>
      </text:list-level-style-bullet>
      <text:list-level-style-bullet text:level="3" text:bullet-char="•">
        <style:list-level-properties text:space-before="1in" text:min-label-width="0.3126in"/>
        <style:text-properties fo:color="#000000" fo:font-family="Arial" fo:font-size="0.1125in"/>
      </text:list-level-style-bullet>
      <text:list-level-style-bullet text:level="4" text:bullet-char="•">
        <style:list-level-properties text:space-before="1.5in" text:min-label-width="0.3126in"/>
        <style:text-properties fo:color="#000000" fo:font-family="Arial" fo:font-size="0.1125in"/>
      </text:list-level-style-bullet>
      <text:list-level-style-bullet text:level="5" text:bullet-char="•">
        <style:list-level-properties text:space-before="2in" text:min-label-width="0.3126in"/>
        <style:text-properties fo:color="#000000" fo:font-family="Arial" fo:font-size="0.1125in"/>
      </text:list-level-style-bullet>
      <text:list-level-style-bullet text:level="6" text:bullet-char="•">
        <style:list-level-properties text:space-before="2.5in" text:min-label-width="0.3126in"/>
        <style:text-properties fo:color="#000000" fo:font-family="Arial" fo:font-size="0.1125in"/>
      </text:list-level-style-bullet>
      <text:list-level-style-bullet text:level="7" text:bullet-char="•">
        <style:list-level-properties text:space-before="3in" text:min-label-width="0.3126in"/>
        <style:text-properties fo:color="#000000" fo:font-family="Arial" fo:font-size="0.1125in"/>
      </text:list-level-style-bullet>
      <text:list-level-style-bullet text:level="8" text:bullet-char="•">
        <style:list-level-properties text:space-before="3.5in" text:min-label-width="0.3126in"/>
        <style:text-properties fo:color="#000000" fo:font-family="Arial" fo:font-size="0.1125in"/>
      </text:list-level-style-bullet>
      <text:list-level-style-bullet text:level="9" text:bullet-char="•">
        <style:list-level-properties text:space-before="4in" text:min-label-width="0.3126in"/>
        <style:text-properties fo:color="#000000" fo:font-family="Arial" fo:font-size="0.1125in"/>
      </text:list-level-style-bullet>
    </text:list-style>
  </office:automatic-styles>
  <office:body>
    <office:presentation>
      <draw:page draw:name="Slide2" draw:style-name="a729" draw:master-page-name="Master1-Layout7-blank-BLANK" presentation:presentation-page-layout-name="Master1-PPL7" draw:id="Slide-257">
        <draw:frame draw:id="id178" draw:style-name="a733" draw:name="Google Shape;331;p66" svg:x="0.60315in" svg:y="0.98425in" svg:width="11.88307in" svg:height="0.75394in">
          <draw:text-box>
            <text:p text:style-name="a732" text:class-names="" text:cond-style-name=""><text:span text:style-name="a730" text:class-names="">116年第1梯次科研創業計畫個案構想書(萌芽案)</text:span><text:span text:style-name="a731" text:class-names=""/></text:p>
          </draw:text-box>
          <svg:title/>
          <svg:desc/>
        </draw:frame>
        <draw:frame draw:id="id179" draw:style-name="a745" draw:name="Google Shape;332;p66" svg:x="6.12717in" svg:y="5.02283in" svg:width="6.54843in" svg:height="1.54843in">
          <draw:text-box>
            <text:p text:style-name="a736" text:class-names="" text:cond-style-name=""><text:span text:style-name="a734" text:class-names="">申請機構：國立○○大學</text:span><text:span text:style-name="a735" text:class-names=""/></text:p>
            <text:p text:style-name="a739" text:class-names="" text:cond-style-name=""><text:span text:style-name="a737" text:class-names="">個案計畫主持人：○○○教授/○○○○系</text:span><text:span text:style-name="a738" text:class-names=""/></text:p>
            <text:p text:style-name="a742" text:class-names="" text:cond-style-name=""><text:span text:style-name="a740" text:class-names=""><text:s text:c="8"/>共同主持人：○○○教授/○○○○系</text:span><text:span text:style-name="a741" text:class-names=""/></text:p>
            <text:p text:style-name="a744" text:class-names="" text:cond-style-name=""><text:span text:style-name="a743" text:class-names=""/></text:p>
          </draw:text-box>
          <svg:title/>
          <svg:desc/>
        </draw:frame>
        <draw:frame draw:id="id180" draw:style-name="a752" draw:name="Google Shape;333;p66" svg:x="0.60748in" svg:y="2.54646in" svg:width="11.44882in" svg:height="2in">
          <draw:text-box>
            <text:p text:style-name="a748" text:class-names="" text:cond-style-name=""><text:span text:style-name="a746" text:class-names="">○○○○○○○○○○○○○○</text:span><text:span text:style-name="a747" text:class-names=""/></text:p>
            <text:p text:style-name="a751" text:class-names="" text:cond-style-name=""><text:span text:style-name="a749" text:class-names="">○○個案</text:span><text:span text:style-name="a750" text:class-names=""/></text:p>
          </draw:text-box>
          <svg:title/>
          <svg:desc/>
        </draw:frame>
        <draw:frame draw:id="id181" draw:style-name="a757" draw:name="Google Shape;334;p66" svg:x="9.69409in" svg:y="6.86496in" svg:width="2.55984in" svg:height="0.63504in">
          <draw:text-box>
            <text:p text:style-name="a756" text:class-names="" text:cond-style-name=""><text:span text:style-name="a753" text:class-names=""><text:s text:c="1"/></text:span><text:span text:style-name="a754" text:class-names="">115年○月○日</text:span><text:span text:style-name="a755" text:class-names=""/></text:p>
          </draw:text-box>
          <svg:title/>
          <svg:desc/>
        </draw:frame>
        <draw:frame draw:id="id182" draw:style-name="a761" draw:name="Google Shape;335;p66" svg:x="3.71496in" svg:y="6.97244in" svg:width="5.23465in" svg:height="0.4374in">
          <draw:text-box>
            <text:p text:style-name="a760" text:class-names="" text:cond-style-name=""><text:span text:style-name="a758" text:class-names="">(本範本一、二兩項，請勿超過25頁)</text:span><text:span text:style-name="a759" text:class-names=""/></text:p>
          </draw:text-box>
          <svg:title/>
          <svg:desc/>
        </draw:frame>
        <draw:frame draw:id="id183" draw:style-name="a774" draw:name="Google Shape;336;p66" svg:x="0.02795in" svg:y="5.46575in" svg:width="5.43071in" svg:height="1.3126in">
          <draw:text-box>
            <text:list text:style-name="a767">
              <text:list-item>
                <text:p text:style-name="a766" text:class-names="" text:cond-style-name=""><text:span text:style-name="a762" text:class-names="">本計畫是否同時有其他單位提供補助項目</text:span><text:span text:style-name="a763" text:class-names=""><text:line-break/></text:span><text:span text:style-name="a764" text:class-names="">□否；□是，請於「個案經費表」揭露說明</text:span><text:span text:style-name="a765" text:class-names=""/></text:p>
              </text:list-item>
            </text:list>
            <text:list text:style-name="a773">
              <text:list-item>
                <text:p text:style-name="a772" text:class-names="" text:cond-style-name=""><text:span text:style-name="a768" text:class-names="">是否曾執行與本計畫相關各部會研究計畫</text:span><text:span text:style-name="a769" text:class-names=""><text:line-break/></text:span><text:span text:style-name="a770" text:class-names="">□否；□是，請填寫「相關計畫補助狀況」</text:span><text:span text:style-name="a771" text:class-names=""/></text:p>
              </text:list-item>
            </text:list>
          </draw:text-box>
          <svg:title/>
          <svg:desc/>
        </draw:frame>
        <presentation:notes draw:style-name="a781">
          <draw:page-thumbnail draw:page-number="1" svg:x="0.46007in" svg:y="1.35764in" svg:width="6.51389in" svg:height="3.66319in" presentation:class="page" draw:id="id184" presentation:style-name="a775" draw:name="Google Shape;327;p1:notes">
            <svg:title/>
            <svg:desc/>
          </draw:page-thumbnail>
          <draw:frame draw:id="id185" presentation:style-name="a776" draw:name="Google Shape;328;p1:notes" svg:x="0.74331in" svg:y="5.2252in" svg:width="5.94724in" svg:height="4.2752in" presentation:class="notes" presentation:placeholder="true">
            <draw:text-box/>
            <svg:title/>
            <svg:desc/>
          </draw:frame>
          <draw:frame draw:id="id186" draw:style-name="a780" draw:name="Google Shape;329;p1:notes" svg:x="4.21102in" svg:y="10.31299in" svg:width="3.22126in" svg:height="0.54488in">
            <draw:text-box>
              <text:p text:style-name="a779" text:class-names="" text:cond-style-name=""><text:span text:style-name="a777" text:class-names=""><text:page-number style:num-format="1" text:fixed="false">‹#›</text:page-number></text:span><text:span text:style-name="a778" text:class-names=""/></text:p>
            </draw:text-box>
            <svg:title/>
            <svg:desc/>
          </draw:frame>
        </presentation:notes>
      </draw:page>
      <draw:page draw:name="Slide3" draw:style-name="a783" draw:master-page-name="Master1-Layout12-fourObj-Title,-4-Content" presentation:presentation-page-layout-name="Master1-PPL12" draw:id="Slide-258">
        <draw:frame draw:id="id187" draw:style-name="a788" draw:name="Google Shape;341;p67" svg:x="0.5311in" svg:y="0in" svg:width="12in" svg:height="0.9374in">
          <draw:text-box>
            <text:p text:style-name="a787" text:class-names="" text:cond-style-name=""><text:span text:style-name="a784" text:class-names="">一、構想項目說明</text:span><text:span text:style-name="a785" text:class-names="">(以下為參考項目，團隊可自行編列順序)</text:span><text:span text:style-name="a786" text:class-names=""/></text:p>
          </draw:text-box>
          <svg:title/>
          <svg:desc/>
        </draw:frame>
        <draw:frame draw:id="id188" draw:style-name="a892" draw:name="Google Shape;342;p67" svg:x="0.39055in" svg:y="0.94094in" svg:width="12.55197in" svg:height="6.40984in">
          <draw:text-box>
            <text:p text:style-name="a792" text:class-names="" text:cond-style-name=""><text:span text:style-name="a789" text:class-names="">(一)</text:span><text:span text:style-name="a790" text:class-names="">核心技術原創性</text:span><text:span text:style-name="a791" text:class-names=""/></text:p>
            <text:list text:style-name="a796">
              <text:list-item>
                <text:list text:style-name="a796">
                  <text:list-item>
                    <text:p text:style-name="a795" text:class-names="" text:cond-style-name=""><text:span text:style-name="a793" text:class-names="">原創性核心技術說明</text:span><text:span text:style-name="a794" text:class-names=""/></text:p>
                  </text:list-item>
                </text:list>
              </text:list-item>
            </text:list>
            <text:list text:style-name="a800">
              <text:list-item>
                <text:list text:style-name="a800">
                  <text:list-item>
                    <text:list text:style-name="a800">
                      <text:list-item>
                        <text:p text:style-name="a799" text:class-names="" text:cond-style-name=""><text:span text:style-name="a797" text:class-names="">本計畫運用之創業技術內容，須為政府補助計畫產出之研發成果，依科技基本法規定歸屬於執行機構所有者。</text:span><text:span text:style-name="a798" text:class-names=""/></text:p>
                      </text:list-item>
                    </text:list>
                  </text:list-item>
                </text:list>
              </text:list-item>
            </text:list>
            <text:list text:style-name="a804">
              <text:list-item>
                <text:list text:style-name="a804">
                  <text:list-item>
                    <text:list text:style-name="a804">
                      <text:list-item>
                        <text:p text:style-name="a803" text:class-names="" text:cond-style-name=""><text:span text:style-name="a801" text:class-names="">請說明核心技術內容及相關實驗數據，並請列出已發表之關鍵期刊論文、研討會議、榮獲知名獎座等。</text:span><text:span text:style-name="a802" text:class-names=""/></text:p>
                      </text:list-item>
                    </text:list>
                  </text:list-item>
                </text:list>
              </text:list-item>
            </text:list>
            <text:list text:style-name="a808">
              <text:list-item>
                <text:list text:style-name="a808">
                  <text:list-item>
                    <text:list text:style-name="a808">
                      <text:list-item>
                        <text:p text:style-name="a807" text:class-names="" text:cond-style-name=""><text:span text:style-name="a805" text:class-names="">請說明將運用於創業之技術內容智財布局規劃，包括專利、營業秘密等。</text:span><text:span text:style-name="a806" text:class-names=""/></text:p>
                      </text:list-item>
                    </text:list>
                  </text:list-item>
                </text:list>
              </text:list-item>
            </text:list>
            <text:p text:style-name="a811" text:class-names="" text:cond-style-name=""><text:span text:style-name="a809" text:class-names="">(二)研發成果商品化規劃</text:span><text:span text:style-name="a810" text:class-names=""/></text:p>
            <text:list text:style-name="a815">
              <text:list-item>
                <text:list text:style-name="a815">
                  <text:list-item>
                    <text:p text:style-name="a814" text:class-names="" text:cond-style-name=""><text:span text:style-name="a812" text:class-names="">可形成先期產業或重塑原有產業價值鏈之分析與說明，包括</text:span><text:span text:style-name="a813" text:class-names=""/></text:p>
                  </text:list-item>
                </text:list>
              </text:list-item>
            </text:list>
            <text:list text:style-name="a821">
              <text:list-item>
                <text:list text:style-name="a821">
                  <text:list-item>
                    <text:list text:style-name="a821">
                      <text:list-item>
                        <text:p text:style-name="a820" text:class-names="" text:cond-style-name=""><text:span text:style-name="a816" text:class-names="">市場未被滿足的需求 (Unmet needs</text:span><text:span text:style-name="a817" text:class-names=""><text:s text:c="1"/></text:span><text:span text:style-name="a818" text:class-names="">，生醫類為 Unmet Clinical needs以及通路策略)<text:s text:c="1"/></text:span><text:span text:style-name="a819" text:class-names=""/></text:p>
                      </text:list-item>
                    </text:list>
                  </text:list-item>
                </text:list>
              </text:list-item>
            </text:list>
            <text:list text:style-name="a825">
              <text:list-item>
                <text:list text:style-name="a825">
                  <text:list-item>
                    <text:list text:style-name="a825">
                      <text:list-item>
                        <text:p text:style-name="a824" text:class-names="" text:cond-style-name=""><text:span text:style-name="a822" text:class-names="">市場定位及規模預估</text:span><text:span text:style-name="a823" text:class-names=""/></text:p>
                      </text:list-item>
                    </text:list>
                  </text:list-item>
                </text:list>
              </text:list-item>
            </text:list>
            <text:list text:style-name="a829">
              <text:list-item>
                <text:list text:style-name="a829">
                  <text:list-item>
                    <text:p text:style-name="a828" text:class-names="" text:cond-style-name=""><text:span text:style-name="a826" text:class-names="">早期商業發展策略</text:span><text:span text:style-name="a827" text:class-names=""/></text:p>
                  </text:list-item>
                </text:list>
              </text:list-item>
            </text:list>
            <text:list text:style-name="a833">
              <text:list-item>
                <text:list text:style-name="a833">
                  <text:list-item>
                    <text:list text:style-name="a833">
                      <text:list-item>
                        <text:p text:style-name="a832" text:class-names="" text:cond-style-name=""><text:span text:style-name="a830" text:class-names="">產品市場供應鏈上下游、競爭者分析及優勢等 (含產品發展、市場進入/布局規劃)<text:s text:c="1"/></text:span><text:span text:style-name="a831" text:class-names=""/></text:p>
                      </text:list-item>
                    </text:list>
                  </text:list-item>
                </text:list>
              </text:list-item>
            </text:list>
            <text:list text:style-name="a837">
              <text:list-item>
                <text:list text:style-name="a837">
                  <text:list-item>
                    <text:list text:style-name="a837">
                      <text:list-item>
                        <text:p text:style-name="a836" text:class-names="" text:cond-style-name=""><text:span text:style-name="a834" text:class-names="">供應鏈下游先期使用者(early adopter) 或前瞻使用者 (lead user) 使用意願及其需求和規格等分析</text:span><text:span text:style-name="a835" text:class-names=""/></text:p>
                      </text:list-item>
                    </text:list>
                  </text:list-item>
                </text:list>
              </text:list-item>
            </text:list>
            <text:list text:style-name="a841">
              <text:list-item>
                <text:list text:style-name="a841">
                  <text:list-item>
                    <text:p text:style-name="a840" text:class-names="" text:cond-style-name=""><text:span text:style-name="a838" text:class-names="">技術發展里程碑及商業發展里程碑，包括各階段目標與時程</text:span><text:span text:style-name="a839" text:class-names=""/></text:p>
                  </text:list-item>
                </text:list>
              </text:list-item>
            </text:list>
            <text:list text:style-name="a845">
              <text:list-item>
                <text:list text:style-name="a845">
                  <text:list-item>
                    <text:list text:style-name="a845">
                      <text:list-item>
                        <text:p text:style-name="a844" text:class-names="" text:cond-style-name=""><text:span text:style-name="a842" text:class-names="">技術或服務的發展進程里程碑</text:span><text:span text:style-name="a843" text:class-names=""/></text:p>
                      </text:list-item>
                    </text:list>
                  </text:list-item>
                </text:list>
              </text:list-item>
            </text:list>
            <text:list text:style-name="a849">
              <text:list-item>
                <text:list text:style-name="a849">
                  <text:list-item>
                    <text:list text:style-name="a849">
                      <text:list-item>
                        <text:p text:style-name="a848" text:class-names="" text:cond-style-name=""><text:span text:style-name="a846" text:class-names="">創新產品或服務之商業發展規劃及獲利模式</text:span><text:span text:style-name="a847" text:class-names=""/></text:p>
                      </text:list-item>
                    </text:list>
                  </text:list-item>
                </text:list>
              </text:list-item>
            </text:list>
            <text:list text:style-name="a853">
              <text:list-item>
                <text:list text:style-name="a853">
                  <text:list-item>
                    <text:list text:style-name="a853">
                      <text:list-item>
                        <text:p text:style-name="a852" text:class-names="" text:cond-style-name=""><text:span text:style-name="a850" text:class-names="">後續商化發展或出場時程條件等規劃</text:span><text:span text:style-name="a851" text:class-names=""/></text:p>
                      </text:list-item>
                    </text:list>
                  </text:list-item>
                </text:list>
              </text:list-item>
            </text:list>
            <text:list text:style-name="a857">
              <text:list-item>
                <text:list text:style-name="a857">
                  <text:list-item>
                    <text:p text:style-name="a856" text:class-names="" text:cond-style-name=""><text:span text:style-name="a854" text:class-names="">補助期間預計進行商化工作項和產品里程碑，包括</text:span><text:span text:style-name="a855" text:class-names=""/></text:p>
                  </text:list-item>
                </text:list>
              </text:list-item>
            </text:list>
            <text:list text:style-name="a862">
              <text:list-item>
                <text:list text:style-name="a862">
                  <text:list-item>
                    <text:list text:style-name="a862">
                      <text:list-item>
                        <text:p text:style-name="a861" text:class-names="" text:cond-style-name=""><text:span text:style-name="a858" text:class-names="">技術可行性驗證及風險管控規劃<text:s text:c="1"/></text:span><text:span text:style-name="a859" text:class-names="">(萌芽案TRL4-6：α-test、拔尖案TRL6-8：β-test)<text:s text:c="1"/></text:span><text:span text:style-name="a860" text:class-names=""/></text:p>
                      </text:list-item>
                    </text:list>
                  </text:list-item>
                </text:list>
              </text:list-item>
            </text:list>
            <text:list text:style-name="a866">
              <text:list-item>
                <text:list text:style-name="a866">
                  <text:list-item>
                    <text:list text:style-name="a866">
                      <text:list-item>
                        <text:p text:style-name="a865" text:class-names="" text:cond-style-name=""><text:span text:style-name="a863" text:class-names="">原型機發展階段規劃 (醫材類請說明醫材比對品與預期用途)</text:span><text:span text:style-name="a864" text:class-names=""/></text:p>
                      </text:list-item>
                    </text:list>
                  </text:list-item>
                </text:list>
              </text:list-item>
            </text:list>
            <text:list text:style-name="a870">
              <text:list-item>
                <text:list text:style-name="a870">
                  <text:list-item>
                    <text:list text:style-name="a870">
                      <text:list-item>
                        <text:p text:style-name="a869" text:class-names="" text:cond-style-name=""><text:span text:style-name="a867" text:class-names="">相關法規驗證等執行規劃 (醫材類含取證所需之實驗臨床規劃)</text:span><text:span text:style-name="a868" text:class-names=""/></text:p>
                      </text:list-item>
                    </text:list>
                  </text:list-item>
                </text:list>
              </text:list-item>
            </text:list>
            <text:list text:style-name="a875">
              <text:list-item>
                <text:list text:style-name="a875">
                  <text:list-item>
                    <text:p text:style-name="a874" text:class-names="" text:cond-style-name=""><text:span text:style-name="a871" text:class-names="">(三)</text:span><text:span text:style-name="a872" text:class-names="">創業團隊組成</text:span><text:span text:style-name="a873" text:class-names=""/></text:p>
                  </text:list-item>
                </text:list>
              </text:list-item>
            </text:list>
            <text:list text:style-name="a879">
              <text:list-item>
                <text:list text:style-name="a879">
                  <text:list-item>
                    <text:p text:style-name="a878" text:class-names="" text:cond-style-name=""><text:span text:style-name="a876" text:class-names="">團隊創業準備度與成員組成完整性</text:span><text:span text:style-name="a877" text:class-names=""/></text:p>
                  </text:list-item>
                </text:list>
              </text:list-item>
            </text:list>
            <text:list text:style-name="a883">
              <text:list-item>
                <text:list text:style-name="a883">
                  <text:list-item>
                    <text:list text:style-name="a883">
                      <text:list-item>
                        <text:p text:style-name="a882" text:class-names="" text:cond-style-name=""><text:span text:style-name="a880" text:class-names="">PI創業決心及校內外團隊組成之規劃</text:span><text:span text:style-name="a881" text:class-names=""/></text:p>
                      </text:list-item>
                    </text:list>
                  </text:list-item>
                </text:list>
              </text:list-item>
            </text:list>
            <text:list text:style-name="a887">
              <text:list-item>
                <text:list text:style-name="a887">
                  <text:list-item>
                    <text:list text:style-name="a887">
                      <text:list-item>
                        <text:p text:style-name="a886" text:class-names="" text:cond-style-name=""><text:span text:style-name="a884" text:class-names="">萌芽案：團隊組成及3個月聘用專任BD人選規劃</text:span><text:span text:style-name="a885" text:class-names=""/></text:p>
                      </text:list-item>
                    </text:list>
                  </text:list-item>
                </text:list>
              </text:list-item>
            </text:list>
            <text:list text:style-name="a891">
              <text:list-item>
                <text:list text:style-name="a891">
                  <text:list-item>
                    <text:list text:style-name="a891">
                      <text:list-item>
                        <text:p text:style-name="a890" text:class-names="" text:cond-style-name=""><text:span text:style-name="a888" text:class-names="">拔尖案：團隊組成及3個月聘用專任CEO或COO人選規劃</text:span><text:span text:style-name="a889" text:class-names=""/></text:p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89" draw:style-name="a896" draw:name="Google Shape;343;p67" svg:x="11.55551in" svg:y="6.95157in" svg:width="1.11102in" svg:height="0.39921in">
          <draw:text-box>
            <text:p text:style-name="a895" text:class-names="" text:cond-style-name=""><text:span text:style-name="a893" text:class-names=""><text:page-number style:num-format="1" text:fixed="false">‹#›</text:page-number></text:span><text:span text:style-name="a894" text:class-names=""/></text:p>
          </draw:text-box>
          <svg:title/>
          <svg:desc/>
        </draw:frame>
        <presentation:notes draw:style-name="a899">
          <draw:frame draw:id="id190" presentation:style-name="a897" draw:name="Google Shape;338;p2:notes" svg:x="0.74331in" svg:y="5.2252in" svg:width="5.94724in" svg:height="4.2752in" presentation:class="notes" presentation:placeholder="true">
            <draw:text-box/>
            <svg:title/>
            <svg:desc/>
          </draw:frame>
          <draw:page-thumbnail draw:page-number="2" svg:x="0.46007in" svg:y="1.35764in" svg:width="6.51389in" svg:height="3.66319in" presentation:class="page" draw:id="id191" presentation:style-name="a898" draw:name="Google Shape;339;p2:notes">
            <svg:title/>
            <svg:desc/>
          </draw:page-thumbnail>
        </presentation:notes>
      </draw:page>
      <draw:page draw:name="Slide4" draw:style-name="a901" draw:master-page-name="Master1-Layout12-fourObj-Title,-4-Content" presentation:presentation-page-layout-name="Master1-PPL12" draw:id="Slide-259">
        <draw:frame draw:id="id192" draw:style-name="a905" draw:name="Google Shape;349;p68" svg:x="0.66654in" svg:y="0.4685in" svg:width="12in" svg:height="1.25in">
          <draw:text-box>
            <text:p text:style-name="a904" text:class-names="" text:cond-style-name=""><text:span text:style-name="a902" text:class-names="">(一)核心技術原創性及技術發展里程碑</text:span><text:span text:style-name="a903" text:class-names=""/></text:p>
          </draw:text-box>
          <svg:title/>
          <svg:desc/>
        </draw:frame>
        <draw:frame draw:id="id193" draw:style-name="a937" draw:name="Google Shape;350;p68" svg:x="0.66654in" svg:y="2.11654in" svg:width="12in" svg:height="4.8in">
          <draw:text-box>
            <text:list text:style-name="a911">
              <text:list-item>
                <text:p text:style-name="a910" text:class-names="" text:cond-style-name=""><text:span text:style-name="a906" text:class-names="">本計畫「</text:span><text:span text:style-name="a907" text:class-names="">具原創性之重大研發成果</text:span><text:span text:style-name="a908" text:class-names="">」之說明</text:span><text:span text:style-name="a909" text:class-names=""/></text:p>
              </text:list-item>
            </text:list>
            <text:p text:style-name="a918" text:class-names="" text:cond-style-name=""><text:span text:style-name="a912" text:class-names=""><text:s text:c="2"/>-原創性核心技術說明、重大研發成果證明 (請提出</text:span><text:span text:style-name="a913" text:class-names="">相關實驗數據</text:span><text:span text:style-name="a914" text:class-names="">，並填寫</text:span><text:span text:style-name="a915" text:class-names="">附件智財與論文說明</text:span><text:span text:style-name="a916" text:class-names="">)</text:span><text:span text:style-name="a917" text:class-names=""/></text:p>
            <text:p text:style-name="a921" text:class-names="" text:cond-style-name=""><text:span text:style-name="a919" text:class-names=""><text:s text:c="2"/>-可形成先期產業或重塑原有產業價值鏈之分析與說明</text:span><text:span text:style-name="a920" text:class-names=""/></text:p>
            <text:list text:style-name="a925">
              <text:list-item>
                <text:p text:style-name="a924" text:class-names="" text:cond-style-name=""><text:span text:style-name="a922" text:class-names="">本計畫運用之創業技術內容，須為政府補助計畫產出之研發成果，依科技基本法規定歸屬於執行機構所有者。</text:span><text:span text:style-name="a923" text:class-names=""/></text:p>
              </text:list-item>
            </text:list>
            <text:list text:style-name="a929">
              <text:list-item>
                <text:p text:style-name="a928" text:class-names="" text:cond-style-name=""><text:span text:style-name="a926" text:class-names="">請說明核心技術內容及相關實驗數據，並請列出已發表之關鍵期刊論文、研討會議、榮獲知名獎座等。</text:span><text:span text:style-name="a927" text:class-names=""/></text:p>
              </text:list-item>
            </text:list>
            <text:list text:style-name="a933">
              <text:list-item>
                <text:p text:style-name="a932" text:class-names="" text:cond-style-name=""><text:span text:style-name="a930" text:class-names="">請說明將運用於創業之技術內容智財布局規劃，包括專利、營業秘密等。</text:span><text:span text:style-name="a931" text:class-names=""/></text:p>
              </text:list-item>
            </text:list>
            <text:p text:style-name="a936" text:class-names="" text:cond-style-name=""><text:span text:style-name="a934" text:class-names=""><text:s text:c="1"/></text:span><text:span text:style-name="a935" text:class-names=""/></text:p>
          </draw:text-box>
          <svg:title/>
          <svg:desc/>
        </draw:frame>
        <draw:frame draw:id="id194" draw:style-name="a941" draw:name="Google Shape;351;p68" svg:x="11.55551in" svg:y="6.95157in" svg:width="1.11102in" svg:height="0.39921in">
          <draw:text-box>
            <text:p text:style-name="a940" text:class-names="" text:cond-style-name=""><text:span text:style-name="a938" text:class-names=""><text:page-number style:num-format="1" text:fixed="false">‹#›</text:page-number></text:span><text:span text:style-name="a939" text:class-names=""/></text:p>
          </draw:text-box>
          <svg:title/>
          <svg:desc/>
        </draw:frame>
        <presentation:notes draw:style-name="a948">
          <draw:page-thumbnail draw:page-number="3" svg:x="0.46007in" svg:y="1.35764in" svg:width="6.51389in" svg:height="3.66319in" presentation:class="page" draw:id="id195" presentation:style-name="a942" draw:name="Google Shape;345;p3:notes">
            <svg:title/>
            <svg:desc/>
          </draw:page-thumbnail>
          <draw:frame draw:id="id196" presentation:style-name="a943" draw:name="Google Shape;346;p3:notes" svg:x="0.74331in" svg:y="5.2252in" svg:width="5.94724in" svg:height="4.2752in" presentation:class="notes" presentation:placeholder="true">
            <draw:text-box/>
            <svg:title/>
            <svg:desc/>
          </draw:frame>
          <draw:frame draw:id="id197" draw:style-name="a947" draw:name="Google Shape;347;p3:notes" svg:x="4.21102in" svg:y="10.31299in" svg:width="3.22126in" svg:height="0.54488in">
            <draw:text-box>
              <text:p text:style-name="a946" text:class-names="" text:cond-style-name=""><text:span text:style-name="a944" text:class-names=""><text:page-number style:num-format="1" text:fixed="false">‹#›</text:page-number></text:span><text:span text:style-name="a945" text:class-names=""/></text:p>
            </draw:text-box>
            <svg:title/>
            <svg:desc/>
          </draw:frame>
        </presentation:notes>
      </draw:page>
      <draw:page draw:name="Slide5" draw:style-name="a950" draw:master-page-name="Master1-Layout12-fourObj-Title,-4-Content" presentation:presentation-page-layout-name="Master1-PPL12" draw:id="Slide-260">
        <draw:frame draw:id="id198" draw:style-name="a954" draw:name="Google Shape;357;p69" svg:x="0.66654in" svg:y="0.4685in" svg:width="12in" svg:height="1.25in">
          <draw:text-box>
            <text:p text:style-name="a953" text:class-names="" text:cond-style-name=""><text:span text:style-name="a951" text:class-names="">(一)核心技術原創性及技術發展里程碑</text:span><text:span text:style-name="a952" text:class-names=""/></text:p>
          </draw:text-box>
          <svg:title/>
          <svg:desc/>
        </draw:frame>
        <draw:frame draw:id="id199" draw:style-name="a998" draw:name="Google Shape;358;p69" svg:x="0.66654in" svg:y="2.11654in" svg:width="12in" svg:height="5.38346in">
          <draw:text-box>
            <text:list text:style-name="a960">
              <text:list-item>
                <text:p text:style-name="a959" text:class-names="" text:cond-style-name=""><text:span text:style-name="a955" text:class-names="">本計畫「</text:span><text:span text:style-name="a956" text:class-names="">研發成果商品化規劃</text:span><text:span text:style-name="a957" text:class-names="">」之說明</text:span><text:span text:style-name="a958" text:class-names=""/></text:p>
              </text:list-item>
            </text:list>
            <text:p text:style-name="a963" text:class-names="" text:cond-style-name=""><text:span text:style-name="a961" text:class-names=""><text:s text:c="2"/>-請提出技術發展里程碑，例如：核心技術可行性驗證</text:span><text:span text:style-name="a962" text:class-names=""/></text:p>
            <text:p text:style-name="a966" text:class-names="" text:cond-style-name=""><text:span text:style-name="a964" text:class-names=""><text:s text:c="2"/>-原型機發展與相關法規認證等執行規劃</text:span><text:span text:style-name="a965" text:class-names=""/></text:p>
            <text:list text:style-name="a970">
              <text:list-item>
                <text:list text:style-name="a970">
                  <text:list-item>
                    <text:p text:style-name="a969" text:class-names="" text:cond-style-name=""><text:span text:style-name="a967" text:class-names="">技術發展里程碑包括各階段目標與時程</text:span><text:span text:style-name="a968" text:class-names=""/></text:p>
                  </text:list-item>
                </text:list>
              </text:list-item>
            </text:list>
            <text:list text:style-name="a974">
              <text:list-item>
                <text:list text:style-name="a974">
                  <text:list-item>
                    <text:list text:style-name="a974">
                      <text:list-item>
                        <text:p text:style-name="a973" text:class-names="" text:cond-style-name=""><text:span text:style-name="a971" text:class-names="">技術或服務的發展進程里程碑</text:span><text:span text:style-name="a972" text:class-names=""/></text:p>
                      </text:list-item>
                    </text:list>
                  </text:list-item>
                </text:list>
              </text:list-item>
            </text:list>
            <text:list text:style-name="a978">
              <text:list-item>
                <text:list text:style-name="a978">
                  <text:list-item>
                    <text:p text:style-name="a977" text:class-names="" text:cond-style-name=""><text:span text:style-name="a975" text:class-names="">補助期間預計進行產品技術里程碑，包括</text:span><text:span text:style-name="a976" text:class-names=""/></text:p>
                  </text:list-item>
                </text:list>
              </text:list-item>
            </text:list>
            <text:list text:style-name="a983">
              <text:list-item>
                <text:list text:style-name="a983">
                  <text:list-item>
                    <text:list text:style-name="a983">
                      <text:list-item>
                        <text:p text:style-name="a982" text:class-names="" text:cond-style-name=""><text:span text:style-name="a979" text:class-names="">技術可行性驗證及風險管控規劃<text:s text:c="1"/></text:span><text:span text:style-name="a980" text:class-names="">(萌芽案TRL4-6：α-test、拔尖案TRL6-8：β-test)<text:s text:c="1"/></text:span><text:span text:style-name="a981" text:class-names=""/></text:p>
                      </text:list-item>
                    </text:list>
                  </text:list-item>
                </text:list>
              </text:list-item>
            </text:list>
            <text:list text:style-name="a987">
              <text:list-item>
                <text:list text:style-name="a987">
                  <text:list-item>
                    <text:list text:style-name="a987">
                      <text:list-item>
                        <text:p text:style-name="a986" text:class-names="" text:cond-style-name=""><text:span text:style-name="a984" text:class-names="">原型機發展階段規劃 (醫材類請說明醫材比對品與預期用途)</text:span><text:span text:style-name="a985" text:class-names=""/></text:p>
                      </text:list-item>
                    </text:list>
                  </text:list-item>
                </text:list>
              </text:list-item>
            </text:list>
            <text:list text:style-name="a991">
              <text:list-item>
                <text:list text:style-name="a991">
                  <text:list-item>
                    <text:list text:style-name="a991">
                      <text:list-item>
                        <text:p text:style-name="a990" text:class-names="" text:cond-style-name=""><text:span text:style-name="a988" text:class-names="">相關法規驗證等執行規劃 (醫材類含取證所需之實驗臨床規劃)</text:span><text:span text:style-name="a989" text:class-names=""/></text:p>
                      </text:list-item>
                    </text:list>
                  </text:list-item>
                </text:list>
              </text:list-item>
            </text:list>
            <text:p text:style-name="a994" text:class-names="" text:cond-style-name=""><text:span text:style-name="a992" text:class-names=""><text:s text:c="1"/></text:span><text:span text:style-name="a993" text:class-names=""/></text:p>
            <text:p text:style-name="a997" text:class-names="" text:cond-style-name=""><text:span text:style-name="a995" text:class-names=""><text:s text:c="1"/></text:span><text:span text:style-name="a996" text:class-names=""/></text:p>
          </draw:text-box>
          <svg:title/>
          <svg:desc/>
        </draw:frame>
        <draw:frame draw:id="id200" draw:style-name="a1002" draw:name="Google Shape;359;p69" svg:x="11.55551in" svg:y="6.95157in" svg:width="1.11102in" svg:height="0.39921in">
          <draw:text-box>
            <text:p text:style-name="a1001" text:class-names="" text:cond-style-name=""><text:span text:style-name="a999" text:class-names=""><text:page-number style:num-format="1" text:fixed="false">‹#›</text:page-number></text:span><text:span text:style-name="a1000" text:class-names=""/></text:p>
          </draw:text-box>
          <svg:title/>
          <svg:desc/>
        </draw:frame>
        <presentation:notes draw:style-name="a1009">
          <draw:page-thumbnail draw:page-number="4" svg:x="0.46007in" svg:y="1.35764in" svg:width="6.51389in" svg:height="3.66319in" presentation:class="page" draw:id="id201" presentation:style-name="a1003" draw:name="Google Shape;353;p4:notes">
            <svg:title/>
            <svg:desc/>
          </draw:page-thumbnail>
          <draw:frame draw:id="id202" presentation:style-name="a1004" draw:name="Google Shape;354;p4:notes" svg:x="0.74331in" svg:y="5.2252in" svg:width="5.94724in" svg:height="4.2752in" presentation:class="notes" presentation:placeholder="true">
            <draw:text-box/>
            <svg:title/>
            <svg:desc/>
          </draw:frame>
          <draw:frame draw:id="id203" draw:style-name="a1008" draw:name="Google Shape;355;p4:notes" svg:x="4.21102in" svg:y="10.31299in" svg:width="3.22126in" svg:height="0.54488in">
            <draw:text-box>
              <text:p text:style-name="a1007" text:class-names="" text:cond-style-name=""><text:span text:style-name="a1005" text:class-names=""><text:page-number style:num-format="1" text:fixed="false">‹#›</text:page-number></text:span><text:span text:style-name="a1006" text:class-names=""/></text:p>
            </draw:text-box>
            <svg:title/>
            <svg:desc/>
          </draw:frame>
        </presentation:notes>
      </draw:page>
      <draw:page draw:name="Slide6" draw:style-name="a1011" draw:master-page-name="Master1-Layout12-fourObj-Title,-4-Content" presentation:presentation-page-layout-name="Master1-PPL12" draw:id="Slide-261">
        <draw:frame draw:id="id204" draw:style-name="a1015" draw:name="Google Shape;365;p70" svg:x="0.66654in" svg:y="0.5in" svg:width="12in" svg:height="1.25in">
          <draw:text-box>
            <text:p text:style-name="a1014" text:class-names="" text:cond-style-name=""><text:span text:style-name="a1012" text:class-names="">(二)商業發展規劃<text:s text:c="1"/></text:span><text:span text:style-name="a1013" text:class-names=""/></text:p>
          </draw:text-box>
          <svg:title/>
          <svg:desc/>
        </draw:frame>
        <draw:frame draw:id="id205" draw:style-name="a1059" draw:name="Google Shape;366;p70" svg:x="0.66654in" svg:y="2.11654in" svg:width="12.48976in" svg:height="4.8in">
          <draw:text-box>
            <text:list text:style-name="a1021">
              <text:list-item>
                <text:p text:style-name="a1020" text:class-names="" text:cond-style-name=""><text:span text:style-name="a1016" text:class-names="">本計畫「</text:span><text:span text:style-name="a1017" text:class-names="">產品市場供應鏈上下游分析與商品化</text:span><text:span text:style-name="a1018" text:class-names="">」之說明</text:span><text:span text:style-name="a1019" text:class-names=""/></text:p>
              </text:list-item>
            </text:list>
            <text:p text:style-name="a1024" text:class-names="" text:cond-style-name=""><text:span text:style-name="a1022" text:class-names=""><text:s text:c="2"/>-請說明產品市場供應鏈上下游、競爭者分析及產品競爭優勢等(含產品發展、市場進入/布局規劃)</text:span><text:span text:style-name="a1023" text:class-names=""/></text:p>
            <text:p text:style-name="a1027" text:class-names="" text:cond-style-name=""><text:span text:style-name="a1025" text:class-names=""><text:s text:c="2"/>-請說明先期使用者(early adopter)或前瞻使用者(lead user)使用意願分析與商業模式</text:span><text:span text:style-name="a1026" text:class-names=""/></text:p>
            <text:list text:style-name="a1031">
              <text:list-item>
                <text:list text:style-name="a1031">
                  <text:list-item>
                    <text:p text:style-name="a1030" text:class-names="" text:cond-style-name=""><text:span text:style-name="a1028" text:class-names="">可形成先期產業或重塑原有產業價值鏈之分析與說明，包括</text:span><text:span text:style-name="a1029" text:class-names=""/></text:p>
                  </text:list-item>
                </text:list>
              </text:list-item>
            </text:list>
            <text:list text:style-name="a1037">
              <text:list-item>
                <text:list text:style-name="a1037">
                  <text:list-item>
                    <text:list text:style-name="a1037">
                      <text:list-item>
                        <text:p text:style-name="a1036" text:class-names="" text:cond-style-name=""><text:span text:style-name="a1032" text:class-names="">市場未被滿足的需求 (Unmet needs</text:span><text:span text:style-name="a1033" text:class-names=""><text:s text:c="1"/></text:span><text:span text:style-name="a1034" text:class-names="">，生醫類為 Unmet Clinical needs以及通路策略)<text:s text:c="1"/></text:span><text:span text:style-name="a1035" text:class-names=""/></text:p>
                      </text:list-item>
                    </text:list>
                  </text:list-item>
                </text:list>
              </text:list-item>
            </text:list>
            <text:list text:style-name="a1041">
              <text:list-item>
                <text:list text:style-name="a1041">
                  <text:list-item>
                    <text:list text:style-name="a1041">
                      <text:list-item>
                        <text:p text:style-name="a1040" text:class-names="" text:cond-style-name=""><text:span text:style-name="a1038" text:class-names="">市場定位及規模預估</text:span><text:span text:style-name="a1039" text:class-names=""/></text:p>
                      </text:list-item>
                    </text:list>
                  </text:list-item>
                </text:list>
              </text:list-item>
            </text:list>
            <text:list text:style-name="a1045">
              <text:list-item>
                <text:list text:style-name="a1045">
                  <text:list-item>
                    <text:p text:style-name="a1044" text:class-names="" text:cond-style-name=""><text:span text:style-name="a1042" text:class-names="">早期商業發展策略</text:span><text:span text:style-name="a1043" text:class-names=""/></text:p>
                  </text:list-item>
                </text:list>
              </text:list-item>
            </text:list>
            <text:list text:style-name="a1049">
              <text:list-item>
                <text:list text:style-name="a1049">
                  <text:list-item>
                    <text:list text:style-name="a1049">
                      <text:list-item>
                        <text:p text:style-name="a1048" text:class-names="" text:cond-style-name=""><text:span text:style-name="a1046" text:class-names="">產品市場供應鏈上下游、競爭者分析及優勢等 (含產品發展、市場進入/布局規劃)<text:s text:c="1"/></text:span><text:span text:style-name="a1047" text:class-names=""/></text:p>
                      </text:list-item>
                    </text:list>
                  </text:list-item>
                </text:list>
              </text:list-item>
            </text:list>
            <text:list text:style-name="a1053">
              <text:list-item>
                <text:list text:style-name="a1053">
                  <text:list-item>
                    <text:list text:style-name="a1053">
                      <text:list-item>
                        <text:p text:style-name="a1052" text:class-names="" text:cond-style-name=""><text:span text:style-name="a1050" text:class-names="">供應鏈下游先期使用者(early adopter) 或前瞻使用者 (lead user) 使用意願及其需求和規格等分析</text:span><text:span text:style-name="a1051" text:class-names=""/></text:p>
                      </text:list-item>
                    </text:list>
                  </text:list-item>
                </text:list>
              </text:list-item>
            </text:list>
            <text:p text:style-name="a1058" text:class-names="" text:cond-style-name=""><text:span text:style-name="a1054" text:class-names=""><text:s text:c="2"/></text:span><text:span text:style-name="a1055" text:class-names=""><text:line-break/></text:span><text:span text:style-name="a1056" text:class-names=""><text:s text:c="1"/></text:span><text:span text:style-name="a1057" text:class-names=""/></text:p>
          </draw:text-box>
          <svg:title/>
          <svg:desc/>
        </draw:frame>
        <draw:frame draw:id="id206" draw:style-name="a1063" draw:name="Google Shape;367;p70" svg:x="11.55551in" svg:y="6.95157in" svg:width="1.11102in" svg:height="0.39921in">
          <draw:text-box>
            <text:p text:style-name="a1062" text:class-names="" text:cond-style-name=""><text:span text:style-name="a1060" text:class-names=""><text:page-number style:num-format="1" text:fixed="false">‹#›</text:page-number></text:span><text:span text:style-name="a1061" text:class-names=""/></text:p>
          </draw:text-box>
          <svg:title/>
          <svg:desc/>
        </draw:frame>
        <presentation:notes draw:style-name="a1070">
          <draw:page-thumbnail draw:page-number="5" svg:x="0.46007in" svg:y="1.35764in" svg:width="6.51389in" svg:height="3.66319in" presentation:class="page" draw:id="id207" presentation:style-name="a1064" draw:name="Google Shape;361;p5:notes">
            <svg:title/>
            <svg:desc/>
          </draw:page-thumbnail>
          <draw:frame draw:id="id208" presentation:style-name="a1065" draw:name="Google Shape;362;p5:notes" svg:x="0.74331in" svg:y="5.2252in" svg:width="5.94724in" svg:height="4.2752in" presentation:class="notes" presentation:placeholder="true">
            <draw:text-box/>
            <svg:title/>
            <svg:desc/>
          </draw:frame>
          <draw:frame draw:id="id209" draw:style-name="a1069" draw:name="Google Shape;363;p5:notes" svg:x="4.21102in" svg:y="10.31299in" svg:width="3.22126in" svg:height="0.54488in">
            <draw:text-box>
              <text:p text:style-name="a1068" text:class-names="" text:cond-style-name=""><text:span text:style-name="a1066" text:class-names=""><text:page-number style:num-format="1" text:fixed="false">‹#›</text:page-number></text:span><text:span text:style-name="a1067" text:class-names=""/></text:p>
            </draw:text-box>
            <svg:title/>
            <svg:desc/>
          </draw:frame>
        </presentation:notes>
      </draw:page>
      <draw:page draw:name="Slide7" draw:style-name="a1072" draw:master-page-name="Master1-Layout12-fourObj-Title,-4-Content" presentation:presentation-page-layout-name="Master1-PPL12" draw:id="Slide-262">
        <draw:frame draw:id="id210" draw:style-name="a1117" draw:name="Google Shape;373;p71" svg:x="0.66654in" svg:y="2.11654in" svg:width="12in" svg:height="4.8in">
          <draw:text-box>
            <text:list text:style-name="a1078">
              <text:list-item>
                <text:p text:style-name="a1077" text:class-names="" text:cond-style-name=""><text:span text:style-name="a1073" text:class-names="">本計畫「</text:span><text:span text:style-name="a1074" text:class-names="">商業發展里程碑</text:span><text:span text:style-name="a1075" text:class-names="">」之說明</text:span><text:span text:style-name="a1076" text:class-names=""/></text:p>
              </text:list-item>
            </text:list>
            <text:p text:style-name="a1081" text:class-names="" text:cond-style-name=""><text:span text:style-name="a1079" text:class-names=""><text:s text:c="2"/>-請說明商業發展里程碑及階段性各階段預期完成之目標</text:span><text:span text:style-name="a1080" text:class-names=""/></text:p>
            <text:list text:style-name="a1085">
              <text:list-item>
                <text:list text:style-name="a1085">
                  <text:list-item>
                    <text:p text:style-name="a1084" text:class-names="" text:cond-style-name=""><text:span text:style-name="a1082" text:class-names="">商業發展里程碑，包括各階段目標與時程</text:span><text:span text:style-name="a1083" text:class-names=""/></text:p>
                  </text:list-item>
                </text:list>
              </text:list-item>
            </text:list>
            <text:list text:style-name="a1089">
              <text:list-item>
                <text:list text:style-name="a1089">
                  <text:list-item>
                    <text:list text:style-name="a1089">
                      <text:list-item>
                        <text:p text:style-name="a1088" text:class-names="" text:cond-style-name=""><text:span text:style-name="a1086" text:class-names="">創新產品或服務之商業發展規劃及獲利模式</text:span><text:span text:style-name="a1087" text:class-names=""/></text:p>
                      </text:list-item>
                    </text:list>
                  </text:list-item>
                </text:list>
              </text:list-item>
            </text:list>
            <text:list text:style-name="a1093">
              <text:list-item>
                <text:list text:style-name="a1093">
                  <text:list-item>
                    <text:list text:style-name="a1093">
                      <text:list-item>
                        <text:p text:style-name="a1092" text:class-names="" text:cond-style-name=""><text:span text:style-name="a1090" text:class-names="">後續商化發展或出場時程條件等規劃</text:span><text:span text:style-name="a1091" text:class-names=""/></text:p>
                      </text:list-item>
                    </text:list>
                  </text:list-item>
                </text:list>
              </text:list-item>
            </text:list>
            <text:list text:style-name="a1097">
              <text:list-item>
                <text:list text:style-name="a1097">
                  <text:list-item>
                    <text:p text:style-name="a1096" text:class-names="" text:cond-style-name=""><text:span text:style-name="a1094" text:class-names="">補助期間預計進行商化工作項，包括</text:span><text:span text:style-name="a1095" text:class-names=""/></text:p>
                  </text:list-item>
                </text:list>
              </text:list-item>
            </text:list>
            <text:list text:style-name="a1102">
              <text:list-item>
                <text:list text:style-name="a1102">
                  <text:list-item>
                    <text:list text:style-name="a1102">
                      <text:list-item>
                        <text:p text:style-name="a1101" text:class-names="" text:cond-style-name=""><text:span text:style-name="a1098" text:class-names="">技術可行性驗證及風險管控規劃<text:s text:c="1"/></text:span><text:span text:style-name="a1099" text:class-names="">(萌芽案TRL4-6：α-test、拔尖案TRL6-8：β-test)<text:s text:c="1"/></text:span><text:span text:style-name="a1100" text:class-names=""/></text:p>
                      </text:list-item>
                    </text:list>
                  </text:list-item>
                </text:list>
              </text:list-item>
            </text:list>
            <text:list text:style-name="a1106">
              <text:list-item>
                <text:list text:style-name="a1106">
                  <text:list-item>
                    <text:list text:style-name="a1106">
                      <text:list-item>
                        <text:p text:style-name="a1105" text:class-names="" text:cond-style-name=""><text:span text:style-name="a1103" text:class-names="">原型機發展階段規劃 (醫材類請說明醫材比對品與預期用途)</text:span><text:span text:style-name="a1104" text:class-names=""/></text:p>
                      </text:list-item>
                    </text:list>
                  </text:list-item>
                </text:list>
              </text:list-item>
            </text:list>
            <text:list text:style-name="a1110">
              <text:list-item>
                <text:list text:style-name="a1110">
                  <text:list-item>
                    <text:list text:style-name="a1110">
                      <text:list-item>
                        <text:p text:style-name="a1109" text:class-names="" text:cond-style-name=""><text:span text:style-name="a1107" text:class-names="">相關法規驗證等執行規劃 (醫材類含取證所需之實驗臨床規劃)</text:span><text:span text:style-name="a1108" text:class-names=""/></text:p>
                      </text:list-item>
                    </text:list>
                  </text:list-item>
                </text:list>
              </text:list-item>
            </text:list>
            <text:p text:style-name="a1113" text:class-names="" text:cond-style-name=""><text:span text:style-name="a1111" text:class-names=""><text:s text:c="1"/></text:span><text:span text:style-name="a1112" text:class-names=""/></text:p>
            <text:p text:style-name="a1116" text:class-names="" text:cond-style-name=""><text:span text:style-name="a1114" text:class-names=""><text:s text:c="1"/></text:span><text:span text:style-name="a1115" text:class-names=""/></text:p>
          </draw:text-box>
          <svg:title/>
          <svg:desc/>
        </draw:frame>
        <draw:frame draw:id="id211" draw:style-name="a1121" draw:name="Google Shape;374;p71" svg:x="0.66654in" svg:y="0.5in" svg:width="12in" svg:height="1.25in">
          <draw:text-box>
            <text:p text:style-name="a1120" text:class-names="" text:cond-style-name=""><text:span text:style-name="a1118" text:class-names="">(二)商業發展規劃<text:s text:c="1"/></text:span><text:span text:style-name="a1119" text:class-names=""/></text:p>
          </draw:text-box>
          <svg:title/>
          <svg:desc/>
        </draw:frame>
        <draw:frame draw:id="id212" draw:style-name="a1125" draw:name="Google Shape;375;p71" svg:x="11.55551in" svg:y="6.95157in" svg:width="1.11102in" svg:height="0.39921in">
          <draw:text-box>
            <text:p text:style-name="a1124" text:class-names="" text:cond-style-name=""><text:span text:style-name="a1122" text:class-names=""><text:page-number style:num-format="1" text:fixed="false">‹#›</text:page-number></text:span><text:span text:style-name="a1123" text:class-names=""/></text:p>
          </draw:text-box>
          <svg:title/>
          <svg:desc/>
        </draw:frame>
        <presentation:notes draw:style-name="a1132">
          <draw:page-thumbnail draw:page-number="6" svg:x="0.46007in" svg:y="1.35764in" svg:width="6.51389in" svg:height="3.66319in" presentation:class="page" draw:id="id213" presentation:style-name="a1126" draw:name="Google Shape;369;p6:notes">
            <svg:title/>
            <svg:desc/>
          </draw:page-thumbnail>
          <draw:frame draw:id="id214" presentation:style-name="a1127" draw:name="Google Shape;370;p6:notes" svg:x="0.74331in" svg:y="5.2252in" svg:width="5.94724in" svg:height="4.2752in" presentation:class="notes" presentation:placeholder="true">
            <draw:text-box/>
            <svg:title/>
            <svg:desc/>
          </draw:frame>
          <draw:frame draw:id="id215" draw:style-name="a1131" draw:name="Google Shape;371;p6:notes" svg:x="4.21102in" svg:y="10.31299in" svg:width="3.22126in" svg:height="0.54488in">
            <draw:text-box>
              <text:p text:style-name="a1130" text:class-names="" text:cond-style-name=""><text:span text:style-name="a1128" text:class-names=""><text:page-number style:num-format="1" text:fixed="false">‹#›</text:page-number></text:span><text:span text:style-name="a1129" text:class-names=""/></text:p>
            </draw:text-box>
            <svg:title/>
            <svg:desc/>
          </draw:frame>
        </presentation:notes>
      </draw:page>
      <draw:page draw:name="Slide8" draw:style-name="a1134" draw:master-page-name="Master1-Layout12-fourObj-Title,-4-Content" presentation:presentation-page-layout-name="Master1-PPL12" draw:id="Slide-263">
        <draw:frame draw:id="id216" draw:style-name="a1138" draw:name="Google Shape;380;p72" svg:x="0.66654in" svg:y="0.77008in" svg:width="12in" svg:height="1.25in">
          <draw:text-box>
            <text:p text:style-name="a1137" text:class-names="" text:cond-style-name=""><text:span text:style-name="a1135" text:class-names="">(三)創業團隊組成</text:span><text:span text:style-name="a1136" text:class-names=""/></text:p>
          </draw:text-box>
          <svg:title/>
          <svg:desc/>
        </draw:frame>
        <draw:frame draw:id="id217" draw:style-name="a1158" draw:name="Google Shape;381;p72" svg:x="0.66654in" svg:y="2.11654in" svg:width="12in" svg:height="4.8in">
          <draw:text-box>
            <text:list text:style-name="a1142">
              <text:list-item>
                <text:p text:style-name="a1141" text:class-names="" text:cond-style-name=""><text:span text:style-name="a1139" text:class-names="">請說明預計新創團隊之成員與職掌（務必包括計畫主持人、技術開發人員、具業界經驗商業發展人員）</text:span><text:span text:style-name="a1140" text:class-names=""/></text:p>
              </text:list-item>
            </text:list>
            <text:list text:style-name="a1146">
              <text:list-item>
                <text:list text:style-name="a1146">
                  <text:list-item>
                    <text:p text:style-name="a1145" text:class-names="" text:cond-style-name=""><text:span text:style-name="a1143" text:class-names="">團隊創業準備度與成員組成完整性</text:span><text:span text:style-name="a1144" text:class-names=""/></text:p>
                  </text:list-item>
                </text:list>
              </text:list-item>
            </text:list>
            <text:list text:style-name="a1150">
              <text:list-item>
                <text:list text:style-name="a1150">
                  <text:list-item>
                    <text:list text:style-name="a1150">
                      <text:list-item>
                        <text:p text:style-name="a1149" text:class-names="" text:cond-style-name=""><text:span text:style-name="a1147" text:class-names="">PI創業決心及校內外團隊組成之規劃</text:span><text:span text:style-name="a1148" text:class-names=""/></text:p>
                      </text:list-item>
                    </text:list>
                  </text:list-item>
                </text:list>
              </text:list-item>
            </text:list>
            <text:list text:style-name="a1154">
              <text:list-item>
                <text:list text:style-name="a1154">
                  <text:list-item>
                    <text:list text:style-name="a1154">
                      <text:list-item>
                        <text:p text:style-name="a1153" text:class-names="" text:cond-style-name=""><text:span text:style-name="a1151" text:class-names="">萌芽案：團隊組成及BD人選</text:span><text:span text:style-name="a1152" text:class-names=""/></text:p>
                      </text:list-item>
                    </text:list>
                  </text:list-item>
                </text:list>
              </text:list-item>
            </text:list>
            <text:p text:style-name="a1157" text:class-names="" text:cond-style-name=""><text:span text:style-name="a1155" text:class-names=""><text:s text:c="1"/></text:span><text:span text:style-name="a1156" text:class-names=""/></text:p>
          </draw:text-box>
          <svg:title/>
          <svg:desc/>
        </draw:frame>
        <draw:frame draw:id="id218" draw:style-name="a1162" draw:name="Google Shape;382;p72" svg:x="11.55551in" svg:y="6.95157in" svg:width="1.11102in" svg:height="0.39921in">
          <draw:text-box>
            <text:p text:style-name="a1161" text:class-names="" text:cond-style-name=""><text:span text:style-name="a1159" text:class-names=""><text:page-number style:num-format="1" text:fixed="false">‹#›</text:page-number></text:span><text:span text:style-name="a1160" text:class-names=""/></text:p>
          </draw:text-box>
          <svg:title/>
          <svg:desc/>
        </draw:frame>
        <presentation:notes draw:style-name="a1165">
          <draw:frame draw:id="id219" presentation:style-name="a1163" draw:name="Google Shape;377;p7:notes" svg:x="0.74331in" svg:y="5.2252in" svg:width="5.94724in" svg:height="4.2752in" presentation:class="notes" presentation:placeholder="true">
            <draw:text-box/>
            <svg:title/>
            <svg:desc/>
          </draw:frame>
          <draw:page-thumbnail draw:page-number="7" svg:x="0.46007in" svg:y="1.35764in" svg:width="6.51389in" svg:height="3.66319in" presentation:class="page" draw:id="id220" presentation:style-name="a1164" draw:name="Google Shape;378;p7:notes">
            <svg:title/>
            <svg:desc/>
          </draw:page-thumbnail>
        </presentation:notes>
      </draw:page>
      <draw:page draw:name="Slide9" draw:style-name="a1167" draw:master-page-name="Master1-Layout12-fourObj-Title,-4-Content" presentation:presentation-page-layout-name="Master1-PPL12" draw:id="Slide-264">
        <draw:frame draw:id="id221" draw:style-name="a1174" draw:name="Google Shape;388;p73" svg:x="0.66654in" svg:y="2.11654in" svg:width="12in" svg:height="4.8in">
          <draw:text-box>
            <text:p text:style-name="a1170" text:class-names="" text:cond-style-name=""><text:span text:style-name="a1168" text:class-names=""><text:s text:c="1"/></text:span><text:span text:style-name="a1169" text:class-names=""/></text:p>
            <text:p text:style-name="a1173" text:class-names="" text:cond-style-name=""><text:span text:style-name="a1171" text:class-names=""><text:s text:c="1"/></text:span><text:span text:style-name="a1172" text:class-names=""/></text:p>
          </draw:text-box>
          <svg:title/>
          <svg:desc/>
        </draw:frame>
        <draw:frame draw:id="id222" draw:name="Google Shape;389;p73" svg:x="0.66654in" svg:y="1.20079in" svg:width="3.28084in" svg:height="3.28084in">
          <table:table table:style-name="a1175" table:template-name="{296C83FF-684D-4C3E-BD75-A45646994C78}" table:use-banding-columns-styles="false" table:use-banding-rows-styles="false" table:use-first-column-styles="false" table:use-first-row-styles="false" table:use-last-column-styles="false" table:use-last-row-styles="false">
            <table:table-column table:style-name="a1176" table:default-cell-style-name=""/>
            <table:table-column table:style-name="a1177" table:default-cell-style-name=""/>
            <table:table-column table:style-name="a1178" table:default-cell-style-name=""/>
            <table:table-column table:style-name="a1179" table:default-cell-style-name=""/>
            <table:table-row table:style-name="a1180" table:default-cell-style-name="">
              <table:table-cell table:style-name="a1186">
                <text:p text:style-name="a1185" text:class-names="" text:cond-style-name=""><text:span text:style-name="a1181" text:class-names="">關</text:span><text:span text:style-name="a1182" text:class-names="">s</text:span><text:span text:style-name="a1183" text:class-names="">技術項目</text:span><text:span text:style-name="a1184" text:class-names=""/></text:p>
              </table:table-cell>
              <table:table-cell table:style-name="a1190">
                <text:p text:style-name="a1189" text:class-names="" text:cond-style-name=""><text:span text:style-name="a1187" text:class-names="">團隊現行技術進度</text:span><text:span text:style-name="a1188" text:class-names=""/></text:p>
              </table:table-cell>
              <table:table-cell table:style-name="a1197">
                <text:p text:style-name="a1193" text:class-names="" text:cond-style-name=""><text:span text:style-name="a1191" text:class-names="">本計劃預計完成之</text:span><text:span text:style-name="a1192" text:class-names=""/></text:p>
                <text:p text:style-name="a1196" text:class-names="" text:cond-style-name=""><text:span text:style-name="a1194" text:class-names="">技術目標及指標</text:span><text:span text:style-name="a1195" text:class-names=""/></text:p>
              </table:table-cell>
              <table:table-cell table:style-name="a1201">
                <text:p text:style-name="a1200" text:class-names="" text:cond-style-name=""><text:span text:style-name="a1198" text:class-names="">重要性說明與預估經費</text:span><text:span text:style-name="a1199" text:class-names=""/></text:p>
              </table:table-cell>
            </table:table-row>
            <table:table-row table:style-name="a1202" table:default-cell-style-name="">
              <table:table-cell table:style-name="a1205">
                <text:p text:style-name="a1204" text:class-names="" text:cond-style-name=""><text:span text:style-name="a1203" text:class-names=""/></text:p>
              </table:table-cell>
              <table:table-cell table:style-name="a1209">
                <text:p text:style-name="a1208" text:class-names="" text:cond-style-name=""><text:span text:style-name="a1206" text:class-names=""> </text:span><text:span text:style-name="a1207" text:class-names=""/></text:p>
              </table:table-cell>
              <table:table-cell table:style-name="a1213">
                <text:p text:style-name="a1212" text:class-names="" text:cond-style-name=""><text:span text:style-name="a1210" text:class-names=""> </text:span><text:span text:style-name="a1211" text:class-names=""/></text:p>
              </table:table-cell>
              <table:table-cell table:style-name="a1216">
                <text:p text:style-name="a1215" text:class-names="" text:cond-style-name=""><text:span text:style-name="a1214" text:class-names=""/></text:p>
              </table:table-cell>
            </table:table-row>
            <table:table-row table:style-name="a1217" table:default-cell-style-name="">
              <table:table-cell table:style-name="a1220">
                <text:p text:style-name="a1219" text:class-names="" text:cond-style-name=""><text:span text:style-name="a1218" text:class-names=""/></text:p>
              </table:table-cell>
              <table:table-cell table:style-name="a1223">
                <text:p text:style-name="a1222" text:class-names="" text:cond-style-name=""><text:span text:style-name="a1221" text:class-names=""/></text:p>
              </table:table-cell>
              <table:table-cell table:style-name="a1226">
                <text:p text:style-name="a1225" text:class-names="" text:cond-style-name=""><text:span text:style-name="a1224" text:class-names=""/></text:p>
              </table:table-cell>
              <table:table-cell table:style-name="a1229">
                <text:p text:style-name="a1228" text:class-names="" text:cond-style-name=""><text:span text:style-name="a1227" text:class-names=""/></text:p>
              </table:table-cell>
            </table:table-row>
            <table:table-row table:style-name="a1230" table:default-cell-style-name="">
              <table:table-cell table:style-name="a1233">
                <text:p text:style-name="a1232" text:class-names="" text:cond-style-name=""><text:span text:style-name="a1231" text:class-names=""/></text:p>
              </table:table-cell>
              <table:table-cell table:style-name="a1236">
                <text:p text:style-name="a1235" text:class-names="" text:cond-style-name=""><text:span text:style-name="a1234" text:class-names=""/></text:p>
              </table:table-cell>
              <table:table-cell table:style-name="a1239">
                <text:p text:style-name="a1238" text:class-names="" text:cond-style-name=""><text:span text:style-name="a1237" text:class-names=""/></text:p>
              </table:table-cell>
              <table:table-cell table:style-name="a1242">
                <text:p text:style-name="a1241" text:class-names="" text:cond-style-name=""><text:span text:style-name="a1240" text:class-names=""/></text:p>
              </table:table-cell>
            </table:table-row>
          </table:table>
          <draw:image xlink:href="media/image1.png" xlink:type="simple" xlink:show="embed" xlink:actuate="onLoad"/>
          <svg:title/>
          <svg:desc/>
        </draw:frame>
        <draw:frame draw:id="id223" draw:style-name="a1247" draw:name="Google Shape;390;p73" svg:x="0.66654in" svg:y="0.35866in" svg:width="12in" svg:height="0.58504in">
          <draw:text-box>
            <text:p text:style-name="a1246" text:class-names="" text:cond-style-name=""><text:span text:style-name="a1243" text:class-names="">產品化關鍵技術研發進度<text:s text:c="1"/></text:span><text:span text:style-name="a1244" text:class-names="">(需對應查核點項目)</text:span><text:span text:style-name="a1245" text:class-names=""/></text:p>
          </draw:text-box>
          <svg:title/>
          <svg:desc/>
        </draw:frame>
        <draw:frame draw:id="id224" draw:style-name="a1257" draw:name="Google Shape;391;p73" svg:x="0.92756in" svg:y="5.75236in" svg:width="11.81535in" svg:height="1.61575in">
          <draw:text-box>
            <text:p text:style-name="a1250" text:class-names="" text:cond-style-name=""><text:span text:style-name="a1248" text:class-names="">註：本頁應說明團隊現行所掌握之關鍵技術進度，以及為利研發成果商業化，本計劃預計完成之具體、可驗證之技術目標及指標，如功能/spec精進、產率/良率提升、完成xxx測試/試驗、完成系統雛形、完成xxx試量產等。</text:span><text:span text:style-name="a1249" text:class-names=""/></text:p>
            <text:p text:style-name="a1253" text:class-names="" text:cond-style-name=""><text:span text:style-name="a1251" text:class-names="">所列技術目標及指標應對應技術查核點。</text:span><text:span text:style-name="a1252" text:class-names=""/></text:p>
            <text:p text:style-name="a1256" text:class-names="" text:cond-style-name=""><text:span text:style-name="a1254" text:class-names="">延續案應對照補充說明與前期之關鍵技術差異，以及這些差異對商業化之必要性。</text:span><text:span text:style-name="a1255" text:class-names=""/></text:p>
          </draw:text-box>
          <svg:title/>
          <svg:desc/>
        </draw:frame>
        <presentation:notes draw:style-name="a1264">
          <draw:page-thumbnail draw:page-number="8" svg:x="0.46181in" svg:y="1.35764in" svg:width="6.51042in" svg:height="3.66319in" presentation:class="page" draw:id="id225" presentation:style-name="a1258" draw:name="Google Shape;384;p8:notes">
            <svg:title/>
            <svg:desc/>
          </draw:page-thumbnail>
          <draw:frame draw:id="id226" presentation:style-name="a1259" draw:name="Google Shape;385;p8:notes" svg:x="0.74331in" svg:y="5.2252in" svg:width="5.94724in" svg:height="4.2752in" presentation:class="notes" presentation:placeholder="true">
            <draw:text-box/>
            <svg:title/>
            <svg:desc/>
          </draw:frame>
          <draw:frame draw:id="id227" draw:style-name="a1263" draw:name="Google Shape;386;p8:notes" svg:x="4.21102in" svg:y="10.31299in" svg:width="3.22126in" svg:height="0.54488in">
            <draw:text-box>
              <text:p text:style-name="a1262" text:class-names="" text:cond-style-name=""><text:span text:style-name="a1260" text:class-names=""><text:page-number style:num-format="1" text:fixed="false">‹#›</text:page-number></text:span><text:span text:style-name="a1261" text:class-names=""/></text:p>
            </draw:text-box>
            <svg:title/>
            <svg:desc/>
          </draw:frame>
        </presentation:notes>
      </draw:page>
      <draw:page draw:name="Slide10" draw:style-name="a1266" draw:master-page-name="Master1-Layout12-fourObj-Title,-4-Content" presentation:presentation-page-layout-name="Master1-PPL12" draw:id="Slide-265">
        <draw:frame draw:id="id228" draw:style-name="a1273" draw:name="Google Shape;397;p74" svg:x="0.66654in" svg:y="2.11654in" svg:width="12in" svg:height="4.8in">
          <draw:text-box>
            <text:p text:style-name="a1269" text:class-names="" text:cond-style-name=""><text:span text:style-name="a1267" text:class-names=""><text:s text:c="1"/></text:span><text:span text:style-name="a1268" text:class-names=""/></text:p>
            <text:p text:style-name="a1272" text:class-names="" text:cond-style-name=""><text:span text:style-name="a1270" text:class-names=""><text:s text:c="1"/></text:span><text:span text:style-name="a1271" text:class-names=""/></text:p>
          </draw:text-box>
          <svg:title/>
          <svg:desc/>
        </draw:frame>
        <draw:frame draw:id="id229" draw:name="Google Shape;398;p74" svg:x="0.66654in" svg:y="1.20079in" svg:width="3.28084in" svg:height="3.28084in">
          <table:table table:style-name="a1274" table:template-name="{296C83FF-684D-4C3E-BD75-A45646994C78}" table:use-banding-columns-styles="false" table:use-banding-rows-styles="false" table:use-first-column-styles="false" table:use-first-row-styles="false" table:use-last-column-styles="false" table:use-last-row-styles="false">
            <table:table-column table:style-name="a1275" table:default-cell-style-name=""/>
            <table:table-column table:style-name="a1276" table:default-cell-style-name=""/>
            <table:table-column table:style-name="a1277" table:default-cell-style-name=""/>
            <table:table-row table:style-name="a1278" table:default-cell-style-name="">
              <table:table-cell table:style-name="a1282">
                <text:p text:style-name="a1281" text:class-names="" text:cond-style-name=""><text:span text:style-name="a1279" text:class-names="">工作項目</text:span><text:span text:style-name="a1280" text:class-names=""/></text:p>
              </table:table-cell>
              <table:table-cell table:style-name="a1286">
                <text:p text:style-name="a1285" text:class-names="" text:cond-style-name=""><text:span text:style-name="a1283" text:class-names="">本計劃預計完成之成果</text:span><text:span text:style-name="a1284" text:class-names=""/></text:p>
              </table:table-cell>
              <table:table-cell table:style-name="a1290">
                <text:p text:style-name="a1289" text:class-names="" text:cond-style-name=""><text:span text:style-name="a1287" text:class-names="">重要性說明與預估經費</text:span><text:span text:style-name="a1288" text:class-names=""/></text:p>
              </table:table-cell>
            </table:table-row>
            <table:table-row table:style-name="a1291" table:default-cell-style-name="">
              <table:table-cell table:style-name="a1294">
                <text:p text:style-name="a1293" text:class-names="" text:cond-style-name=""><text:span text:style-name="a1292" text:class-names=""/></text:p>
              </table:table-cell>
              <table:table-cell table:style-name="a1298">
                <text:p text:style-name="a1297" text:class-names="" text:cond-style-name=""><text:span text:style-name="a1295" text:class-names=""> </text:span><text:span text:style-name="a1296" text:class-names=""/></text:p>
              </table:table-cell>
              <table:table-cell table:style-name="a1302">
                <text:p text:style-name="a1301" text:class-names="" text:cond-style-name=""><text:span text:style-name="a1299" text:class-names=""> </text:span><text:span text:style-name="a1300" text:class-names=""/></text:p>
              </table:table-cell>
            </table:table-row>
            <table:table-row table:style-name="a1303" table:default-cell-style-name="">
              <table:table-cell table:style-name="a1306">
                <text:p text:style-name="a1305" text:class-names="" text:cond-style-name=""><text:span text:style-name="a1304" text:class-names=""/></text:p>
              </table:table-cell>
              <table:table-cell table:style-name="a1309">
                <text:p text:style-name="a1308" text:class-names="" text:cond-style-name=""><text:span text:style-name="a1307" text:class-names=""/></text:p>
              </table:table-cell>
              <table:table-cell table:style-name="a1312">
                <text:p text:style-name="a1311" text:class-names="" text:cond-style-name=""><text:span text:style-name="a1310" text:class-names=""/></text:p>
              </table:table-cell>
            </table:table-row>
            <table:table-row table:style-name="a1313" table:default-cell-style-name="">
              <table:table-cell table:style-name="a1316">
                <text:p text:style-name="a1315" text:class-names="" text:cond-style-name=""><text:span text:style-name="a1314" text:class-names=""/></text:p>
              </table:table-cell>
              <table:table-cell table:style-name="a1319">
                <text:p text:style-name="a1318" text:class-names="" text:cond-style-name=""><text:span text:style-name="a1317" text:class-names=""/></text:p>
              </table:table-cell>
              <table:table-cell table:style-name="a1322">
                <text:p text:style-name="a1321" text:class-names="" text:cond-style-name=""><text:span text:style-name="a1320" text:class-names=""/></text:p>
              </table:table-cell>
            </table:table-row>
          </table:table>
          <draw:image xlink:href="media/image2.png" xlink:type="simple" xlink:show="embed" xlink:actuate="onLoad"/>
          <svg:title/>
          <svg:desc/>
        </draw:frame>
        <draw:frame draw:id="id230" draw:style-name="a1328" draw:name="Google Shape;399;p74" svg:x="0.66654in" svg:y="0.35866in" svg:width="12in" svg:height="0.58504in">
          <draw:text-box>
            <text:p text:style-name="a1327" text:class-names="" text:cond-style-name=""><text:span text:style-name="a1323" text:class-names="">科研成果之商品化進度</text:span><text:span text:style-name="a1324" text:class-names=""><text:s text:c="1"/></text:span><text:span text:style-name="a1325" text:class-names="">(需對應查核點項目)</text:span><text:span text:style-name="a1326" text:class-names=""/></text:p>
          </draw:text-box>
          <svg:title/>
          <svg:desc/>
        </draw:frame>
        <draw:frame draw:id="id231" draw:style-name="a1338" draw:name="Google Shape;400;p74" svg:x="0.90827in" svg:y="5.61535in" svg:width="11.55827in" svg:height="1.61575in">
          <draw:text-box>
            <text:p text:style-name="a1331" text:class-names="" text:cond-style-name=""><text:span text:style-name="a1329" text:class-names="">註：本頁應說明為利研發成果商業化，本計劃預計完成之進度，如完成多少潛在客戶/合作夥伴洽談、簽訂多少MOU/訂單、開發xxx客戶、完成xxx法規驗證或諮詢、完成xxx取證(或申請送件)、完成xxx智財評估、完成xxx參展等。</text:span><text:span text:style-name="a1330" text:class-names=""/></text:p>
            <text:p text:style-name="a1334" text:class-names="" text:cond-style-name=""><text:span text:style-name="a1332" text:class-names="">所列工作項目與成果應對應商業查核點。</text:span><text:span text:style-name="a1333" text:class-names=""/></text:p>
            <text:p text:style-name="a1337" text:class-names="" text:cond-style-name=""><text:span text:style-name="a1335" text:class-names="">延續案應對照補充說明與前期之工作項目差異，以及這些差異對商業化之必要性。</text:span><text:span text:style-name="a1336" text:class-names=""/></text:p>
          </draw:text-box>
          <svg:title/>
          <svg:desc/>
        </draw:frame>
        <presentation:notes draw:style-name="a1345">
          <draw:page-thumbnail draw:page-number="9" svg:x="0.46181in" svg:y="1.35764in" svg:width="6.51042in" svg:height="3.66319in" presentation:class="page" draw:id="id232" presentation:style-name="a1339" draw:name="Google Shape;393;p9:notes">
            <svg:title/>
            <svg:desc/>
          </draw:page-thumbnail>
          <draw:frame draw:id="id233" presentation:style-name="a1340" draw:name="Google Shape;394;p9:notes" svg:x="0.74331in" svg:y="5.2252in" svg:width="5.94724in" svg:height="4.2752in" presentation:class="notes" presentation:placeholder="true">
            <draw:text-box/>
            <svg:title/>
            <svg:desc/>
          </draw:frame>
          <draw:frame draw:id="id234" draw:style-name="a1344" draw:name="Google Shape;395;p9:notes" svg:x="4.21102in" svg:y="10.31299in" svg:width="3.22126in" svg:height="0.54488in">
            <draw:text-box>
              <text:p text:style-name="a1343" text:class-names="" text:cond-style-name=""><text:span text:style-name="a1341" text:class-names=""><text:page-number style:num-format="1" text:fixed="false">‹#›</text:page-number></text:span><text:span text:style-name="a1342" text:class-names=""/></text:p>
            </draw:text-box>
            <svg:title/>
            <svg:desc/>
          </draw:frame>
        </presentation:notes>
      </draw:page>
      <draw:page draw:name="Slide11" draw:style-name="a1347" draw:master-page-name="Master1-Layout12-fourObj-Title,-4-Content" presentation:presentation-page-layout-name="Master1-PPL12" draw:id="Slide-266">
        <draw:frame draw:id="id235" draw:style-name="a1353" draw:name="Google Shape;406;p75" svg:x="0.45945in" svg:y="0.14921in" svg:width="12in" svg:height="0.77441in">
          <draw:text-box>
            <text:p text:style-name="a1352" text:class-names="" text:cond-style-name=""><text:span text:style-name="a1348" text:class-names="">(四)自提查核點(萌芽)</text:span><text:span text:style-name="a1349" text:class-names=""><text:s text:c="1"/></text:span><text:span text:style-name="a1350" text:class-names="">(預估申請經費總和需為個案經費表之總和)</text:span><text:span text:style-name="a1351" text:class-names=""/></text:p>
          </draw:text-box>
          <svg:title/>
          <svg:desc/>
        </draw:frame>
        <draw:frame draw:id="id236" draw:name="Google Shape;407;p75" svg:x="0.12992in" svg:y="1.05039in" svg:width="13.11341in" svg:height="6.30036in">
          <table:table table:style-name="a1354" table:template-name="{296C83FF-684D-4C3E-BD75-A45646994C78}" table:use-banding-columns-styles="false" table:use-banding-rows-styles="false" table:use-first-column-styles="false" table:use-first-row-styles="false" table:use-last-column-styles="false" table:use-last-row-styles="false">
            <table:table-column table:style-name="a1355" table:default-cell-style-name=""/>
            <table:table-column table:style-name="a1356" table:default-cell-style-name=""/>
            <table:table-column table:style-name="a1357" table:default-cell-style-name=""/>
            <table:table-column table:style-name="a1358" table:default-cell-style-name=""/>
            <table:table-column table:style-name="a1359" table:default-cell-style-name=""/>
            <table:table-row table:style-name="a1360" table:default-cell-style-name="">
              <table:table-cell table:style-name="a1364">
                <text:p text:style-name="a1363" text:class-names="" text:cond-style-name=""><text:span text:style-name="a1361" text:class-names="">時 <text:s text:c="2"/>間</text:span><text:span text:style-name="a1362" text:class-names=""/></text:p>
              </table:table-cell>
              <table:table-cell table:style-name="a1368">
                <text:p text:style-name="a1367" text:class-names="" text:cond-style-name=""><text:span text:style-name="a1365" text:class-names="">查核點</text:span><text:span text:style-name="a1366" text:class-names=""/></text:p>
              </table:table-cell>
              <table:table-cell table:style-name="a1372">
                <text:p text:style-name="a1371" text:class-names="" text:cond-style-name=""><text:span text:style-name="a1369" text:class-names="">項目</text:span><text:span text:style-name="a1370" text:class-names=""/></text:p>
              </table:table-cell>
              <table:table-cell table:style-name="a1376">
                <text:p text:style-name="a1375" text:class-names="" text:cond-style-name=""><text:span text:style-name="a1373" text:class-names="">辦理事項</text:span><text:span text:style-name="a1374" text:class-names=""/></text:p>
              </table:table-cell>
              <table:table-cell table:style-name="a1380">
                <text:p text:style-name="a1379" text:class-names="" text:cond-style-name=""><text:span text:style-name="a1377" text:class-names="">預估申請經費</text:span><text:span text:style-name="a1378" text:class-names=""/></text:p>
              </table:table-cell>
            </table:table-row>
            <table:table-row table:style-name="a1381" table:default-cell-style-name="">
              <table:table-cell table:style-name="a1394" table:number-rows-spanned="4">
                <text:p text:style-name="a1384" text:class-names="" text:cond-style-name=""><text:span text:style-name="a1382" text:class-names="">期中前</text:span><text:span text:style-name="a1383" text:class-names=""/></text:p>
                <text:p text:style-name="a1387" text:class-names="" text:cond-style-name=""><text:span text:style-name="a1385" text:class-names="">須完成之</text:span><text:span text:style-name="a1386" text:class-names=""/></text:p>
                <text:p text:style-name="a1390" text:class-names="" text:cond-style-name=""><text:span text:style-name="a1388" text:class-names="">查核點</text:span><text:span text:style-name="a1389" text:class-names=""/></text:p>
                <text:p text:style-name="a1393" text:class-names="" text:cond-style-name=""><text:span text:style-name="a1391" text:class-names="">(預計116年6月)</text:span><text:span text:style-name="a1392" text:class-names=""/></text:p>
              </table:table-cell>
              <table:table-cell table:style-name="a1398" table:number-rows-spanned="2">
                <text:p text:style-name="a1397" text:class-names="" text:cond-style-name=""><text:span text:style-name="a1395" text:class-names="">商業查核點</text:span><text:span text:style-name="a1396" text:class-names=""/></text:p>
              </table:table-cell>
              <table:table-cell table:style-name="a1402">
                <text:p text:style-name="a1401" text:class-names="" text:cond-style-name=""><text:span text:style-name="a1399" text:class-names="">EX：市場規模與板塊分析報告一份<text:s text:c="1"/></text:span><text:span text:style-name="a1400" text:class-names=""/></text:p>
              </table:table-cell>
              <table:table-cell table:style-name="a1405">
                <text:p text:style-name="a1404" text:class-names="" text:cond-style-name=""><text:span text:style-name="a1403" text:class-names=""/></text:p>
              </table:table-cell>
              <table:table-cell table:style-name="a1408">
                <text:p text:style-name="a1407" text:class-names="" text:cond-style-name=""><text:span text:style-name="a1406" text:class-names=""/></text:p>
              </table:table-cell>
            </table:table-row>
            <table:table-row table:style-name="a1409" table:default-cell-style-name="">
              <table:covered-table-cell table:style-name=""/>
              <table:covered-table-cell table:style-name=""/>
              <table:table-cell table:style-name="a1413">
                <text:p text:style-name="a1412" text:class-names="" text:cond-style-name=""><text:span text:style-name="a1410" text:class-names="">EX：TA擬定與產品定位分析報告一份<text:s text:c="1"/></text:span><text:span text:style-name="a1411" text:class-names=""/></text:p>
              </table:table-cell>
              <table:table-cell table:style-name="a1416">
                <text:p text:style-name="a1415" text:class-names="" text:cond-style-name=""><text:span text:style-name="a1414" text:class-names=""/></text:p>
              </table:table-cell>
              <table:table-cell table:style-name="a1419">
                <text:p text:style-name="a1418" text:class-names="" text:cond-style-name=""><text:span text:style-name="a1417" text:class-names=""/></text:p>
              </table:table-cell>
            </table:table-row>
            <table:table-row table:style-name="a1420" table:default-cell-style-name="">
              <table:covered-table-cell table:style-name=""/>
              <table:table-cell table:style-name="a1424" table:number-rows-spanned="2">
                <text:p text:style-name="a1423" text:class-names="" text:cond-style-name=""><text:span text:style-name="a1421" text:class-names="">技術查核點</text:span><text:span text:style-name="a1422" text:class-names=""/></text:p>
              </table:table-cell>
              <table:table-cell table:style-name="a1428">
                <text:p text:style-name="a1427" text:class-names="" text:cond-style-name=""><text:span text:style-name="a1425" text:class-names="">EX：完成原型機設計<text:s text:c="1"/></text:span><text:span text:style-name="a1426" text:class-names=""/></text:p>
              </table:table-cell>
              <table:table-cell table:style-name="a1432">
                <text:p text:style-name="a1431" text:class-names="" text:cond-style-name=""><text:span text:style-name="a1429" text:class-names="">制訂及完成原型機規格設計（包含設計圖與相關零組件之明確規格，並清楚定義原型機功能規格）<text:s text:c="1"/></text:span><text:span text:style-name="a1430" text:class-names=""/></text:p>
              </table:table-cell>
              <table:table-cell table:style-name="a1435">
                <text:p text:style-name="a1434" text:class-names="" text:cond-style-name=""><text:span text:style-name="a1433" text:class-names=""/></text:p>
              </table:table-cell>
            </table:table-row>
            <table:table-row table:style-name="a1436" table:default-cell-style-name="">
              <table:covered-table-cell table:style-name=""/>
              <table:covered-table-cell table:style-name=""/>
              <table:table-cell table:style-name="a1443">
                <text:p text:style-name="a1439" text:class-names="" text:cond-style-name=""><text:span text:style-name="a1437" text:class-names="">EX：完成原型機功能</text:span><text:span text:style-name="a1438" text:class-names=""/></text:p>
                <text:p text:style-name="a1442" text:class-names="" text:cond-style-name=""><text:span text:style-name="a1440" text:class-names="">規格驗證<text:s text:c="1"/></text:span><text:span text:style-name="a1441" text:class-names=""/></text:p>
              </table:table-cell>
              <table:table-cell table:style-name="a1447">
                <text:p text:style-name="a1446" text:class-names="" text:cond-style-name=""><text:span text:style-name="a1444" text:class-names="">完成原型機預期用途之功能驗證(驗證試驗須包含至少三次獨立測試及具代表性之功能比對，相關功能驗證需有明確之允收標準，並註記是否由第三方具TOF認證實驗室來執行相關驗證報告產出)</text:span><text:span text:style-name="a1445" text:class-names=""/></text:p>
              </table:table-cell>
              <table:table-cell table:style-name="a1450">
                <text:p text:style-name="a1449" text:class-names="" text:cond-style-name=""><text:span text:style-name="a1448" text:class-names=""/></text:p>
              </table:table-cell>
            </table:table-row>
          </table:table>
          <draw:image xlink:href="media/image3.png" xlink:type="simple" xlink:show="embed" xlink:actuate="onLoad"/>
          <svg:title/>
          <svg:desc/>
        </draw:frame>
        <draw:frame draw:id="id237" draw:style-name="a1454" draw:name="Google Shape;408;p75" svg:x="11.55551in" svg:y="6.95157in" svg:width="1.11102in" svg:height="0.39921in">
          <draw:text-box>
            <text:p text:style-name="a1453" text:class-names="" text:cond-style-name=""><text:span text:style-name="a1451" text:class-names=""><text:page-number style:num-format="1" text:fixed="false">‹#›</text:page-number></text:span><text:span text:style-name="a1452" text:class-names=""/></text:p>
          </draw:text-box>
          <svg:title/>
          <svg:desc/>
        </draw:frame>
        <presentation:notes draw:style-name="a1461">
          <draw:page-thumbnail draw:page-number="10" svg:x="0.46007in" svg:y="1.35764in" svg:width="6.51389in" svg:height="3.66319in" presentation:class="page" draw:id="id238" presentation:style-name="a1455" draw:name="Google Shape;402;p10:notes">
            <svg:title/>
            <svg:desc/>
          </draw:page-thumbnail>
          <draw:frame draw:id="id239" presentation:style-name="a1456" draw:name="Google Shape;403;p10:notes" svg:x="0.74331in" svg:y="5.2252in" svg:width="5.94724in" svg:height="4.2752in" presentation:class="notes" presentation:placeholder="true">
            <draw:text-box/>
            <svg:title/>
            <svg:desc/>
          </draw:frame>
          <draw:frame draw:id="id240" draw:style-name="a1460" draw:name="Google Shape;404;p10:notes" svg:x="4.21102in" svg:y="10.31299in" svg:width="3.22126in" svg:height="0.54488in">
            <draw:text-box>
              <text:p text:style-name="a1459" text:class-names="" text:cond-style-name=""><text:span text:style-name="a1457" text:class-names=""><text:page-number style:num-format="1" text:fixed="false">‹#›</text:page-number></text:span><text:span text:style-name="a1458" text:class-names=""/></text:p>
            </draw:text-box>
            <svg:title/>
            <svg:desc/>
          </draw:frame>
        </presentation:notes>
      </draw:page>
      <draw:page draw:name="Slide12" draw:style-name="a1463" draw:master-page-name="Master1-Layout12-fourObj-Title,-4-Content" presentation:presentation-page-layout-name="Master1-PPL12" draw:id="Slide-267">
        <draw:frame draw:id="id241" draw:style-name="a1469" draw:name="Google Shape;414;p76" svg:x="0.45945in" svg:y="0.14921in" svg:width="12in" svg:height="0.77441in">
          <draw:text-box>
            <text:p text:style-name="a1468" text:class-names="" text:cond-style-name=""><text:span text:style-name="a1464" text:class-names="">(四)自提查核點(萌芽)</text:span><text:span text:style-name="a1465" text:class-names=""><text:s text:c="1"/></text:span><text:span text:style-name="a1466" text:class-names="">(預估申請經費總和需為個案經費表之總和)</text:span><text:span text:style-name="a1467" text:class-names=""/></text:p>
          </draw:text-box>
          <svg:title/>
          <svg:desc/>
        </draw:frame>
        <draw:frame draw:id="id242" draw:name="Google Shape;415;p76" svg:x="0.12992in" svg:y="1.05039in" svg:width="3.28084in" svg:height="3.28084in">
          <table:table table:style-name="a1470" table:template-name="{296C83FF-684D-4C3E-BD75-A45646994C78}" table:use-banding-columns-styles="false" table:use-banding-rows-styles="false" table:use-first-column-styles="false" table:use-first-row-styles="false" table:use-last-column-styles="false" table:use-last-row-styles="false">
            <table:table-column table:style-name="a1471" table:default-cell-style-name=""/>
            <table:table-column table:style-name="a1472" table:default-cell-style-name=""/>
            <table:table-column table:style-name="a1473" table:default-cell-style-name=""/>
            <table:table-column table:style-name="a1474" table:default-cell-style-name=""/>
            <table:table-column table:style-name="a1475" table:default-cell-style-name=""/>
            <table:table-row table:style-name="a1476" table:default-cell-style-name="">
              <table:table-cell table:style-name="a1480">
                <text:p text:style-name="a1479" text:class-names="" text:cond-style-name=""><text:span text:style-name="a1477" text:class-names="">時 <text:s text:c="2"/>間</text:span><text:span text:style-name="a1478" text:class-names=""/></text:p>
              </table:table-cell>
              <table:table-cell table:style-name="a1484">
                <text:p text:style-name="a1483" text:class-names="" text:cond-style-name=""><text:span text:style-name="a1481" text:class-names="">查核點</text:span><text:span text:style-name="a1482" text:class-names=""/></text:p>
              </table:table-cell>
              <table:table-cell table:style-name="a1488">
                <text:p text:style-name="a1487" text:class-names="" text:cond-style-name=""><text:span text:style-name="a1485" text:class-names="">項目</text:span><text:span text:style-name="a1486" text:class-names=""/></text:p>
              </table:table-cell>
              <table:table-cell table:style-name="a1492">
                <text:p text:style-name="a1491" text:class-names="" text:cond-style-name=""><text:span text:style-name="a1489" text:class-names="">辦理事項</text:span><text:span text:style-name="a1490" text:class-names=""/></text:p>
              </table:table-cell>
              <table:table-cell table:style-name="a1496">
                <text:p text:style-name="a1495" text:class-names="" text:cond-style-name=""><text:span text:style-name="a1493" text:class-names="">預估申請經費</text:span><text:span text:style-name="a1494" text:class-names=""/></text:p>
              </table:table-cell>
            </table:table-row>
            <table:table-row table:style-name="a1497" table:default-cell-style-name="">
              <table:table-cell table:style-name="a1510" table:number-rows-spanned="4">
                <text:p text:style-name="a1500" text:class-names="" text:cond-style-name=""><text:span text:style-name="a1498" text:class-names="">期末前</text:span><text:span text:style-name="a1499" text:class-names=""/></text:p>
                <text:p text:style-name="a1503" text:class-names="" text:cond-style-name=""><text:span text:style-name="a1501" text:class-names="">須完成之</text:span><text:span text:style-name="a1502" text:class-names=""/></text:p>
                <text:p text:style-name="a1506" text:class-names="" text:cond-style-name=""><text:span text:style-name="a1504" text:class-names="">查核點</text:span><text:span text:style-name="a1505" text:class-names=""/></text:p>
                <text:p text:style-name="a1509" text:class-names="" text:cond-style-name=""><text:span text:style-name="a1507" text:class-names="">(預計116年12月)</text:span><text:span text:style-name="a1508" text:class-names=""/></text:p>
              </table:table-cell>
              <table:table-cell table:style-name="a1514" table:number-rows-spanned="2">
                <text:p text:style-name="a1513" text:class-names="" text:cond-style-name=""><text:span text:style-name="a1511" text:class-names="">商業查核點</text:span><text:span text:style-name="a1512" text:class-names=""/></text:p>
              </table:table-cell>
              <table:table-cell table:style-name="a1518">
                <text:p text:style-name="a1517" text:class-names="" text:cond-style-name=""><text:span text:style-name="a1515" text:class-names="">EX：競爭者分析與智財佈局 (含FTO報告) 報告一份</text:span><text:span text:style-name="a1516" text:class-names=""/></text:p>
              </table:table-cell>
              <table:table-cell table:style-name="a1521">
                <text:p text:style-name="a1520" text:class-names="" text:cond-style-name=""><text:span text:style-name="a1519" text:class-names=""/></text:p>
              </table:table-cell>
              <table:table-cell table:style-name="a1524">
                <text:p text:style-name="a1523" text:class-names="" text:cond-style-name=""><text:span text:style-name="a1522" text:class-names=""/></text:p>
              </table:table-cell>
            </table:table-row>
            <table:table-row table:style-name="a1525" table:default-cell-style-name="">
              <table:covered-table-cell table:style-name=""/>
              <table:covered-table-cell table:style-name=""/>
              <table:table-cell table:style-name="a1529">
                <text:p text:style-name="a1528" text:class-names="" text:cond-style-name=""><text:span text:style-name="a1526" text:class-names="">EX：完整的商業營運計畫書一份<text:s text:c="1"/></text:span><text:span text:style-name="a1527" text:class-names=""/></text:p>
              </table:table-cell>
              <table:table-cell table:style-name="a1532">
                <text:p text:style-name="a1531" text:class-names="" text:cond-style-name=""><text:span text:style-name="a1530" text:class-names=""/></text:p>
              </table:table-cell>
              <table:table-cell table:style-name="a1535">
                <text:p text:style-name="a1534" text:class-names="" text:cond-style-name=""><text:span text:style-name="a1533" text:class-names=""/></text:p>
              </table:table-cell>
            </table:table-row>
            <table:table-row table:style-name="a1536" table:default-cell-style-name="">
              <table:covered-table-cell table:style-name=""/>
              <table:table-cell table:style-name="a1540" table:number-rows-spanned="2">
                <text:p text:style-name="a1539" text:class-names="" text:cond-style-name=""><text:span text:style-name="a1537" text:class-names="">技術查核點</text:span><text:span text:style-name="a1538" text:class-names=""/></text:p>
              </table:table-cell>
              <table:table-cell table:style-name="a1544">
                <text:p text:style-name="a1543" text:class-names="" text:cond-style-name=""><text:span text:style-name="a1541" text:class-names="">EX：完成原型機試量產<text:s text:c="1"/></text:span><text:span text:style-name="a1542" text:class-names=""/></text:p>
              </table:table-cell>
              <table:table-cell table:style-name="a1548">
                <text:p text:style-name="a1547" text:class-names="" text:cond-style-name=""><text:span text:style-name="a1545" text:class-names="">完成原型機試量產一批（共計ＸＸ個原型機）<text:s text:c="1"/></text:span><text:span text:style-name="a1546" text:class-names=""/></text:p>
              </table:table-cell>
              <table:table-cell table:style-name="a1551">
                <text:p text:style-name="a1550" text:class-names="" text:cond-style-name=""><text:span text:style-name="a1549" text:class-names=""/></text:p>
              </table:table-cell>
            </table:table-row>
            <table:table-row table:style-name="a1552" table:default-cell-style-name="">
              <table:covered-table-cell table:style-name=""/>
              <table:covered-table-cell table:style-name=""/>
              <table:table-cell table:style-name="a1556">
                <text:p text:style-name="a1555" text:class-names="" text:cond-style-name=""><text:span text:style-name="a1553" text:class-names="">EX：先期使用者驗證</text:span><text:span text:style-name="a1554" text:class-names=""/></text:p>
              </table:table-cell>
              <table:table-cell table:style-name="a1560">
                <text:p text:style-name="a1559" text:class-names="" text:cond-style-name=""><text:span text:style-name="a1557" text:class-names="">完成原型機驗證</text:span><text:span text:style-name="a1558" text:class-names=""/></text:p>
              </table:table-cell>
              <table:table-cell table:style-name="a1563">
                <text:p text:style-name="a1562" text:class-names="" text:cond-style-name=""><text:span text:style-name="a1561" text:class-names=""/></text:p>
              </table:table-cell>
            </table:table-row>
          </table:table>
          <draw:image xlink:href="media/image4.png" xlink:type="simple" xlink:show="embed" xlink:actuate="onLoad"/>
          <svg:title/>
          <svg:desc/>
        </draw:frame>
        <draw:frame draw:id="id243" draw:style-name="a1567" draw:name="Google Shape;416;p76" svg:x="11.55551in" svg:y="6.95157in" svg:width="1.11102in" svg:height="0.39921in">
          <draw:text-box>
            <text:p text:style-name="a1566" text:class-names="" text:cond-style-name=""><text:span text:style-name="a1564" text:class-names=""><text:page-number style:num-format="1" text:fixed="false">‹#›</text:page-number></text:span><text:span text:style-name="a1565" text:class-names=""/></text:p>
          </draw:text-box>
          <svg:title/>
          <svg:desc/>
        </draw:frame>
        <presentation:notes draw:style-name="a1574">
          <draw:page-thumbnail draw:page-number="11" svg:x="0.46007in" svg:y="1.35764in" svg:width="6.51389in" svg:height="3.66319in" presentation:class="page" draw:id="id244" presentation:style-name="a1568" draw:name="Google Shape;410;p11:notes">
            <svg:title/>
            <svg:desc/>
          </draw:page-thumbnail>
          <draw:frame draw:id="id245" presentation:style-name="a1569" draw:name="Google Shape;411;p11:notes" svg:x="0.74331in" svg:y="5.2252in" svg:width="5.94724in" svg:height="4.2752in" presentation:class="notes" presentation:placeholder="true">
            <draw:text-box/>
            <svg:title/>
            <svg:desc/>
          </draw:frame>
          <draw:frame draw:id="id246" draw:style-name="a1573" draw:name="Google Shape;412;p11:notes" svg:x="4.21102in" svg:y="10.31299in" svg:width="3.22126in" svg:height="0.54488in">
            <draw:text-box>
              <text:p text:style-name="a1572" text:class-names="" text:cond-style-name=""><text:span text:style-name="a1570" text:class-names=""><text:page-number style:num-format="1" text:fixed="false">‹#›</text:page-number></text:span><text:span text:style-name="a1571" text:class-names=""/></text:p>
            </draw:text-box>
            <svg:title/>
            <svg:desc/>
          </draw:frame>
        </presentation:notes>
      </draw:page>
      <draw:page draw:name="Slide13" draw:style-name="a1576" draw:master-page-name="Master1-Layout12-fourObj-Title,-4-Content" presentation:presentation-page-layout-name="Master1-PPL12" draw:id="Slide-268">
        <draw:custom-shape svg:x="0.53465in" svg:y="6.8311in" svg:width="12.26378in" svg:height="0.36654in" draw:id="id247" draw:style-name="a1580" draw:name="Google Shape;422;p77">
          <svg:title/>
          <svg:desc/>
          <text:p text:style-name="a1579" text:class-names="" text:cond-style-name=""><text:span text:style-name="a1577" text:class-names="">本計畫如同時有申請機構或其他單位（含國內外、大陸地區及港澳）補助項目，請務必於備註欄揭露配合單位名稱、補助項目、補助金額及配合年次等資訊，並請檢附相關證明文件（無配合補助項目者免填）<text:s text:c="1"/></text:span><text:span text:style-name="a1578" text:class-names=""/></text:p>
          <draw:enhanced-geometry xmlns:dr3d="urn:oasis:names:tc:opendocument:xmlns:dr3d:1.0" draw:type="non-primitive" svg:viewBox="0 0 21600 21600" draw:enhanced-path="M 0 0 L 21600 0 21600 21600 0 216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1600"/>
            <draw:equation draw:name="f7" draw:formula="?f4 / 216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frame draw:id="id248" draw:style-name="a1584" draw:name="Google Shape;423;p77" svg:x="11.55551in" svg:y="6.95157in" svg:width="1.11102in" svg:height="0.39921in">
          <draw:text-box>
            <text:p text:style-name="a1583" text:class-names="" text:cond-style-name=""><text:span text:style-name="a1581" text:class-names=""><text:page-number style:num-format="1" text:fixed="false">‹#›</text:page-number></text:span><text:span text:style-name="a1582" text:class-names=""/></text:p>
          </draw:text-box>
          <svg:title/>
          <svg:desc/>
        </draw:frame>
        <draw:frame draw:id="id249" draw:style-name="a1591" draw:name="Google Shape;424;p77" svg:x="0.08976in" svg:y="0.14409in" svg:width="13.15394in" svg:height="0.80748in">
          <draw:text-box>
            <text:p text:style-name="a1590" text:class-names="" text:cond-style-name=""><text:span text:style-name="a1585" text:class-names="">(五)個案經費表</text:span><text:span text:style-name="a1586" text:class-names="">(</text:span><text:span text:style-name="a1587" text:class-names="">經費請詳述工作項目及預估經費，萌芽案總額以800萬為原則</text:span><text:span text:style-name="a1588" text:class-names="">)<text:s text:c="1"/></text:span><text:span text:style-name="a1589" text:class-names=""/></text:p>
          </draw:text-box>
          <svg:title/>
          <svg:desc/>
        </draw:frame>
        <draw:frame draw:id="id250" draw:style-name="a1594" draw:name="Google Shape;425;p77" svg:x="2.67047in" svg:y="6.58228in" svg:width="0.20197in" svg:height="0.4689in">
          <draw:text-box>
            <text:p text:style-name="a1593" text:class-names="" text:cond-style-name=""><text:span text:style-name="a1592" text:class-names=""/></text:p>
          </draw:text-box>
          <svg:title/>
          <svg:desc/>
        </draw:frame>
        <draw:frame draw:id="id251" draw:name="Google Shape;426;p77" svg:x="0.08976in" svg:y="0.95118in" svg:width="13.15393in" svg:height="5.86597in">
          <table:table table:style-name="a1595" table:template-name="{296C83FF-684D-4C3E-BD75-A45646994C78}" table:use-banding-columns-styles="false" table:use-banding-rows-styles="false" table:use-first-column-styles="false" table:use-first-row-styles="false" table:use-last-column-styles="false" table:use-last-row-styles="false">
            <table:table-column table:style-name="a1596" table:default-cell-style-name=""/>
            <table:table-column table:style-name="a1597" table:default-cell-style-name=""/>
            <table:table-column table:style-name="a1598" table:default-cell-style-name=""/>
            <table:table-row table:style-name="a1599" table:default-cell-style-name="">
              <table:table-cell table:style-name="a1603">
                <text:p text:style-name="a1602" text:class-names="" text:cond-style-name=""><text:span text:style-name="a1600" text:class-names="">補助項目 \ 執行年次</text:span><text:span text:style-name="a1601" text:class-names=""/></text:p>
              </table:table-cell>
              <table:table-cell table:style-name="a1607">
                <text:p text:style-name="a1606" text:class-names="" text:cond-style-name=""><text:span text:style-name="a1604" text:class-names="">116年1月至116年12月</text:span><text:span text:style-name="a1605" text:class-names=""/></text:p>
              </table:table-cell>
              <table:table-cell table:style-name="a1611">
                <text:p text:style-name="a1610" text:class-names="" text:cond-style-name=""><text:span text:style-name="a1608" text:class-names="">備註：請將相關支用項目做說明</text:span><text:span text:style-name="a1609" text:class-names=""/></text:p>
              </table:table-cell>
            </table:table-row>
            <table:table-row table:style-name="a1612" table:default-cell-style-name="">
              <table:table-cell table:style-name="a1616">
                <text:p text:style-name="a1615" text:class-names="" text:cond-style-name=""><text:span text:style-name="a1613" text:class-names="">1.業務費</text:span><text:span text:style-name="a1614" text:class-names=""/></text:p>
              </table:table-cell>
              <table:table-cell table:style-name="a1620">
                <text:p text:style-name="a1619" text:class-names="" text:cond-style-name=""><text:span text:style-name="a1617" text:class-names="">0</text:span><text:span text:style-name="a1618" text:class-names=""/></text:p>
              </table:table-cell>
              <table:table-cell table:style-name="a1623">
                <text:p text:style-name="a1622" text:class-names="" text:cond-style-name=""><text:span text:style-name="a1621" text:class-names=""/></text:p>
              </table:table-cell>
            </table:table-row>
            <table:table-row table:style-name="a1624" table:default-cell-style-name="">
              <table:table-cell table:style-name="a1628">
                <text:p text:style-name="a1627" text:class-names="" text:cond-style-name=""><text:span text:style-name="a1625" text:class-names="">(1)研究人力費</text:span><text:span text:style-name="a1626" text:class-names=""/></text:p>
              </table:table-cell>
              <table:table-cell table:style-name="a1632">
                <text:p text:style-name="a1631" text:class-names="" text:cond-style-name=""><text:span text:style-name="a1629" text:class-names="">0</text:span><text:span text:style-name="a1630" text:class-names=""/></text:p>
              </table:table-cell>
              <table:table-cell table:style-name="a1636">
                <text:p text:style-name="a1635" text:class-names="" text:cond-style-name=""><text:span text:style-name="a1633" text:class-names="">例如：專任人員○名、兼任人員 ○名、國外顧問○名(○○○/○○單位)</text:span><text:span text:style-name="a1634" text:class-names=""/></text:p>
              </table:table-cell>
            </table:table-row>
            <table:table-row table:style-name="a1637" table:default-cell-style-name="">
              <table:table-cell table:style-name="a1644">
                <text:p text:style-name="a1640" text:class-names="" text:cond-style-name=""><text:span text:style-name="a1638" text:class-names="">(2)耗材、物品、圖書、</text:span><text:span text:style-name="a1639" text:class-names=""/></text:p>
                <text:p text:style-name="a1643" text:class-names="" text:cond-style-name=""><text:span text:style-name="a1641" text:class-names="">研究設備使用費及雜項費用</text:span><text:span text:style-name="a1642" text:class-names=""/></text:p>
              </table:table-cell>
              <table:table-cell table:style-name="a1648">
                <text:p text:style-name="a1647" text:class-names="" text:cond-style-name=""><text:span text:style-name="a1645" text:class-names="">0</text:span><text:span text:style-name="a1646" text:class-names=""/></text:p>
              </table:table-cell>
              <table:table-cell table:style-name="a1652">
                <text:p text:style-name="a1651" text:class-names="" text:cond-style-name=""><text:span text:style-name="a1649" text:class-names="">請配合(四)自提查核點，合理編列經費項目</text:span><text:span text:style-name="a1650" text:class-names=""/></text:p>
              </table:table-cell>
            </table:table-row>
            <table:table-row table:style-name="a1653" table:default-cell-style-name="">
              <table:table-cell table:style-name="a1657">
                <text:p text:style-name="a1656" text:class-names="" text:cond-style-name=""><text:span text:style-name="a1654" text:class-names="">2.研究設備費</text:span><text:span text:style-name="a1655" text:class-names=""/></text:p>
              </table:table-cell>
              <table:table-cell table:style-name="a1661">
                <text:p text:style-name="a1660" text:class-names="" text:cond-style-name=""><text:span text:style-name="a1658" text:class-names="">0</text:span><text:span text:style-name="a1659" text:class-names=""/></text:p>
              </table:table-cell>
              <table:table-cell table:style-name="a1665">
                <text:p text:style-name="a1664" text:class-names="" text:cond-style-name=""><text:span text:style-name="a1662" text:class-names="">(原則不予編列，有特殊需求請於會議審時提出，經委員審查同意方可例外編列)</text:span><text:span text:style-name="a1663" text:class-names=""/></text:p>
              </table:table-cell>
            </table:table-row>
            <table:table-row table:style-name="a1666" table:default-cell-style-name="">
              <table:table-cell table:style-name="a1670">
                <text:p text:style-name="a1669" text:class-names="" text:cond-style-name=""><text:span text:style-name="a1667" text:class-names="">3.國外差旅費</text:span><text:span text:style-name="a1668" text:class-names=""/></text:p>
              </table:table-cell>
              <table:table-cell table:style-name="a1674">
                <text:p text:style-name="a1673" text:class-names="" text:cond-style-name=""><text:span text:style-name="a1671" text:class-names="">0</text:span><text:span text:style-name="a1672" text:class-names=""/></text:p>
              </table:table-cell>
              <table:table-cell table:style-name="a1678" table:number-rows-spanned="4">
                <text:p text:style-name="a1677" text:class-names="" text:cond-style-name=""><text:span text:style-name="a1675" text:class-names="">(本項若為團隊發展新創必要需求，請詳述規劃地點與內容及執行效益，且必須列為查核點項目)</text:span><text:span text:style-name="a1676" text:class-names=""/></text:p>
              </table:table-cell>
            </table:table-row>
            <table:table-row table:style-name="a1679" table:default-cell-style-name="">
              <table:table-cell table:style-name="a1683">
                <text:p text:style-name="a1682" text:class-names="" text:cond-style-name=""><text:span text:style-name="a1680" text:class-names="">(1).參與國際展覽<text:s text:c="1"/></text:span><text:span text:style-name="a1681" text:class-names=""/></text:p>
              </table:table-cell>
              <table:table-cell table:style-name="a1687">
                <text:p text:style-name="a1686" text:class-names="" text:cond-style-name=""><text:span text:style-name="a1684" text:class-names="">0</text:span><text:span text:style-name="a1685" text:class-names=""/></text:p>
              </table:table-cell>
              <table:covered-table-cell table:style-name=""/>
            </table:table-row>
            <table:table-row table:style-name="a1688" table:default-cell-style-name="">
              <table:table-cell table:style-name="a1692">
                <text:p text:style-name="a1691" text:class-names="" text:cond-style-name=""><text:span text:style-name="a1689" text:class-names="">(2).出席國際會議<text:s text:c="1"/></text:span><text:span text:style-name="a1690" text:class-names=""/></text:p>
              </table:table-cell>
              <table:table-cell table:style-name="a1696">
                <text:p text:style-name="a1695" text:class-names="" text:cond-style-name=""><text:span text:style-name="a1693" text:class-names="">0</text:span><text:span text:style-name="a1694" text:class-names=""/></text:p>
              </table:table-cell>
              <table:covered-table-cell table:style-name=""/>
            </table:table-row>
            <table:table-row table:style-name="a1697" table:default-cell-style-name="">
              <table:table-cell table:style-name="a1701">
                <text:p text:style-name="a1700" text:class-names="" text:cond-style-name=""><text:span text:style-name="a1698" text:class-names="">(3).出國參訪及考察</text:span><text:span text:style-name="a1699" text:class-names=""/></text:p>
              </table:table-cell>
              <table:table-cell table:style-name="a1705">
                <text:p text:style-name="a1704" text:class-names="" text:cond-style-name=""><text:span text:style-name="a1702" text:class-names="">0</text:span><text:span text:style-name="a1703" text:class-names=""/></text:p>
              </table:table-cell>
              <table:covered-table-cell table:style-name=""/>
            </table:table-row>
            <table:table-row table:style-name="a1706" table:default-cell-style-name="">
              <table:table-cell table:style-name="a1710">
                <text:p text:style-name="a1709" text:class-names="" text:cond-style-name=""><text:span text:style-name="a1707" text:class-names="">4.管理費</text:span><text:span text:style-name="a1708" text:class-names=""/></text:p>
              </table:table-cell>
              <table:table-cell table:style-name="a1714">
                <text:p text:style-name="a1713" text:class-names="" text:cond-style-name=""><text:span text:style-name="a1711" text:class-names="">0</text:span><text:span text:style-name="a1712" text:class-names=""/></text:p>
              </table:table-cell>
              <table:table-cell table:style-name="a1718">
                <text:p text:style-name="a1717" text:class-names="" text:cond-style-name=""><text:span text:style-name="a1715" text:class-names="">以(業務費-主持人費)15%為上限。</text:span><text:span text:style-name="a1716" text:class-names=""/></text:p>
              </table:table-cell>
            </table:table-row>
            <table:table-row table:style-name="a1719" table:default-cell-style-name="">
              <table:table-cell table:style-name="a1723">
                <text:p text:style-name="a1722" text:class-names="" text:cond-style-name=""><text:span text:style-name="a1720" text:class-names="">合<text:tab/>計</text:span><text:span text:style-name="a1721" text:class-names=""/></text:p>
              </table:table-cell>
              <table:table-cell table:style-name="a1727">
                <text:p text:style-name="a1726" text:class-names="" text:cond-style-name=""><text:span text:style-name="a1724" text:class-names="">0</text:span><text:span text:style-name="a1725" text:class-names=""/></text:p>
              </table:table-cell>
              <table:table-cell table:style-name="a1731">
                <text:p text:style-name="a1730" text:class-names="" text:cond-style-name=""><text:span text:style-name="a1728" text:class-names="">＊經費編列請參閱國科會補助科創計畫第6點</text:span><text:span text:style-name="a1729" text:class-names=""/></text:p>
              </table:table-cell>
            </table:table-row>
          </table:table>
          <draw:image xlink:href="media/image5.png" xlink:type="simple" xlink:show="embed" xlink:actuate="onLoad"/>
          <svg:title/>
          <svg:desc/>
        </draw:frame>
        <presentation:notes draw:style-name="a1738">
          <draw:page-thumbnail draw:page-number="12" svg:x="0.46007in" svg:y="1.35764in" svg:width="6.51389in" svg:height="3.66319in" presentation:class="page" draw:id="id252" presentation:style-name="a1732" draw:name="Google Shape;418;p12:notes">
            <svg:title/>
            <svg:desc/>
          </draw:page-thumbnail>
          <draw:frame draw:id="id253" presentation:style-name="a1733" draw:name="Google Shape;419;p12:notes" svg:x="0.74331in" svg:y="5.2252in" svg:width="5.94724in" svg:height="4.2752in" presentation:class="notes" presentation:placeholder="true">
            <draw:text-box/>
            <svg:title/>
            <svg:desc/>
          </draw:frame>
          <draw:frame draw:id="id254" draw:style-name="a1737" draw:name="Google Shape;420;p12:notes" svg:x="4.21102in" svg:y="10.31299in" svg:width="3.22126in" svg:height="0.54488in">
            <draw:text-box>
              <text:p text:style-name="a1736" text:class-names="" text:cond-style-name=""><text:span text:style-name="a1734" text:class-names=""><text:page-number style:num-format="1" text:fixed="false">‹#›</text:page-number></text:span><text:span text:style-name="a1735" text:class-names=""/></text:p>
            </draw:text-box>
            <svg:title/>
            <svg:desc/>
          </draw:frame>
        </presentation:notes>
      </draw:page>
      <draw:page draw:name="Slide14" draw:style-name="a1740" draw:master-page-name="Master1-Layout12-fourObj-Title,-4-Content" presentation:presentation-page-layout-name="Master1-PPL12" draw:id="Slide-269">
        <draw:frame draw:id="id255" draw:name="Google Shape;437;p78" svg:x="0.56339in" svg:y="4.85778in" svg:width="12.44923in" svg:height="2.23617in">
          <table:table table:style-name="a1741" table:template-name="{296C83FF-684D-4C3E-BD75-A45646994C78}" table:use-banding-columns-styles="false" table:use-banding-rows-styles="false" table:use-first-column-styles="false" table:use-first-row-styles="false" table:use-last-column-styles="false" table:use-last-row-styles="false">
            <table:table-column table:style-name="a1742" table:default-cell-style-name=""/>
            <table:table-column table:style-name="a1743" table:default-cell-style-name=""/>
            <table:table-column table:style-name="a1744" table:default-cell-style-name=""/>
            <table:table-column table:style-name="a1745" table:default-cell-style-name=""/>
            <table:table-column table:style-name="a1746" table:default-cell-style-name=""/>
            <table:table-column table:style-name="a1747" table:default-cell-style-name=""/>
            <table:table-column table:style-name="a1748" table:default-cell-style-name=""/>
            <table:table-column table:style-name="a1749" table:default-cell-style-name=""/>
            <table:table-column table:style-name="a1750" table:default-cell-style-name=""/>
            <table:table-column table:style-name="a1751" table:default-cell-style-name=""/>
            <table:table-row table:style-name="a1752" table:default-cell-style-name="">
              <table:table-cell table:style-name="a1757">
                <text:p text:style-name="a1756" text:class-names="" text:cond-style-name=""><text:span text:style-name="a1753" text:class-names="">專利</text:span><text:span text:style-name="a1754" text:class-names="">類別</text:span><text:span text:style-name="a1755" text:class-names=""/></text:p>
              </table:table-cell>
              <table:table-cell table:style-name="a1761">
                <text:p text:style-name="a1760" text:class-names="" text:cond-style-name=""><text:span text:style-name="a1758" text:class-names="">專利名稱</text:span><text:span text:style-name="a1759" text:class-names=""/></text:p>
              </table:table-cell>
              <table:table-cell table:style-name="a1765">
                <text:p text:style-name="a1764" text:class-names="" text:cond-style-name=""><text:span text:style-name="a1762" text:class-names="">申請號</text:span><text:span text:style-name="a1763" text:class-names=""/></text:p>
              </table:table-cell>
              <table:table-cell table:style-name="a1769">
                <text:p text:style-name="a1768" text:class-names="" text:cond-style-name=""><text:span text:style-name="a1766" text:class-names="">申請日期</text:span><text:span text:style-name="a1767" text:class-names=""/></text:p>
              </table:table-cell>
              <table:table-cell table:style-name="a1773">
                <text:p text:style-name="a1772" text:class-names="" text:cond-style-name=""><text:span text:style-name="a1770" text:class-names="">申請人</text:span><text:span text:style-name="a1771" text:class-names=""/></text:p>
              </table:table-cell>
              <table:table-cell table:style-name="a1777">
                <text:p text:style-name="a1776" text:class-names="" text:cond-style-name=""><text:span text:style-name="a1774" text:class-names="">申請國家</text:span><text:span text:style-name="a1775" text:class-names=""/></text:p>
              </table:table-cell>
              <table:table-cell table:style-name="a1781">
                <text:p text:style-name="a1780" text:class-names="" text:cond-style-name=""><text:span text:style-name="a1778" text:class-names="">專利發明人</text:span><text:span text:style-name="a1779" text:class-names=""/></text:p>
              </table:table-cell>
              <table:table-cell table:style-name="a1788">
                <text:p text:style-name="a1784" text:class-names="" text:cond-style-name=""><text:span text:style-name="a1782" text:class-names="">計畫補助經費來源</text:span><text:span text:style-name="a1783" text:class-names=""/></text:p>
                <text:p text:style-name="a1787" text:class-names="" text:cond-style-name=""><text:span text:style-name="a1785" text:class-names="">(部會、計畫名稱及計畫編號)</text:span><text:span text:style-name="a1786" text:class-names=""/></text:p>
              </table:table-cell>
              <table:table-cell table:style-name="a1795">
                <text:p text:style-name="a1791" text:class-names="" text:cond-style-name=""><text:span text:style-name="a1789" text:class-names="">專利授權狀態</text:span><text:span text:style-name="a1790" text:class-names=""/></text:p>
                <text:p text:style-name="a1794" text:class-names="" text:cond-style-name=""><text:span text:style-name="a1792" text:class-names="">若已授權需說明專屬或非專屬授權、授權範圍、地區、金額</text:span><text:span text:style-name="a1793" text:class-names=""/></text:p>
              </table:table-cell>
              <table:table-cell table:style-name="a1799">
                <text:p text:style-name="a1798" text:class-names="" text:cond-style-name=""><text:span text:style-name="a1796" text:class-names="">佔此計畫申請標的之技術佔比(%)</text:span><text:span text:style-name="a1797" text:class-names=""/></text:p>
              </table:table-cell>
            </table:table-row>
            <table:table-row table:style-name="a1800" table:default-cell-style-name="">
              <table:table-cell table:style-name="a1804">
                <text:p text:style-name="a1803" text:class-names="" text:cond-style-name=""><text:span text:style-name="a1801" text:class-names="">發明專利</text:span><text:span text:style-name="a1802" text:class-names=""/></text:p>
              </table:table-cell>
              <table:table-cell table:style-name="a1808">
                <text:p text:style-name="a1807" text:class-names="" text:cond-style-name=""><text:span text:style-name="a1805" text:class-names="">xxxxxxxxx</text:span><text:span text:style-name="a1806" text:class-names=""/></text:p>
              </table:table-cell>
              <table:table-cell table:style-name="a1812">
                <text:p text:style-name="a1811" text:class-names="" text:cond-style-name=""><text:span text:style-name="a1809" text:class-names="">xxxxxxxxx</text:span><text:span text:style-name="a1810" text:class-names=""/></text:p>
              </table:table-cell>
              <table:table-cell table:style-name="a1816">
                <text:p text:style-name="a1815" text:class-names="" text:cond-style-name=""><text:span text:style-name="a1813" text:class-names="">年月日</text:span><text:span text:style-name="a1814" text:class-names=""/></text:p>
              </table:table-cell>
              <table:table-cell table:style-name="a1820">
                <text:p text:style-name="a1819" text:class-names="" text:cond-style-name=""><text:span text:style-name="a1817" text:class-names="">xx大學</text:span><text:span text:style-name="a1818" text:class-names=""/></text:p>
              </table:table-cell>
              <table:table-cell table:style-name="a1824">
                <text:p text:style-name="a1823" text:class-names="" text:cond-style-name=""><text:span text:style-name="a1821" text:class-names="">台灣</text:span><text:span text:style-name="a1822" text:class-names=""/></text:p>
              </table:table-cell>
              <table:table-cell table:style-name="a1828">
                <text:p text:style-name="a1827" text:class-names="" text:cond-style-name=""><text:span text:style-name="a1825" text:class-names="">王小明</text:span><text:span text:style-name="a1826" text:class-names=""/></text:p>
              </table:table-cell>
              <table:table-cell table:style-name="a1831">
                <text:p text:style-name="a1830" text:class-names="" text:cond-style-name=""><text:span text:style-name="a1829" text:class-names=""/></text:p>
              </table:table-cell>
              <table:table-cell table:style-name="a1835">
                <text:p text:style-name="a1834" text:class-names="" text:cond-style-name=""><text:span text:style-name="a1832" text:class-names="">尚未授權予任何人使用</text:span><text:span text:style-name="a1833" text:class-names=""/></text:p>
              </table:table-cell>
              <table:table-cell table:style-name="a1838">
                <text:p text:style-name="a1837" text:class-names="" text:cond-style-name=""><text:span text:style-name="a1836" text:class-names=""/></text:p>
              </table:table-cell>
            </table:table-row>
            <table:table-row table:style-name="a1839" table:default-cell-style-name="">
              <table:table-cell table:style-name="a1842">
                <text:p text:style-name="a1841" text:class-names="" text:cond-style-name=""><text:span text:style-name="a1840" text:class-names=""/></text:p>
              </table:table-cell>
              <table:table-cell table:style-name="a1845">
                <text:p text:style-name="a1844" text:class-names="" text:cond-style-name=""><text:span text:style-name="a1843" text:class-names=""/></text:p>
              </table:table-cell>
              <table:table-cell table:style-name="a1848">
                <text:p text:style-name="a1847" text:class-names="" text:cond-style-name=""><text:span text:style-name="a1846" text:class-names=""/></text:p>
              </table:table-cell>
              <table:table-cell table:style-name="a1851">
                <text:p text:style-name="a1850" text:class-names="" text:cond-style-name=""><text:span text:style-name="a1849" text:class-names=""/></text:p>
              </table:table-cell>
              <table:table-cell table:style-name="a1854">
                <text:p text:style-name="a1853" text:class-names="" text:cond-style-name=""><text:span text:style-name="a1852" text:class-names=""/></text:p>
              </table:table-cell>
              <table:table-cell table:style-name="a1857">
                <text:p text:style-name="a1856" text:class-names="" text:cond-style-name=""><text:span text:style-name="a1855" text:class-names=""/></text:p>
              </table:table-cell>
              <table:table-cell table:style-name="a1860">
                <text:p text:style-name="a1859" text:class-names="" text:cond-style-name=""><text:span text:style-name="a1858" text:class-names=""/></text:p>
              </table:table-cell>
              <table:table-cell table:style-name="a1863">
                <text:p text:style-name="a1862" text:class-names="" text:cond-style-name=""><text:span text:style-name="a1861" text:class-names=""/></text:p>
              </table:table-cell>
              <table:table-cell table:style-name="a1866">
                <text:p text:style-name="a1865" text:class-names="" text:cond-style-name=""><text:span text:style-name="a1864" text:class-names=""/></text:p>
              </table:table-cell>
              <table:table-cell table:style-name="a1869">
                <text:p text:style-name="a1868" text:class-names="" text:cond-style-name=""><text:span text:style-name="a1867" text:class-names=""/></text:p>
              </table:table-cell>
            </table:table-row>
            <table:table-row table:style-name="a1870" table:default-cell-style-name="">
              <table:table-cell table:style-name="a1873">
                <text:p text:style-name="a1872" text:class-names="" text:cond-style-name=""><text:span text:style-name="a1871" text:class-names=""/></text:p>
              </table:table-cell>
              <table:table-cell table:style-name="a1876">
                <text:p text:style-name="a1875" text:class-names="" text:cond-style-name=""><text:span text:style-name="a1874" text:class-names=""/></text:p>
              </table:table-cell>
              <table:table-cell table:style-name="a1879">
                <text:p text:style-name="a1878" text:class-names="" text:cond-style-name=""><text:span text:style-name="a1877" text:class-names=""/></text:p>
              </table:table-cell>
              <table:table-cell table:style-name="a1882">
                <text:p text:style-name="a1881" text:class-names="" text:cond-style-name=""><text:span text:style-name="a1880" text:class-names=""/></text:p>
              </table:table-cell>
              <table:table-cell table:style-name="a1885">
                <text:p text:style-name="a1884" text:class-names="" text:cond-style-name=""><text:span text:style-name="a1883" text:class-names=""/></text:p>
              </table:table-cell>
              <table:table-cell table:style-name="a1888">
                <text:p text:style-name="a1887" text:class-names="" text:cond-style-name=""><text:span text:style-name="a1886" text:class-names=""/></text:p>
              </table:table-cell>
              <table:table-cell table:style-name="a1891">
                <text:p text:style-name="a1890" text:class-names="" text:cond-style-name=""><text:span text:style-name="a1889" text:class-names=""/></text:p>
              </table:table-cell>
              <table:table-cell table:style-name="a1894">
                <text:p text:style-name="a1893" text:class-names="" text:cond-style-name=""><text:span text:style-name="a1892" text:class-names=""/></text:p>
              </table:table-cell>
              <table:table-cell table:style-name="a1897">
                <text:p text:style-name="a1896" text:class-names="" text:cond-style-name=""><text:span text:style-name="a1895" text:class-names=""/></text:p>
              </table:table-cell>
              <table:table-cell table:style-name="a1900">
                <text:p text:style-name="a1899" text:class-names="" text:cond-style-name=""><text:span text:style-name="a1898" text:class-names=""/></text:p>
              </table:table-cell>
            </table:table-row>
          </table:table>
          <draw:image xlink:href="media/image6.png" xlink:type="simple" xlink:show="embed" xlink:actuate="onLoad"/>
          <svg:title/>
          <svg:desc/>
        </draw:frame>
        <draw:frame draw:id="id256" draw:style-name="a1904" draw:name="Google Shape;432;p78" svg:x="0.66654in" svg:y="0.29119in" svg:width="12in" svg:height="0.82913in">
          <draw:text-box>
            <text:p text:style-name="a1903" text:class-names="" text:cond-style-name=""><text:span text:style-name="a1901" text:class-names="">二、本計畫「智財清單」</text:span><text:span text:style-name="a1902" text:class-names=""/></text:p>
          </draw:text-box>
          <svg:title/>
          <svg:desc/>
        </draw:frame>
        <draw:frame draw:id="id257" draw:style-name="a1909" draw:name="Google Shape;433;p78" svg:x="0.52795in" svg:y="1.13415in" svg:width="12.22913in" svg:height="0.73583in">
          <draw:text-box>
            <text:list text:style-name="a1908">
              <text:list-item>
                <text:p text:style-name="a1907" text:class-names="" text:cond-style-name=""><text:span text:style-name="a1905" text:class-names="">本計畫「專利布局」之說明</text:span><text:span text:style-name="a1906" text:class-names=""/></text:p>
              </text:list-item>
            </text:list>
          </draw:text-box>
          <svg:title/>
          <svg:desc/>
        </draw:frame>
        <draw:frame draw:id="id258" draw:style-name="a1913" draw:name="Google Shape;434;p78" svg:x="12.11102in" svg:y="7.04434in" svg:width="1.11102in" svg:height="0.39921in">
          <draw:text-box>
            <text:p text:style-name="a1912" text:class-names="" text:cond-style-name=""><text:span text:style-name="a1910" text:class-names=""><text:page-number style:num-format="1" text:fixed="false">‹#›</text:page-number></text:span><text:span text:style-name="a1911" text:class-names=""/></text:p>
          </draw:text-box>
          <svg:title/>
          <svg:desc/>
        </draw:frame>
        <draw:frame draw:id="id259" draw:name="Google Shape;435;p78" svg:x="0.55197in" svg:y="2.16486in" svg:width="12.4606in" svg:height="2.30113in">
          <table:table table:style-name="a1914" table:template-name="{296C83FF-684D-4C3E-BD75-A45646994C78}" table:use-banding-columns-styles="false" table:use-banding-rows-styles="false" table:use-first-column-styles="false" table:use-first-row-styles="false" table:use-last-column-styles="false" table:use-last-row-styles="false">
            <table:table-column table:style-name="a1915" table:default-cell-style-name=""/>
            <table:table-column table:style-name="a1916" table:default-cell-style-name=""/>
            <table:table-column table:style-name="a1917" table:default-cell-style-name=""/>
            <table:table-column table:style-name="a1918" table:default-cell-style-name=""/>
            <table:table-column table:style-name="a1919" table:default-cell-style-name=""/>
            <table:table-column table:style-name="a1920" table:default-cell-style-name=""/>
            <table:table-column table:style-name="a1921" table:default-cell-style-name=""/>
            <table:table-column table:style-name="a1922" table:default-cell-style-name=""/>
            <table:table-column table:style-name="a1923" table:default-cell-style-name=""/>
            <table:table-column table:style-name="a1924" table:default-cell-style-name=""/>
            <table:table-row table:style-name="a1925" table:default-cell-style-name="">
              <table:table-cell table:style-name="a1930">
                <text:p text:style-name="a1929" text:class-names="" text:cond-style-name=""><text:span text:style-name="a1926" text:class-names="">專利</text:span><text:span text:style-name="a1927" text:class-names="">類別</text:span><text:span text:style-name="a1928" text:class-names=""/></text:p>
              </table:table-cell>
              <table:table-cell table:style-name="a1934">
                <text:p text:style-name="a1933" text:class-names="" text:cond-style-name=""><text:span text:style-name="a1931" text:class-names="">專利名稱</text:span><text:span text:style-name="a1932" text:class-names=""/></text:p>
              </table:table-cell>
              <table:table-cell table:style-name="a1938">
                <text:p text:style-name="a1937" text:class-names="" text:cond-style-name=""><text:span text:style-name="a1935" text:class-names="">證書號</text:span><text:span text:style-name="a1936" text:class-names=""/></text:p>
              </table:table-cell>
              <table:table-cell table:style-name="a1942">
                <text:p text:style-name="a1941" text:class-names="" text:cond-style-name=""><text:span text:style-name="a1939" text:class-names="">有效日期</text:span><text:span text:style-name="a1940" text:class-names=""/></text:p>
              </table:table-cell>
              <table:table-cell table:style-name="a1946">
                <text:p text:style-name="a1945" text:class-names="" text:cond-style-name=""><text:span text:style-name="a1943" text:class-names="">申請人</text:span><text:span text:style-name="a1944" text:class-names=""/></text:p>
              </table:table-cell>
              <table:table-cell table:style-name="a1950">
                <text:p text:style-name="a1949" text:class-names="" text:cond-style-name=""><text:span text:style-name="a1947" text:class-names="">申請國家</text:span><text:span text:style-name="a1948" text:class-names=""/></text:p>
              </table:table-cell>
              <table:table-cell table:style-name="a1954">
                <text:p text:style-name="a1953" text:class-names="" text:cond-style-name=""><text:span text:style-name="a1951" text:class-names="">專利發明人</text:span><text:span text:style-name="a1952" text:class-names=""/></text:p>
              </table:table-cell>
              <table:table-cell table:style-name="a1961">
                <text:p text:style-name="a1957" text:class-names="" text:cond-style-name=""><text:span text:style-name="a1955" text:class-names="">計畫補助經費來源</text:span><text:span text:style-name="a1956" text:class-names=""/></text:p>
                <text:p text:style-name="a1960" text:class-names="" text:cond-style-name=""><text:span text:style-name="a1958" text:class-names="">(部會、計畫名稱及計畫編號)</text:span><text:span text:style-name="a1959" text:class-names=""/></text:p>
              </table:table-cell>
              <table:table-cell table:style-name="a1968">
                <text:p text:style-name="a1964" text:class-names="" text:cond-style-name=""><text:span text:style-name="a1962" text:class-names="">專利授權狀態</text:span><text:span text:style-name="a1963" text:class-names=""/></text:p>
                <text:p text:style-name="a1967" text:class-names="" text:cond-style-name=""><text:span text:style-name="a1965" text:class-names="">若已授權需說明專屬或非專屬授權、授權範圍、地區、金額</text:span><text:span text:style-name="a1966" text:class-names=""/></text:p>
              </table:table-cell>
              <table:table-cell table:style-name="a1972">
                <text:p text:style-name="a1971" text:class-names="" text:cond-style-name=""><text:span text:style-name="a1969" text:class-names="">佔此計畫申請標的之技術佔比(%)</text:span><text:span text:style-name="a1970" text:class-names=""/></text:p>
              </table:table-cell>
            </table:table-row>
            <table:table-row table:style-name="a1973" table:default-cell-style-name="">
              <table:table-cell table:style-name="a1977">
                <text:p text:style-name="a1976" text:class-names="" text:cond-style-name=""><text:span text:style-name="a1974" text:class-names="">發明專利</text:span><text:span text:style-name="a1975" text:class-names=""/></text:p>
              </table:table-cell>
              <table:table-cell table:style-name="a1981">
                <text:p text:style-name="a1980" text:class-names="" text:cond-style-name=""><text:span text:style-name="a1978" text:class-names="">xxxxxxxxx</text:span><text:span text:style-name="a1979" text:class-names=""/></text:p>
              </table:table-cell>
              <table:table-cell table:style-name="a1985">
                <text:p text:style-name="a1984" text:class-names="" text:cond-style-name=""><text:span text:style-name="a1982" text:class-names="">xxxxxxxxx</text:span><text:span text:style-name="a1983" text:class-names=""/></text:p>
              </table:table-cell>
              <table:table-cell table:style-name="a1989">
                <text:p text:style-name="a1988" text:class-names="" text:cond-style-name=""><text:span text:style-name="a1986" text:class-names="">年月日~年月日</text:span><text:span text:style-name="a1987" text:class-names=""/></text:p>
              </table:table-cell>
              <table:table-cell table:style-name="a1993">
                <text:p text:style-name="a1992" text:class-names="" text:cond-style-name=""><text:span text:style-name="a1990" text:class-names="">xx大學</text:span><text:span text:style-name="a1991" text:class-names=""/></text:p>
              </table:table-cell>
              <table:table-cell table:style-name="a1997">
                <text:p text:style-name="a1996" text:class-names="" text:cond-style-name=""><text:span text:style-name="a1994" text:class-names="">台灣</text:span><text:span text:style-name="a1995" text:class-names=""/></text:p>
              </table:table-cell>
              <table:table-cell table:style-name="a2001">
                <text:p text:style-name="a2000" text:class-names="" text:cond-style-name=""><text:span text:style-name="a1998" text:class-names="">王小明</text:span><text:span text:style-name="a1999" text:class-names=""/></text:p>
              </table:table-cell>
              <table:table-cell table:style-name="a2004">
                <text:p text:style-name="a2003" text:class-names="" text:cond-style-name=""><text:span text:style-name="a2002" text:class-names=""/></text:p>
              </table:table-cell>
              <table:table-cell table:style-name="a2008">
                <text:p text:style-name="a2007" text:class-names="" text:cond-style-name=""><text:span text:style-name="a2005" text:class-names="">尚未授權予任何人使用</text:span><text:span text:style-name="a2006" text:class-names=""/></text:p>
              </table:table-cell>
              <table:table-cell table:style-name="a2011">
                <text:p text:style-name="a2010" text:class-names="" text:cond-style-name=""><text:span text:style-name="a2009" text:class-names=""/></text:p>
              </table:table-cell>
            </table:table-row>
            <table:table-row table:style-name="a2012" table:default-cell-style-name="">
              <table:table-cell table:style-name="a2015">
                <text:p text:style-name="a2014" text:class-names="" text:cond-style-name=""><text:span text:style-name="a2013" text:class-names=""/></text:p>
              </table:table-cell>
              <table:table-cell table:style-name="a2018">
                <text:p text:style-name="a2017" text:class-names="" text:cond-style-name=""><text:span text:style-name="a2016" text:class-names=""/></text:p>
              </table:table-cell>
              <table:table-cell table:style-name="a2021">
                <text:p text:style-name="a2020" text:class-names="" text:cond-style-name=""><text:span text:style-name="a2019" text:class-names=""/></text:p>
              </table:table-cell>
              <table:table-cell table:style-name="a2024">
                <text:p text:style-name="a2023" text:class-names="" text:cond-style-name=""><text:span text:style-name="a2022" text:class-names=""/></text:p>
              </table:table-cell>
              <table:table-cell table:style-name="a2027">
                <text:p text:style-name="a2026" text:class-names="" text:cond-style-name=""><text:span text:style-name="a2025" text:class-names=""/></text:p>
              </table:table-cell>
              <table:table-cell table:style-name="a2030">
                <text:p text:style-name="a2029" text:class-names="" text:cond-style-name=""><text:span text:style-name="a2028" text:class-names=""/></text:p>
              </table:table-cell>
              <table:table-cell table:style-name="a2033">
                <text:p text:style-name="a2032" text:class-names="" text:cond-style-name=""><text:span text:style-name="a2031" text:class-names=""/></text:p>
              </table:table-cell>
              <table:table-cell table:style-name="a2036">
                <text:p text:style-name="a2035" text:class-names="" text:cond-style-name=""><text:span text:style-name="a2034" text:class-names=""/></text:p>
              </table:table-cell>
              <table:table-cell table:style-name="a2039">
                <text:p text:style-name="a2038" text:class-names="" text:cond-style-name=""><text:span text:style-name="a2037" text:class-names=""/></text:p>
              </table:table-cell>
              <table:table-cell table:style-name="a2042">
                <text:p text:style-name="a2041" text:class-names="" text:cond-style-name=""><text:span text:style-name="a2040" text:class-names=""/></text:p>
              </table:table-cell>
            </table:table-row>
            <table:table-row table:style-name="a2043" table:default-cell-style-name="">
              <table:table-cell table:style-name="a2046">
                <text:p text:style-name="a2045" text:class-names="" text:cond-style-name=""><text:span text:style-name="a2044" text:class-names=""/></text:p>
              </table:table-cell>
              <table:table-cell table:style-name="a2049">
                <text:p text:style-name="a2048" text:class-names="" text:cond-style-name=""><text:span text:style-name="a2047" text:class-names=""/></text:p>
              </table:table-cell>
              <table:table-cell table:style-name="a2052">
                <text:p text:style-name="a2051" text:class-names="" text:cond-style-name=""><text:span text:style-name="a2050" text:class-names=""/></text:p>
              </table:table-cell>
              <table:table-cell table:style-name="a2055">
                <text:p text:style-name="a2054" text:class-names="" text:cond-style-name=""><text:span text:style-name="a2053" text:class-names=""/></text:p>
              </table:table-cell>
              <table:table-cell table:style-name="a2058">
                <text:p text:style-name="a2057" text:class-names="" text:cond-style-name=""><text:span text:style-name="a2056" text:class-names=""/></text:p>
              </table:table-cell>
              <table:table-cell table:style-name="a2061">
                <text:p text:style-name="a2060" text:class-names="" text:cond-style-name=""><text:span text:style-name="a2059" text:class-names=""/></text:p>
              </table:table-cell>
              <table:table-cell table:style-name="a2064">
                <text:p text:style-name="a2063" text:class-names="" text:cond-style-name=""><text:span text:style-name="a2062" text:class-names=""/></text:p>
              </table:table-cell>
              <table:table-cell table:style-name="a2067">
                <text:p text:style-name="a2066" text:class-names="" text:cond-style-name=""><text:span text:style-name="a2065" text:class-names=""/></text:p>
              </table:table-cell>
              <table:table-cell table:style-name="a2070">
                <text:p text:style-name="a2069" text:class-names="" text:cond-style-name=""><text:span text:style-name="a2068" text:class-names=""/></text:p>
              </table:table-cell>
              <table:table-cell table:style-name="a2073">
                <text:p text:style-name="a2072" text:class-names="" text:cond-style-name=""><text:span text:style-name="a2071" text:class-names=""/></text:p>
              </table:table-cell>
            </table:table-row>
          </table:table>
          <draw:image xlink:href="media/image7.png" xlink:type="simple" xlink:show="embed" xlink:actuate="onLoad"/>
          <svg:title/>
          <svg:desc/>
        </draw:frame>
        <draw:frame draw:id="id260" draw:style-name="a2077" draw:name="Google Shape;436;p78" svg:x="10.09843in" svg:y="1.70974in" svg:width="2.91378in" svg:height="0.37008in">
          <draw:text-box>
            <text:p text:style-name="a2076" text:class-names="" text:cond-style-name=""><text:span text:style-name="a2074" text:class-names="">*所有智財比例總和為100%</text:span><text:span text:style-name="a2075" text:class-names=""/></text:p>
          </draw:text-box>
          <svg:title/>
          <svg:desc/>
        </draw:frame>
        <draw:custom-shape svg:x="0.52795in" svg:y="4.37825in" svg:width="11.58307in" svg:height="0.55039in" draw:id="id261" draw:style-name="a2081" draw:name="Google Shape;438;p78">
          <svg:title/>
          <svg:desc/>
          <text:p text:style-name="a2080" text:class-names="" text:cond-style-name=""><text:span text:style-name="a2078" text:class-names="">已申請未核准之專利清單</text:span><text:span text:style-name="a2079" text:class-names=""/></text:p>
          <draw:enhanced-geometry xmlns:dr3d="urn:oasis:names:tc:opendocument:xmlns:dr3d:1.0" draw:type="non-primitive" svg:viewBox="0 0 21600 21600" draw:enhanced-path="M 0 0 L 21600 0 21600 21600 0 216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1600"/>
            <draw:equation draw:name="f7" draw:formula="?f4 / 216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0.52795in" svg:y="1.66526in" svg:width="11.58307in" svg:height="0.55039in" draw:id="id262" draw:style-name="a2085" draw:name="Google Shape;439;p78">
          <svg:title/>
          <svg:desc/>
          <text:p text:style-name="a2084" text:class-names="" text:cond-style-name=""><text:span text:style-name="a2082" text:class-names="">已核准之專利清單</text:span><text:span text:style-name="a2083" text:class-names=""/></text:p>
          <draw:enhanced-geometry xmlns:dr3d="urn:oasis:names:tc:opendocument:xmlns:dr3d:1.0" draw:type="non-primitive" svg:viewBox="0 0 21600 21600" draw:enhanced-path="M 0 0 L 21600 0 21600 21600 0 216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1600"/>
            <draw:equation draw:name="f7" draw:formula="?f4 / 216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presentation:notes draw:style-name="a2092">
          <draw:page-thumbnail draw:page-number="13" svg:x="0.46007in" svg:y="1.35764in" svg:width="6.51389in" svg:height="3.66319in" presentation:class="page" draw:id="id263" presentation:style-name="a2086" draw:name="Google Shape;428;p13:notes">
            <svg:title/>
            <svg:desc/>
          </draw:page-thumbnail>
          <draw:frame draw:id="id264" presentation:style-name="a2087" draw:name="Google Shape;429;p13:notes" svg:x="0.74331in" svg:y="5.2252in" svg:width="5.94724in" svg:height="4.2752in" presentation:class="notes" presentation:placeholder="true">
            <draw:text-box/>
            <svg:title/>
            <svg:desc/>
          </draw:frame>
          <draw:frame draw:id="id265" draw:style-name="a2091" draw:name="Google Shape;430;p13:notes" svg:x="4.21102in" svg:y="10.31299in" svg:width="3.22126in" svg:height="0.54488in">
            <draw:text-box>
              <text:p text:style-name="a2090" text:class-names="" text:cond-style-name=""><text:span text:style-name="a2088" text:class-names=""><text:page-number style:num-format="1" text:fixed="false">‹#›</text:page-number></text:span><text:span text:style-name="a2089" text:class-names=""/></text:p>
            </draw:text-box>
            <svg:title/>
            <svg:desc/>
          </draw:frame>
        </presentation:notes>
      </draw:page>
      <draw:page draw:name="Slide15" draw:style-name="a2094" draw:master-page-name="Master1-Layout12-fourObj-Title,-4-Content" presentation:presentation-page-layout-name="Master1-PPL12" draw:id="Slide-270">
        <draw:frame draw:id="id266" draw:name="Google Shape;450;p79" svg:x="0.56339in" svg:y="5.25499in" svg:width="12.36453in" svg:height="2.19996in">
          <table:table table:style-name="a2095" table:template-name="{296C83FF-684D-4C3E-BD75-A45646994C78}" table:use-banding-columns-styles="false" table:use-banding-rows-styles="false" table:use-first-column-styles="false" table:use-first-row-styles="false" table:use-last-column-styles="false" table:use-last-row-styles="false">
            <table:table-column table:style-name="a2096" table:default-cell-style-name=""/>
            <table:table-column table:style-name="a2097" table:default-cell-style-name=""/>
            <table:table-column table:style-name="a2098" table:default-cell-style-name=""/>
            <table:table-column table:style-name="a2099" table:default-cell-style-name=""/>
            <table:table-column table:style-name="a2100" table:default-cell-style-name=""/>
            <table:table-column table:style-name="a2101" table:default-cell-style-name=""/>
            <table:table-column table:style-name="a2102" table:default-cell-style-name=""/>
            <table:table-column table:style-name="a2103" table:default-cell-style-name=""/>
            <table:table-row table:style-name="a2104" table:default-cell-style-name="">
              <table:table-cell table:style-name="a2109">
                <text:p text:style-name="a2108" text:class-names="" text:cond-style-name=""><text:span text:style-name="a2105" text:class-names="">專利</text:span><text:span text:style-name="a2106" text:class-names="">類別</text:span><text:span text:style-name="a2107" text:class-names=""/></text:p>
              </table:table-cell>
              <table:table-cell table:style-name="a2113">
                <text:p text:style-name="a2112" text:class-names="" text:cond-style-name=""><text:span text:style-name="a2110" text:class-names="">預計專利申請名稱</text:span><text:span text:style-name="a2111" text:class-names=""/></text:p>
              </table:table-cell>
              <table:table-cell table:style-name="a2117">
                <text:p text:style-name="a2116" text:class-names="" text:cond-style-name=""><text:span text:style-name="a2114" text:class-names="">預計申請日期</text:span><text:span text:style-name="a2115" text:class-names=""/></text:p>
              </table:table-cell>
              <table:table-cell table:style-name="a2121">
                <text:p text:style-name="a2120" text:class-names="" text:cond-style-name=""><text:span text:style-name="a2118" text:class-names="">申請人</text:span><text:span text:style-name="a2119" text:class-names=""/></text:p>
              </table:table-cell>
              <table:table-cell table:style-name="a2125">
                <text:p text:style-name="a2124" text:class-names="" text:cond-style-name=""><text:span text:style-name="a2122" text:class-names="">預計申請國家</text:span><text:span text:style-name="a2123" text:class-names=""/></text:p>
              </table:table-cell>
              <table:table-cell table:style-name="a2129">
                <text:p text:style-name="a2128" text:class-names="" text:cond-style-name=""><text:span text:style-name="a2126" text:class-names="">預計認列發明人</text:span><text:span text:style-name="a2127" text:class-names=""/></text:p>
              </table:table-cell>
              <table:table-cell table:style-name="a2136">
                <text:p text:style-name="a2132" text:class-names="" text:cond-style-name=""><text:span text:style-name="a2130" text:class-names="">計畫補助經費來源</text:span><text:span text:style-name="a2131" text:class-names=""/></text:p>
                <text:p text:style-name="a2135" text:class-names="" text:cond-style-name=""><text:span text:style-name="a2133" text:class-names="">(部會、計畫名稱及計畫編號)</text:span><text:span text:style-name="a2134" text:class-names=""/></text:p>
              </table:table-cell>
              <table:table-cell table:style-name="a2140">
                <text:p text:style-name="a2139" text:class-names="" text:cond-style-name=""><text:span text:style-name="a2137" text:class-names="">佔此計畫申請標的之技術佔比(%)</text:span><text:span text:style-name="a2138" text:class-names=""/></text:p>
              </table:table-cell>
            </table:table-row>
            <table:table-row table:style-name="a2141" table:default-cell-style-name="">
              <table:table-cell table:style-name="a2145">
                <text:p text:style-name="a2144" text:class-names="" text:cond-style-name=""><text:span text:style-name="a2142" text:class-names="">發明專利</text:span><text:span text:style-name="a2143" text:class-names=""/></text:p>
              </table:table-cell>
              <table:table-cell table:style-name="a2149">
                <text:p text:style-name="a2148" text:class-names="" text:cond-style-name=""><text:span text:style-name="a2146" text:class-names="">xxxxxxxxx</text:span><text:span text:style-name="a2147" text:class-names=""/></text:p>
              </table:table-cell>
              <table:table-cell table:style-name="a2153">
                <text:p text:style-name="a2152" text:class-names="" text:cond-style-name=""><text:span text:style-name="a2150" text:class-names="">年月日</text:span><text:span text:style-name="a2151" text:class-names=""/></text:p>
              </table:table-cell>
              <table:table-cell table:style-name="a2156">
                <text:p text:style-name="a2155" text:class-names="" text:cond-style-name=""><text:span text:style-name="a2154" text:class-names=""/></text:p>
              </table:table-cell>
              <table:table-cell table:style-name="a2159">
                <text:p text:style-name="a2158" text:class-names="" text:cond-style-name=""><text:span text:style-name="a2157" text:class-names=""/></text:p>
              </table:table-cell>
              <table:table-cell table:style-name="a2162">
                <text:p text:style-name="a2161" text:class-names="" text:cond-style-name=""><text:span text:style-name="a2160" text:class-names=""/></text:p>
              </table:table-cell>
              <table:table-cell table:style-name="a2165">
                <text:p text:style-name="a2164" text:class-names="" text:cond-style-name=""><text:span text:style-name="a2163" text:class-names=""/></text:p>
              </table:table-cell>
              <table:table-cell table:style-name="a2168">
                <text:p text:style-name="a2167" text:class-names="" text:cond-style-name=""><text:span text:style-name="a2166" text:class-names=""/></text:p>
              </table:table-cell>
            </table:table-row>
            <table:table-row table:style-name="a2169" table:default-cell-style-name="">
              <table:table-cell table:style-name="a2172">
                <text:p text:style-name="a2171" text:class-names="" text:cond-style-name=""><text:span text:style-name="a2170" text:class-names=""/></text:p>
              </table:table-cell>
              <table:table-cell table:style-name="a2175">
                <text:p text:style-name="a2174" text:class-names="" text:cond-style-name=""><text:span text:style-name="a2173" text:class-names=""/></text:p>
              </table:table-cell>
              <table:table-cell table:style-name="a2178">
                <text:p text:style-name="a2177" text:class-names="" text:cond-style-name=""><text:span text:style-name="a2176" text:class-names=""/></text:p>
              </table:table-cell>
              <table:table-cell table:style-name="a2181">
                <text:p text:style-name="a2180" text:class-names="" text:cond-style-name=""><text:span text:style-name="a2179" text:class-names=""/></text:p>
              </table:table-cell>
              <table:table-cell table:style-name="a2184">
                <text:p text:style-name="a2183" text:class-names="" text:cond-style-name=""><text:span text:style-name="a2182" text:class-names=""/></text:p>
              </table:table-cell>
              <table:table-cell table:style-name="a2187">
                <text:p text:style-name="a2186" text:class-names="" text:cond-style-name=""><text:span text:style-name="a2185" text:class-names=""/></text:p>
              </table:table-cell>
              <table:table-cell table:style-name="a2190">
                <text:p text:style-name="a2189" text:class-names="" text:cond-style-name=""><text:span text:style-name="a2188" text:class-names=""/></text:p>
              </table:table-cell>
              <table:table-cell table:style-name="a2193">
                <text:p text:style-name="a2192" text:class-names="" text:cond-style-name=""><text:span text:style-name="a2191" text:class-names=""/></text:p>
              </table:table-cell>
            </table:table-row>
            <table:table-row table:style-name="a2194" table:default-cell-style-name="">
              <table:table-cell table:style-name="a2197">
                <text:p text:style-name="a2196" text:class-names="" text:cond-style-name=""><text:span text:style-name="a2195" text:class-names=""/></text:p>
              </table:table-cell>
              <table:table-cell table:style-name="a2200">
                <text:p text:style-name="a2199" text:class-names="" text:cond-style-name=""><text:span text:style-name="a2198" text:class-names=""/></text:p>
              </table:table-cell>
              <table:table-cell table:style-name="a2203">
                <text:p text:style-name="a2202" text:class-names="" text:cond-style-name=""><text:span text:style-name="a2201" text:class-names=""/></text:p>
              </table:table-cell>
              <table:table-cell table:style-name="a2206">
                <text:p text:style-name="a2205" text:class-names="" text:cond-style-name=""><text:span text:style-name="a2204" text:class-names=""/></text:p>
              </table:table-cell>
              <table:table-cell table:style-name="a2209">
                <text:p text:style-name="a2208" text:class-names="" text:cond-style-name=""><text:span text:style-name="a2207" text:class-names=""/></text:p>
              </table:table-cell>
              <table:table-cell table:style-name="a2212">
                <text:p text:style-name="a2211" text:class-names="" text:cond-style-name=""><text:span text:style-name="a2210" text:class-names=""/></text:p>
              </table:table-cell>
              <table:table-cell table:style-name="a2215">
                <text:p text:style-name="a2214" text:class-names="" text:cond-style-name=""><text:span text:style-name="a2213" text:class-names=""/></text:p>
              </table:table-cell>
              <table:table-cell table:style-name="a2218">
                <text:p text:style-name="a2217" text:class-names="" text:cond-style-name=""><text:span text:style-name="a2216" text:class-names=""/></text:p>
              </table:table-cell>
            </table:table-row>
          </table:table>
          <draw:image xlink:href="media/image8.png" xlink:type="simple" xlink:show="embed" xlink:actuate="onLoad"/>
          <svg:title/>
          <svg:desc/>
        </draw:frame>
        <draw:frame draw:id="id267" draw:style-name="a2222" draw:name="Google Shape;445;p79" svg:x="0.73999in" svg:y="0.29537in" svg:width="12in" svg:height="0.82907in">
          <draw:text-box>
            <text:p text:style-name="a2221" text:class-names="" text:cond-style-name=""><text:span text:style-name="a2219" text:class-names="">二、本計畫「智財清單」</text:span><text:span text:style-name="a2220" text:class-names=""/></text:p>
          </draw:text-box>
          <svg:title/>
          <svg:desc/>
        </draw:frame>
        <draw:frame draw:id="id268" draw:style-name="a2227" draw:name="Google Shape;446;p79" svg:x="0.55211in" svg:y="1.17038in" svg:width="12.229in" svg:height="0.73589in">
          <draw:text-box>
            <text:list text:style-name="a2226">
              <text:list-item>
                <text:p text:style-name="a2225" text:class-names="" text:cond-style-name=""><text:span text:style-name="a2223" text:class-names="">本計畫「營業秘密」、「專利申請」之說明</text:span><text:span text:style-name="a2224" text:class-names=""/></text:p>
              </text:list-item>
            </text:list>
          </draw:text-box>
          <svg:title/>
          <svg:desc/>
        </draw:frame>
        <draw:frame draw:id="id269" draw:style-name="a2231" draw:name="Google Shape;447;p79" svg:x="11.99301in" svg:y="7.10079in" svg:width="1.11102in" svg:height="0.39921in">
          <draw:text-box>
            <text:p text:style-name="a2230" text:class-names="" text:cond-style-name=""><text:span text:style-name="a2228" text:class-names=""><text:page-number style:num-format="1" text:fixed="false">‹#›</text:page-number></text:span><text:span text:style-name="a2229" text:class-names=""/></text:p>
          </draw:text-box>
          <svg:title/>
          <svg:desc/>
        </draw:frame>
        <draw:frame draw:id="id270" draw:name="Google Shape;448;p79" svg:x="0.55198in" svg:y="2.36259in" svg:width="12.37601in" svg:height="2.39996in">
          <table:table table:style-name="a2232" table:template-name="{296C83FF-684D-4C3E-BD75-A45646994C78}" table:use-banding-columns-styles="false" table:use-banding-rows-styles="false" table:use-first-column-styles="false" table:use-first-row-styles="false" table:use-last-column-styles="false" table:use-last-row-styles="false">
            <table:table-column table:style-name="a2233" table:default-cell-style-name=""/>
            <table:table-column table:style-name="a2234" table:default-cell-style-name=""/>
            <table:table-column table:style-name="a2235" table:default-cell-style-name=""/>
            <table:table-column table:style-name="a2236" table:default-cell-style-name=""/>
            <table:table-column table:style-name="a2237" table:default-cell-style-name=""/>
            <table:table-row table:style-name="a2238" table:default-cell-style-name="">
              <table:table-cell table:style-name="a2242">
                <text:p text:style-name="a2241" text:class-names="" text:cond-style-name=""><text:span text:style-name="a2239" text:class-names="">營業秘密名稱</text:span><text:span text:style-name="a2240" text:class-names=""/></text:p>
              </table:table-cell>
              <table:table-cell table:style-name="a2246">
                <text:p text:style-name="a2245" text:class-names="" text:cond-style-name=""><text:span text:style-name="a2243" text:class-names="">技術內容開發人員</text:span><text:span text:style-name="a2244" text:class-names=""/></text:p>
              </table:table-cell>
              <table:table-cell table:style-name="a2250">
                <text:p text:style-name="a2249" text:class-names="" text:cond-style-name=""><text:span text:style-name="a2247" text:class-names="">營業秘密已採取合理之保密措施自評</text:span><text:span text:style-name="a2248" text:class-names=""/></text:p>
              </table:table-cell>
              <table:table-cell table:style-name="a2257">
                <text:p text:style-name="a2253" text:class-names="" text:cond-style-name=""><text:span text:style-name="a2251" text:class-names="">計畫補助經費來源</text:span><text:span text:style-name="a2252" text:class-names=""/></text:p>
                <text:p text:style-name="a2256" text:class-names="" text:cond-style-name=""><text:span text:style-name="a2254" text:class-names="">(部會、計畫名稱及計畫編號)</text:span><text:span text:style-name="a2255" text:class-names=""/></text:p>
              </table:table-cell>
              <table:table-cell table:style-name="a2261">
                <text:p text:style-name="a2260" text:class-names="" text:cond-style-name=""><text:span text:style-name="a2258" text:class-names="">佔此計畫申請標的之技術佔比(%)</text:span><text:span text:style-name="a2259" text:class-names=""/></text:p>
              </table:table-cell>
            </table:table-row>
            <table:table-row table:style-name="a2262" table:default-cell-style-name="">
              <table:table-cell table:style-name="a2265">
                <text:p text:style-name="a2264" text:class-names="" text:cond-style-name=""><text:span text:style-name="a2263" text:class-names=""/></text:p>
              </table:table-cell>
              <table:table-cell table:style-name="a2268">
                <text:p text:style-name="a2267" text:class-names="" text:cond-style-name=""><text:span text:style-name="a2266" text:class-names=""/></text:p>
              </table:table-cell>
              <table:table-cell table:style-name="a2272">
                <text:p text:style-name="a2271" text:class-names="" text:cond-style-name=""><text:span text:style-name="a2269" text:class-names="">例：限制可接觸營業秘密人員身份、文件標明『機密』或『限閱』等註記、營業秘密存放地點及妥善管理措施 (上鎖/設定密碼/非通常可接觸地點等)</text:span><text:span text:style-name="a2270" text:class-names=""/></text:p>
              </table:table-cell>
              <table:table-cell table:style-name="a2275">
                <text:p text:style-name="a2274" text:class-names="" text:cond-style-name=""><text:span text:style-name="a2273" text:class-names=""/></text:p>
              </table:table-cell>
              <table:table-cell table:style-name="a2278">
                <text:p text:style-name="a2277" text:class-names="" text:cond-style-name=""><text:span text:style-name="a2276" text:class-names=""/></text:p>
              </table:table-cell>
            </table:table-row>
            <table:table-row table:style-name="a2279" table:default-cell-style-name="">
              <table:table-cell table:style-name="a2282">
                <text:p text:style-name="a2281" text:class-names="" text:cond-style-name=""><text:span text:style-name="a2280" text:class-names=""/></text:p>
              </table:table-cell>
              <table:table-cell table:style-name="a2285">
                <text:p text:style-name="a2284" text:class-names="" text:cond-style-name=""><text:span text:style-name="a2283" text:class-names=""/></text:p>
              </table:table-cell>
              <table:table-cell table:style-name="a2288">
                <text:p text:style-name="a2287" text:class-names="" text:cond-style-name=""><text:span text:style-name="a2286" text:class-names=""/></text:p>
              </table:table-cell>
              <table:table-cell table:style-name="a2291">
                <text:p text:style-name="a2290" text:class-names="" text:cond-style-name=""><text:span text:style-name="a2289" text:class-names=""/></text:p>
              </table:table-cell>
              <table:table-cell table:style-name="a2294">
                <text:p text:style-name="a2293" text:class-names="" text:cond-style-name=""><text:span text:style-name="a2292" text:class-names=""/></text:p>
              </table:table-cell>
            </table:table-row>
            <table:table-row table:style-name="a2295" table:default-cell-style-name="">
              <table:table-cell table:style-name="a2298">
                <text:p text:style-name="a2297" text:class-names="" text:cond-style-name=""><text:span text:style-name="a2296" text:class-names=""/></text:p>
              </table:table-cell>
              <table:table-cell table:style-name="a2301">
                <text:p text:style-name="a2300" text:class-names="" text:cond-style-name=""><text:span text:style-name="a2299" text:class-names=""/></text:p>
              </table:table-cell>
              <table:table-cell table:style-name="a2304">
                <text:p text:style-name="a2303" text:class-names="" text:cond-style-name=""><text:span text:style-name="a2302" text:class-names=""/></text:p>
              </table:table-cell>
              <table:table-cell table:style-name="a2307">
                <text:p text:style-name="a2306" text:class-names="" text:cond-style-name=""><text:span text:style-name="a2305" text:class-names=""/></text:p>
              </table:table-cell>
              <table:table-cell table:style-name="a2310">
                <text:p text:style-name="a2309" text:class-names="" text:cond-style-name=""><text:span text:style-name="a2308" text:class-names=""/></text:p>
              </table:table-cell>
            </table:table-row>
          </table:table>
          <draw:image xlink:href="media/image9.png" xlink:type="simple" xlink:show="embed" xlink:actuate="onLoad"/>
          <svg:title/>
          <svg:desc/>
        </draw:frame>
        <draw:frame draw:id="id271" draw:style-name="a2314" draw:name="Google Shape;449;p79" svg:x="10.09843in" svg:y="1.86895in" svg:width="2.91371in" svg:height="0.37008in">
          <draw:text-box>
            <text:p text:style-name="a2313" text:class-names="" text:cond-style-name=""><text:span text:style-name="a2311" text:class-names="">*所有智財比例總和為100%</text:span><text:span text:style-name="a2312" text:class-names=""/></text:p>
          </draw:text-box>
          <svg:title/>
          <svg:desc/>
        </draw:frame>
        <draw:custom-shape svg:x="0.52795in" svg:y="4.77546in" svg:width="11.58307in" svg:height="0.55039in" draw:id="id272" draw:style-name="a2318" draw:name="Google Shape;451;p79">
          <svg:title/>
          <svg:desc/>
          <text:p text:style-name="a2317" text:class-names="" text:cond-style-name=""><text:span text:style-name="a2315" text:class-names="">尚未申請，但計畫執行期間內將會申請之專利清單</text:span><text:span text:style-name="a2316" text:class-names=""/></text:p>
          <draw:enhanced-geometry xmlns:dr3d="urn:oasis:names:tc:opendocument:xmlns:dr3d:1.0" draw:type="non-primitive" svg:viewBox="0 0 21600 21600" draw:enhanced-path="M 0 0 L 21600 0 21600 21600 0 216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1600"/>
            <draw:equation draw:name="f7" draw:formula="?f4 / 216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0.56339in" svg:y="1.7788in" svg:width="11.58307in" svg:height="0.55039in" draw:id="id273" draw:style-name="a2322" draw:name="Google Shape;452;p79">
          <svg:title/>
          <svg:desc/>
          <text:p text:style-name="a2321" text:class-names="" text:cond-style-name=""><text:span text:style-name="a2319" text:class-names="">營業秘密自評(若無則免)</text:span><text:span text:style-name="a2320" text:class-names=""/></text:p>
          <draw:enhanced-geometry xmlns:dr3d="urn:oasis:names:tc:opendocument:xmlns:dr3d:1.0" draw:type="non-primitive" svg:viewBox="0 0 21600 21600" draw:enhanced-path="M 0 0 L 21600 0 21600 21600 0 216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1600"/>
            <draw:equation draw:name="f7" draw:formula="?f4 / 216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presentation:notes draw:style-name="a2329">
          <draw:page-thumbnail draw:page-number="14" svg:x="0.46007in" svg:y="1.35764in" svg:width="6.51389in" svg:height="3.66319in" presentation:class="page" draw:id="id274" presentation:style-name="a2323" draw:name="Google Shape;441;p14:notes">
            <svg:title/>
            <svg:desc/>
          </draw:page-thumbnail>
          <draw:frame draw:id="id275" presentation:style-name="a2324" draw:name="Google Shape;442;p14:notes" svg:x="0.74331in" svg:y="5.2252in" svg:width="5.94724in" svg:height="4.2752in" presentation:class="notes" presentation:placeholder="true">
            <draw:text-box/>
            <svg:title/>
            <svg:desc/>
          </draw:frame>
          <draw:frame draw:id="id276" draw:style-name="a2328" draw:name="Google Shape;443;p14:notes" svg:x="4.21102in" svg:y="10.31299in" svg:width="3.22126in" svg:height="0.54488in">
            <draw:text-box>
              <text:p text:style-name="a2327" text:class-names="" text:cond-style-name=""><text:span text:style-name="a2325" text:class-names=""><text:page-number style:num-format="1" text:fixed="false">‹#›</text:page-number></text:span><text:span text:style-name="a2326" text:class-names=""/></text:p>
            </draw:text-box>
            <svg:title/>
            <svg:desc/>
          </draw:frame>
        </presentation:notes>
      </draw:page>
      <draw:page draw:name="Slide16" draw:style-name="a2331" draw:master-page-name="Master1-Layout12-fourObj-Title,-4-Content" presentation:presentation-page-layout-name="Master1-PPL12" draw:id="Slide-271">
        <draw:frame draw:id="id277" draw:style-name="a2335" draw:name="Google Shape;458;p80" svg:x="0.66654in" svg:y="0.34016in" svg:width="12in" svg:height="0.80512in">
          <draw:text-box>
            <text:p text:style-name="a2334" text:class-names="" text:cond-style-name=""><text:span text:style-name="a2332" text:class-names="">附件一、計畫主持人過往研究成果</text:span><text:span text:style-name="a2333" text:class-names=""/></text:p>
          </draw:text-box>
          <svg:title/>
          <svg:desc/>
        </draw:frame>
        <draw:frame draw:id="id278" draw:style-name="a2340" draw:name="Google Shape;459;p80" svg:x="0.46772in" svg:y="1.15276in" svg:width="12.22913in" svg:height="0.66496in">
          <draw:text-box>
            <text:list text:style-name="a2339">
              <text:list-item>
                <text:p text:style-name="a2338" text:class-names="" text:cond-style-name=""><text:span text:style-name="a2336" text:class-names="">過往相關計畫補助狀況</text:span><text:span text:style-name="a2337" text:class-names=""/></text:p>
              </text:list-item>
            </text:list>
          </draw:text-box>
          <svg:title/>
          <svg:desc/>
        </draw:frame>
        <draw:frame draw:id="id279" draw:style-name="a2344" draw:name="Google Shape;460;p80" svg:x="11.55551in" svg:y="6.95157in" svg:width="1.11102in" svg:height="0.39921in">
          <draw:text-box>
            <text:p text:style-name="a2343" text:class-names="" text:cond-style-name=""><text:span text:style-name="a2341" text:class-names=""><text:page-number style:num-format="1" text:fixed="false">‹#›</text:page-number></text:span><text:span text:style-name="a2342" text:class-names=""/></text:p>
          </draw:text-box>
          <svg:title/>
          <svg:desc/>
        </draw:frame>
        <draw:frame draw:id="id280" draw:name="Google Shape;461;p80" svg:x="0.21693in" svg:y="2.50906in" svg:width="12.91264in" svg:height="3.92622in">
          <table:table table:style-name="a2345" table:template-name="{296C83FF-684D-4C3E-BD75-A45646994C78}" table:use-banding-columns-styles="false" table:use-banding-rows-styles="false" table:use-first-column-styles="false" table:use-first-row-styles="false" table:use-last-column-styles="false" table:use-last-row-styles="false">
            <table:table-column table:style-name="a2346" table:default-cell-style-name=""/>
            <table:table-column table:style-name="a2347" table:default-cell-style-name=""/>
            <table:table-column table:style-name="a2348" table:default-cell-style-name=""/>
            <table:table-column table:style-name="a2349" table:default-cell-style-name=""/>
            <table:table-column table:style-name="a2350" table:default-cell-style-name=""/>
            <table:table-column table:style-name="a2351" table:default-cell-style-name=""/>
            <table:table-column table:style-name="a2352" table:default-cell-style-name=""/>
            <table:table-column table:style-name="a2353" table:default-cell-style-name=""/>
            <table:table-row table:style-name="a2354" table:default-cell-style-name="">
              <table:table-cell table:style-name="a2363">
                <text:p text:style-name="a2357" text:class-names="" text:cond-style-name=""><text:span text:style-name="a2355" text:class-names="">計畫名稱</text:span><text:span text:style-name="a2356" text:class-names=""/></text:p>
                <text:p text:style-name="a2362" text:class-names="" text:cond-style-name=""><text:span text:style-name="a2358" text:class-names="">（</text:span><text:span text:style-name="a2359" text:class-names="">本部補助者請註明編號</text:span><text:span text:style-name="a2360" text:class-names="">）</text:span><text:span text:style-name="a2361" text:class-names=""/></text:p>
              </table:table-cell>
              <table:table-cell table:style-name="a2370">
                <text:p text:style-name="a2366" text:class-names="" text:cond-style-name=""><text:span text:style-name="a2364" text:class-names="">計畫內擔</text:span><text:span text:style-name="a2365" text:class-names=""/></text:p>
                <text:p text:style-name="a2369" text:class-names="" text:cond-style-name=""><text:span text:style-name="a2367" text:class-names="">任之工作</text:span><text:span text:style-name="a2368" text:class-names=""/></text:p>
              </table:table-cell>
              <table:table-cell table:style-name="a2374">
                <text:p text:style-name="a2373" text:class-names="" text:cond-style-name=""><text:span text:style-name="a2371" text:class-names="">起迄年月</text:span><text:span text:style-name="a2372" text:class-names=""/></text:p>
              </table:table-cell>
              <table:table-cell table:style-name="a2381">
                <text:p text:style-name="a2377" text:class-names="" text:cond-style-name=""><text:span text:style-name="a2375" text:class-names="">補助或</text:span><text:span text:style-name="a2376" text:class-names=""/></text:p>
                <text:p text:style-name="a2380" text:class-names="" text:cond-style-name=""><text:span text:style-name="a2378" text:class-names="">委託機構</text:span><text:span text:style-name="a2379" text:class-names=""/></text:p>
              </table:table-cell>
              <table:table-cell table:style-name="a2385">
                <text:p text:style-name="a2384" text:class-names="" text:cond-style-name=""><text:span text:style-name="a2382" text:class-names="">執行情形</text:span><text:span text:style-name="a2383" text:class-names=""/></text:p>
              </table:table-cell>
              <table:table-cell table:style-name="a2394">
                <text:p text:style-name="a2388" text:class-names="" text:cond-style-name=""><text:span text:style-name="a2386" text:class-names="">預期KPI設定</text:span><text:span text:style-name="a2387" text:class-names=""/></text:p>
                <text:p text:style-name="a2393" text:class-names="" text:cond-style-name=""><text:span text:style-name="a2389" text:class-names="">(</text:span><text:span text:style-name="a2390" text:class-names="">若無則填寫無</text:span><text:span text:style-name="a2391" text:class-names="">)</text:span><text:span text:style-name="a2392" text:class-names=""/></text:p>
              </table:table-cell>
              <table:table-cell table:style-name="a2401">
                <text:p text:style-name="a2397" text:class-names="" text:cond-style-name=""><text:span text:style-name="a2395" text:class-names="">實際KPI</text:span><text:span text:style-name="a2396" text:class-names=""/></text:p>
                <text:p text:style-name="a2400" text:class-names="" text:cond-style-name=""><text:span text:style-name="a2398" text:class-names="">達成情形</text:span><text:span text:style-name="a2399" text:class-names=""/></text:p>
              </table:table-cell>
              <table:table-cell table:style-name="a2405">
                <text:p text:style-name="a2404" text:class-names="" text:cond-style-name=""><text:span text:style-name="a2402" text:class-names="">核定經費總額</text:span><text:span text:style-name="a2403" text:class-names=""/></text:p>
              </table:table-cell>
            </table:table-row>
            <table:table-row table:style-name="a2406" table:default-cell-style-name="">
              <table:table-cell table:style-name="a2414">
                <text:p text:style-name="a2410" text:class-names="" text:cond-style-name=""><text:span text:style-name="a2407" text:class-names=""><text:s text:c="2"/>○○○○○○○○○</text:span><text:span text:style-name="a2408" text:class-names="">個案</text:span><text:span text:style-name="a2409" text:class-names=""/></text:p>
                <text:p text:style-name="a2413" text:class-names="" text:cond-style-name=""><text:span text:style-name="a2411" text:class-names=""><text:s text:c="1"/>(106-○○○-○-○○○-○○○-)</text:span><text:span text:style-name="a2412" text:class-names=""/></text:p>
              </table:table-cell>
              <table:table-cell table:style-name="a2418">
                <text:p text:style-name="a2417" text:class-names="" text:cond-style-name=""><text:span text:style-name="a2415" text:class-names="">主持人</text:span><text:span text:style-name="a2416" text:class-names=""/></text:p>
              </table:table-cell>
              <table:table-cell table:style-name="a2422">
                <text:p text:style-name="a2421" text:class-names="" text:cond-style-name=""><text:span text:style-name="a2419" text:class-names="">○/○/○-○/○/○</text:span><text:span text:style-name="a2420" text:class-names=""/></text:p>
              </table:table-cell>
              <table:table-cell table:style-name="a2426">
                <text:p text:style-name="a2425" text:class-names="" text:cond-style-name=""><text:span text:style-name="a2423" text:class-names="">國科會</text:span><text:span text:style-name="a2424" text:class-names=""/></text:p>
              </table:table-cell>
              <table:table-cell table:style-name="a2430">
                <text:p text:style-name="a2429" text:class-names="" text:cond-style-name=""><text:span text:style-name="a2427" text:class-names="">已結案/執行中</text:span><text:span text:style-name="a2428" text:class-names=""/></text:p>
              </table:table-cell>
              <table:table-cell table:style-name="a2433">
                <text:p text:style-name="a2432" text:class-names="" text:cond-style-name=""><text:span text:style-name="a2431" text:class-names=""/></text:p>
              </table:table-cell>
              <table:table-cell table:style-name="a2436">
                <text:p text:style-name="a2435" text:class-names="" text:cond-style-name=""><text:span text:style-name="a2434" text:class-names=""/></text:p>
              </table:table-cell>
              <table:table-cell table:style-name="a2440">
                <text:p text:style-name="a2439" text:class-names="" text:cond-style-name=""><text:span text:style-name="a2437" text:class-names="">000,000</text:span><text:span text:style-name="a2438" text:class-names=""/></text:p>
              </table:table-cell>
            </table:table-row>
            <table:table-row table:style-name="a2441" table:default-cell-style-name="">
              <table:table-cell table:style-name="a2444">
                <text:p text:style-name="a2443" text:class-names="" text:cond-style-name=""><text:span text:style-name="a2442" text:class-names=""/></text:p>
              </table:table-cell>
              <table:table-cell table:style-name="a2447">
                <text:p text:style-name="a2446" text:class-names="" text:cond-style-name=""><text:span text:style-name="a2445" text:class-names=""/></text:p>
              </table:table-cell>
              <table:table-cell table:style-name="a2450">
                <text:p text:style-name="a2449" text:class-names="" text:cond-style-name=""><text:span text:style-name="a2448" text:class-names=""/></text:p>
              </table:table-cell>
              <table:table-cell table:style-name="a2453">
                <text:p text:style-name="a2452" text:class-names="" text:cond-style-name=""><text:span text:style-name="a2451" text:class-names=""/></text:p>
              </table:table-cell>
              <table:table-cell table:style-name="a2456">
                <text:p text:style-name="a2455" text:class-names="" text:cond-style-name=""><text:span text:style-name="a2454" text:class-names=""/></text:p>
              </table:table-cell>
              <table:table-cell table:style-name="a2459">
                <text:p text:style-name="a2458" text:class-names="" text:cond-style-name=""><text:span text:style-name="a2457" text:class-names=""/></text:p>
              </table:table-cell>
              <table:table-cell table:style-name="a2462">
                <text:p text:style-name="a2461" text:class-names="" text:cond-style-name=""><text:span text:style-name="a2460" text:class-names=""/></text:p>
              </table:table-cell>
              <table:table-cell table:style-name="a2465">
                <text:p text:style-name="a2464" text:class-names="" text:cond-style-name=""><text:span text:style-name="a2463" text:class-names=""/></text:p>
              </table:table-cell>
            </table:table-row>
            <table:table-row table:style-name="a2466" table:default-cell-style-name="">
              <table:table-cell table:style-name="a2469">
                <text:p text:style-name="a2468" text:class-names="" text:cond-style-name=""><text:span text:style-name="a2467" text:class-names=""/></text:p>
              </table:table-cell>
              <table:table-cell table:style-name="a2472">
                <text:p text:style-name="a2471" text:class-names="" text:cond-style-name=""><text:span text:style-name="a2470" text:class-names=""/></text:p>
              </table:table-cell>
              <table:table-cell table:style-name="a2475">
                <text:p text:style-name="a2474" text:class-names="" text:cond-style-name=""><text:span text:style-name="a2473" text:class-names=""/></text:p>
              </table:table-cell>
              <table:table-cell table:style-name="a2478">
                <text:p text:style-name="a2477" text:class-names="" text:cond-style-name=""><text:span text:style-name="a2476" text:class-names=""/></text:p>
              </table:table-cell>
              <table:table-cell table:style-name="a2481">
                <text:p text:style-name="a2480" text:class-names="" text:cond-style-name=""><text:span text:style-name="a2479" text:class-names=""/></text:p>
              </table:table-cell>
              <table:table-cell table:style-name="a2484">
                <text:p text:style-name="a2483" text:class-names="" text:cond-style-name=""><text:span text:style-name="a2482" text:class-names=""/></text:p>
              </table:table-cell>
              <table:table-cell table:style-name="a2487">
                <text:p text:style-name="a2486" text:class-names="" text:cond-style-name=""><text:span text:style-name="a2485" text:class-names=""/></text:p>
              </table:table-cell>
              <table:table-cell table:style-name="a2490">
                <text:p text:style-name="a2489" text:class-names="" text:cond-style-name=""><text:span text:style-name="a2488" text:class-names=""/></text:p>
              </table:table-cell>
            </table:table-row>
            <table:table-row table:style-name="a2491" table:default-cell-style-name="">
              <table:table-cell table:style-name="a2494">
                <text:p text:style-name="a2493" text:class-names="" text:cond-style-name=""><text:span text:style-name="a2492" text:class-names=""/></text:p>
              </table:table-cell>
              <table:table-cell table:style-name="a2497">
                <text:p text:style-name="a2496" text:class-names="" text:cond-style-name=""><text:span text:style-name="a2495" text:class-names=""/></text:p>
              </table:table-cell>
              <table:table-cell table:style-name="a2500">
                <text:p text:style-name="a2499" text:class-names="" text:cond-style-name=""><text:span text:style-name="a2498" text:class-names=""/></text:p>
              </table:table-cell>
              <table:table-cell table:style-name="a2503">
                <text:p text:style-name="a2502" text:class-names="" text:cond-style-name=""><text:span text:style-name="a2501" text:class-names=""/></text:p>
              </table:table-cell>
              <table:table-cell table:style-name="a2506">
                <text:p text:style-name="a2505" text:class-names="" text:cond-style-name=""><text:span text:style-name="a2504" text:class-names=""/></text:p>
              </table:table-cell>
              <table:table-cell table:style-name="a2509">
                <text:p text:style-name="a2508" text:class-names="" text:cond-style-name=""><text:span text:style-name="a2507" text:class-names=""/></text:p>
              </table:table-cell>
              <table:table-cell table:style-name="a2512">
                <text:p text:style-name="a2511" text:class-names="" text:cond-style-name=""><text:span text:style-name="a2510" text:class-names=""/></text:p>
              </table:table-cell>
              <table:table-cell table:style-name="a2515">
                <text:p text:style-name="a2514" text:class-names="" text:cond-style-name=""><text:span text:style-name="a2513" text:class-names=""/></text:p>
              </table:table-cell>
            </table:table-row>
            <table:table-row table:style-name="a2516" table:default-cell-style-name="">
              <table:table-cell table:style-name="a2519">
                <text:p text:style-name="a2518" text:class-names="" text:cond-style-name=""><text:span text:style-name="a2517" text:class-names=""/></text:p>
              </table:table-cell>
              <table:table-cell table:style-name="a2522">
                <text:p text:style-name="a2521" text:class-names="" text:cond-style-name=""><text:span text:style-name="a2520" text:class-names=""/></text:p>
              </table:table-cell>
              <table:table-cell table:style-name="a2525">
                <text:p text:style-name="a2524" text:class-names="" text:cond-style-name=""><text:span text:style-name="a2523" text:class-names=""/></text:p>
              </table:table-cell>
              <table:table-cell table:style-name="a2528">
                <text:p text:style-name="a2527" text:class-names="" text:cond-style-name=""><text:span text:style-name="a2526" text:class-names=""/></text:p>
              </table:table-cell>
              <table:table-cell table:style-name="a2531">
                <text:p text:style-name="a2530" text:class-names="" text:cond-style-name=""><text:span text:style-name="a2529" text:class-names=""/></text:p>
              </table:table-cell>
              <table:table-cell table:style-name="a2534">
                <text:p text:style-name="a2533" text:class-names="" text:cond-style-name=""><text:span text:style-name="a2532" text:class-names=""/></text:p>
              </table:table-cell>
              <table:table-cell table:style-name="a2537">
                <text:p text:style-name="a2536" text:class-names="" text:cond-style-name=""><text:span text:style-name="a2535" text:class-names=""/></text:p>
              </table:table-cell>
              <table:table-cell table:style-name="a2540">
                <text:p text:style-name="a2539" text:class-names="" text:cond-style-name=""><text:span text:style-name="a2538" text:class-names=""/></text:p>
              </table:table-cell>
            </table:table-row>
            <table:table-row table:style-name="a2541" table:default-cell-style-name="">
              <table:table-cell table:style-name="a2544">
                <text:p text:style-name="a2543" text:class-names="" text:cond-style-name=""><text:span text:style-name="a2542" text:class-names=""/></text:p>
              </table:table-cell>
              <table:table-cell table:style-name="a2547">
                <text:p text:style-name="a2546" text:class-names="" text:cond-style-name=""><text:span text:style-name="a2545" text:class-names=""/></text:p>
              </table:table-cell>
              <table:table-cell table:style-name="a2550">
                <text:p text:style-name="a2549" text:class-names="" text:cond-style-name=""><text:span text:style-name="a2548" text:class-names=""/></text:p>
              </table:table-cell>
              <table:table-cell table:style-name="a2553">
                <text:p text:style-name="a2552" text:class-names="" text:cond-style-name=""><text:span text:style-name="a2551" text:class-names=""/></text:p>
              </table:table-cell>
              <table:table-cell table:style-name="a2556">
                <text:p text:style-name="a2555" text:class-names="" text:cond-style-name=""><text:span text:style-name="a2554" text:class-names=""/></text:p>
              </table:table-cell>
              <table:table-cell table:style-name="a2559">
                <text:p text:style-name="a2558" text:class-names="" text:cond-style-name=""><text:span text:style-name="a2557" text:class-names=""/></text:p>
              </table:table-cell>
              <table:table-cell table:style-name="a2562">
                <text:p text:style-name="a2561" text:class-names="" text:cond-style-name=""><text:span text:style-name="a2560" text:class-names=""/></text:p>
              </table:table-cell>
              <table:table-cell table:style-name="a2565">
                <text:p text:style-name="a2564" text:class-names="" text:cond-style-name=""><text:span text:style-name="a2563" text:class-names=""/></text:p>
              </table:table-cell>
            </table:table-row>
          </table:table>
          <draw:image xlink:href="media/image10.png" xlink:type="simple" xlink:show="embed" xlink:actuate="onLoad"/>
          <svg:title/>
          <svg:desc/>
        </draw:frame>
        <draw:frame draw:id="id281" draw:style-name="a2569" draw:name="Google Shape;462;p80" svg:x="8.53425in" svg:y="1.30591in" svg:width="4.59528in" svg:height="0.46772in">
          <draw:text-box>
            <text:p text:style-name="a2568" text:class-names="" text:cond-style-name=""><text:span text:style-name="a2566" text:class-names="">註：各學門自由型計畫無須填寫KPI</text:span><text:span text:style-name="a2567" text:class-names=""/></text:p>
          </draw:text-box>
          <svg:title/>
          <svg:desc/>
        </draw:frame>
        <draw:frame draw:id="id282" draw:style-name="a2577" draw:name="Google Shape;463;p80" svg:x="0.48543in" svg:y="1.82638in" svg:width="12.33386in" svg:height="0.70669in">
          <draw:text-box>
            <text:p text:style-name="a2576" text:class-names="" text:cond-style-name=""><text:span text:style-name="a2570" text:class-names="">請務必詳實填寫所有與本計畫相關之研究計畫</text:span><text:span text:style-name="a2571" text:class-names="">(</text:span><text:span text:style-name="a2572" text:class-names="">含國內外、大陸地區及港澳</text:span><text:span text:style-name="a2573" text:class-names="">)，</text:span><text:span text:style-name="a2574" text:class-names="">不限於本會計畫。若涉及國外、大陸地區及港澳，請依各該主管機關相關法令規定辦理</text:span><text:span text:style-name="a2575" text:class-names=""/></text:p>
          </draw:text-box>
          <svg:title/>
          <svg:desc/>
        </draw:frame>
        <draw:frame draw:id="id283" draw:style-name="a2581" draw:name="Google Shape;464;p80" svg:x="0.63819in" svg:y="6.88268in" svg:width="10.32008in" svg:height="0.40394in">
          <draw:text-box>
            <text:p text:style-name="a2580" text:class-names="" text:cond-style-name=""><text:span text:style-name="a2578" text:class-names="">註：上表計畫補助狀況請務必同步於本會學術研發服務網更新，以利查對</text:span><text:span text:style-name="a2579" text:class-names=""/></text:p>
          </draw:text-box>
          <svg:title/>
          <svg:desc/>
        </draw:frame>
        <presentation:notes draw:style-name="a2588">
          <draw:page-thumbnail draw:page-number="15" svg:x="0.46007in" svg:y="1.35764in" svg:width="6.51389in" svg:height="3.66319in" presentation:class="page" draw:id="id284" presentation:style-name="a2582" draw:name="Google Shape;454;p15:notes">
            <svg:title/>
            <svg:desc/>
          </draw:page-thumbnail>
          <draw:frame draw:id="id285" presentation:style-name="a2583" draw:name="Google Shape;455;p15:notes" svg:x="0.74331in" svg:y="5.2252in" svg:width="5.94724in" svg:height="4.2752in" presentation:class="notes" presentation:placeholder="true">
            <draw:text-box/>
            <svg:title/>
            <svg:desc/>
          </draw:frame>
          <draw:frame draw:id="id286" draw:style-name="a2587" draw:name="Google Shape;456;p15:notes" svg:x="4.21102in" svg:y="10.31299in" svg:width="3.22126in" svg:height="0.54488in">
            <draw:text-box>
              <text:p text:style-name="a2586" text:class-names="" text:cond-style-name=""><text:span text:style-name="a2584" text:class-names=""><text:page-number style:num-format="1" text:fixed="false">‹#›</text:page-number></text:span><text:span text:style-name="a2585" text:class-names=""/></text:p>
            </draw:text-box>
            <svg:title/>
            <svg:desc/>
          </draw:frame>
        </presentation:notes>
      </draw:page>
      <draw:page draw:name="Slide17" draw:style-name="a2590" draw:master-page-name="Master1-Layout12-fourObj-Title,-4-Content" presentation:presentation-page-layout-name="Master1-PPL12" draw:id="Slide-272">
        <draw:frame draw:id="id287" draw:style-name="a2594" draw:name="Google Shape;470;p81" svg:x="0.66654in" svg:y="0.57244in" svg:width="12in" svg:height="1.25in">
          <draw:text-box>
            <text:p text:style-name="a2593" text:class-names="" text:cond-style-name=""><text:span text:style-name="a2591" text:class-names="">附件一、計畫主持人過往研究成果(續)</text:span><text:span text:style-name="a2592" text:class-names=""/></text:p>
          </draw:text-box>
          <svg:title/>
          <svg:desc/>
        </draw:frame>
        <draw:frame draw:id="id288" draw:style-name="a2599" draw:name="Google Shape;471;p81" svg:x="0.66654in" svg:y="2.00118in" svg:width="12.22913in" svg:height="0.74764in">
          <draw:text-box>
            <text:list text:style-name="a2598">
              <text:list-item>
                <text:p text:style-name="a2597" text:class-names="" text:cond-style-name=""><text:span text:style-name="a2595" text:class-names="">本計畫核心技術相關「關鍵論文」，請條列說明</text:span><text:span text:style-name="a2596" text:class-names=""/></text:p>
              </text:list-item>
            </text:list>
          </draw:text-box>
          <svg:title/>
          <svg:desc/>
        </draw:frame>
        <draw:frame draw:id="id289" draw:name="Google Shape;472;p81" svg:x="0.76969in" svg:y="3.27795in" svg:width="11.89764in" svg:height="3.39985in">
          <table:table table:style-name="a2600" table:template-name="{296C83FF-684D-4C3E-BD75-A45646994C78}" table:use-banding-columns-styles="false" table:use-banding-rows-styles="false" table:use-first-column-styles="false" table:use-first-row-styles="false" table:use-last-column-styles="false" table:use-last-row-styles="false">
            <table:table-column table:style-name="a2601" table:default-cell-style-name=""/>
            <table:table-column table:style-name="a2602" table:default-cell-style-name=""/>
            <table:table-column table:style-name="a2603" table:default-cell-style-name=""/>
            <table:table-column table:style-name="a2604" table:default-cell-style-name=""/>
            <table:table-column table:style-name="a2605" table:default-cell-style-name=""/>
            <table:table-column table:style-name="a2606" table:default-cell-style-name=""/>
            <table:table-row table:style-name="a2607" table:default-cell-style-name="">
              <table:table-cell table:style-name="a2611">
                <text:p text:style-name="a2610" text:class-names="" text:cond-style-name=""><text:span text:style-name="a2608" text:class-names="">論文名稱</text:span><text:span text:style-name="a2609" text:class-names=""/></text:p>
              </table:table-cell>
              <table:table-cell table:style-name="a2618">
                <text:p text:style-name="a2614" text:class-names="" text:cond-style-name=""><text:span text:style-name="a2612" text:class-names="">論文主要作者</text:span><text:span text:style-name="a2613" text:class-names=""/></text:p>
                <text:p text:style-name="a2617" text:class-names="" text:cond-style-name=""><text:span text:style-name="a2615" text:class-names="">（按原出版之次序，通訊作者請加註*）</text:span><text:span text:style-name="a2616" text:class-names=""/></text:p>
              </table:table-cell>
              <table:table-cell table:style-name="a2622">
                <text:p text:style-name="a2621" text:class-names="" text:cond-style-name=""><text:span text:style-name="a2619" text:class-names="">出版年、月份</text:span><text:span text:style-name="a2620" text:class-names=""/></text:p>
              </table:table-cell>
              <table:table-cell table:style-name="a2629">
                <text:p text:style-name="a2625" text:class-names="" text:cond-style-name=""><text:span text:style-name="a2623" text:class-names="">期刊/會議名稱</text:span><text:span text:style-name="a2624" text:class-names=""/></text:p>
                <text:p text:style-name="a2628" text:class-names="" text:cond-style-name=""><text:span text:style-name="a2626" text:class-names="">（專書出版社，起迄頁數）</text:span><text:span text:style-name="a2627" text:class-names=""/></text:p>
              </table:table-cell>
              <table:table-cell table:style-name="a2633">
                <text:p text:style-name="a2632" text:class-names="" text:cond-style-name=""><text:span text:style-name="a2630" text:class-names="">重點摘要說明</text:span><text:span text:style-name="a2631" text:class-names=""/></text:p>
              </table:table-cell>
              <table:table-cell table:style-name="a2640">
                <text:p text:style-name="a2636" text:class-names="" text:cond-style-name=""><text:span text:style-name="a2634" text:class-names="">計畫補助經費來源</text:span><text:span text:style-name="a2635" text:class-names=""/></text:p>
                <text:p text:style-name="a2639" text:class-names="" text:cond-style-name=""><text:span text:style-name="a2637" text:class-names="">(部會、計畫名稱及計畫編號)</text:span><text:span text:style-name="a2638" text:class-names=""/></text:p>
              </table:table-cell>
            </table:table-row>
            <table:table-row table:style-name="a2641" table:default-cell-style-name="">
              <table:table-cell table:style-name="a2644">
                <text:p text:style-name="a2643" text:class-names="" text:cond-style-name=""><text:span text:style-name="a2642" text:class-names=""/></text:p>
              </table:table-cell>
              <table:table-cell table:style-name="a2647">
                <text:p text:style-name="a2646" text:class-names="" text:cond-style-name=""><text:span text:style-name="a2645" text:class-names=""/></text:p>
              </table:table-cell>
              <table:table-cell table:style-name="a2650">
                <text:p text:style-name="a2649" text:class-names="" text:cond-style-name=""><text:span text:style-name="a2648" text:class-names=""/></text:p>
              </table:table-cell>
              <table:table-cell table:style-name="a2653">
                <text:p text:style-name="a2652" text:class-names="" text:cond-style-name=""><text:span text:style-name="a2651" text:class-names=""/></text:p>
              </table:table-cell>
              <table:table-cell table:style-name="a2656">
                <text:p text:style-name="a2655" text:class-names="" text:cond-style-name=""><text:span text:style-name="a2654" text:class-names=""/></text:p>
              </table:table-cell>
              <table:table-cell table:style-name="a2659">
                <text:p text:style-name="a2658" text:class-names="" text:cond-style-name=""><text:span text:style-name="a2657" text:class-names=""/></text:p>
              </table:table-cell>
            </table:table-row>
            <table:table-row table:style-name="a2660" table:default-cell-style-name="">
              <table:table-cell table:style-name="a2663">
                <text:p text:style-name="a2662" text:class-names="" text:cond-style-name=""><text:span text:style-name="a2661" text:class-names=""/></text:p>
              </table:table-cell>
              <table:table-cell table:style-name="a2666">
                <text:p text:style-name="a2665" text:class-names="" text:cond-style-name=""><text:span text:style-name="a2664" text:class-names=""/></text:p>
              </table:table-cell>
              <table:table-cell table:style-name="a2669">
                <text:p text:style-name="a2668" text:class-names="" text:cond-style-name=""><text:span text:style-name="a2667" text:class-names=""/></text:p>
              </table:table-cell>
              <table:table-cell table:style-name="a2672">
                <text:p text:style-name="a2671" text:class-names="" text:cond-style-name=""><text:span text:style-name="a2670" text:class-names=""/></text:p>
              </table:table-cell>
              <table:table-cell table:style-name="a2675">
                <text:p text:style-name="a2674" text:class-names="" text:cond-style-name=""><text:span text:style-name="a2673" text:class-names=""/></text:p>
              </table:table-cell>
              <table:table-cell table:style-name="a2678">
                <text:p text:style-name="a2677" text:class-names="" text:cond-style-name=""><text:span text:style-name="a2676" text:class-names=""/></text:p>
              </table:table-cell>
            </table:table-row>
            <table:table-row table:style-name="a2679" table:default-cell-style-name="">
              <table:table-cell table:style-name="a2682">
                <text:p text:style-name="a2681" text:class-names="" text:cond-style-name=""><text:span text:style-name="a2680" text:class-names=""/></text:p>
              </table:table-cell>
              <table:table-cell table:style-name="a2685">
                <text:p text:style-name="a2684" text:class-names="" text:cond-style-name=""><text:span text:style-name="a2683" text:class-names=""/></text:p>
              </table:table-cell>
              <table:table-cell table:style-name="a2688">
                <text:p text:style-name="a2687" text:class-names="" text:cond-style-name=""><text:span text:style-name="a2686" text:class-names=""/></text:p>
              </table:table-cell>
              <table:table-cell table:style-name="a2691">
                <text:p text:style-name="a2690" text:class-names="" text:cond-style-name=""><text:span text:style-name="a2689" text:class-names=""/></text:p>
              </table:table-cell>
              <table:table-cell table:style-name="a2694">
                <text:p text:style-name="a2693" text:class-names="" text:cond-style-name=""><text:span text:style-name="a2692" text:class-names=""/></text:p>
              </table:table-cell>
              <table:table-cell table:style-name="a2697">
                <text:p text:style-name="a2696" text:class-names="" text:cond-style-name=""><text:span text:style-name="a2695" text:class-names=""/></text:p>
              </table:table-cell>
            </table:table-row>
            <table:table-row table:style-name="a2698" table:default-cell-style-name="">
              <table:table-cell table:style-name="a2701">
                <text:p text:style-name="a2700" text:class-names="" text:cond-style-name=""><text:span text:style-name="a2699" text:class-names=""/></text:p>
              </table:table-cell>
              <table:table-cell table:style-name="a2704">
                <text:p text:style-name="a2703" text:class-names="" text:cond-style-name=""><text:span text:style-name="a2702" text:class-names=""/></text:p>
              </table:table-cell>
              <table:table-cell table:style-name="a2707">
                <text:p text:style-name="a2706" text:class-names="" text:cond-style-name=""><text:span text:style-name="a2705" text:class-names=""/></text:p>
              </table:table-cell>
              <table:table-cell table:style-name="a2710">
                <text:p text:style-name="a2709" text:class-names="" text:cond-style-name=""><text:span text:style-name="a2708" text:class-names=""/></text:p>
              </table:table-cell>
              <table:table-cell table:style-name="a2713">
                <text:p text:style-name="a2712" text:class-names="" text:cond-style-name=""><text:span text:style-name="a2711" text:class-names=""/></text:p>
              </table:table-cell>
              <table:table-cell table:style-name="a2716">
                <text:p text:style-name="a2715" text:class-names="" text:cond-style-name=""><text:span text:style-name="a2714" text:class-names=""/></text:p>
              </table:table-cell>
            </table:table-row>
            <table:table-row table:style-name="a2717" table:default-cell-style-name="">
              <table:table-cell table:style-name="a2720">
                <text:p text:style-name="a2719" text:class-names="" text:cond-style-name=""><text:span text:style-name="a2718" text:class-names=""/></text:p>
              </table:table-cell>
              <table:table-cell table:style-name="a2723">
                <text:p text:style-name="a2722" text:class-names="" text:cond-style-name=""><text:span text:style-name="a2721" text:class-names=""/></text:p>
              </table:table-cell>
              <table:table-cell table:style-name="a2726">
                <text:p text:style-name="a2725" text:class-names="" text:cond-style-name=""><text:span text:style-name="a2724" text:class-names=""/></text:p>
              </table:table-cell>
              <table:table-cell table:style-name="a2729">
                <text:p text:style-name="a2728" text:class-names="" text:cond-style-name=""><text:span text:style-name="a2727" text:class-names=""/></text:p>
              </table:table-cell>
              <table:table-cell table:style-name="a2732">
                <text:p text:style-name="a2731" text:class-names="" text:cond-style-name=""><text:span text:style-name="a2730" text:class-names=""/></text:p>
              </table:table-cell>
              <table:table-cell table:style-name="a2735">
                <text:p text:style-name="a2734" text:class-names="" text:cond-style-name=""><text:span text:style-name="a2733" text:class-names=""/></text:p>
              </table:table-cell>
            </table:table-row>
          </table:table>
          <draw:image xlink:href="media/image11.png" xlink:type="simple" xlink:show="embed" xlink:actuate="onLoad"/>
          <svg:title/>
          <svg:desc/>
        </draw:frame>
        <draw:frame draw:id="id290" draw:style-name="a2739" draw:name="Google Shape;473;p81" svg:x="11.55551in" svg:y="6.95157in" svg:width="1.11102in" svg:height="0.39921in">
          <draw:text-box>
            <text:p text:style-name="a2738" text:class-names="" text:cond-style-name=""><text:span text:style-name="a2736" text:class-names=""><text:page-number style:num-format="1" text:fixed="false">‹#›</text:page-number></text:span><text:span text:style-name="a2737" text:class-names=""/></text:p>
          </draw:text-box>
          <svg:title/>
          <svg:desc/>
        </draw:frame>
        <draw:custom-shape svg:x="0.98976in" svg:y="2.58071in" svg:width="11.58307in" svg:height="0.55039in" draw:id="id291" draw:style-name="a2743" draw:name="Google Shape;474;p81">
          <svg:title/>
          <svg:desc/>
          <text:p text:style-name="a2742" text:class-names="" text:cond-style-name=""><text:span text:style-name="a2740" text:class-names="">包括已發表之相關期刊論文、研討會議、榮獲知名獎座等</text:span><text:span text:style-name="a2741" text:class-names=""/></text:p>
          <draw:enhanced-geometry xmlns:dr3d="urn:oasis:names:tc:opendocument:xmlns:dr3d:1.0" draw:type="non-primitive" svg:viewBox="0 0 21600 21600" draw:enhanced-path="M 0 0 L 21600 0 21600 21600 0 216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1600"/>
            <draw:equation draw:name="f7" draw:formula="?f4 / 216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presentation:notes draw:style-name="a2750">
          <draw:page-thumbnail draw:page-number="16" svg:x="0.46007in" svg:y="1.35764in" svg:width="6.51389in" svg:height="3.66319in" presentation:class="page" draw:id="id292" presentation:style-name="a2744" draw:name="Google Shape;466;p16:notes">
            <svg:title/>
            <svg:desc/>
          </draw:page-thumbnail>
          <draw:frame draw:id="id293" presentation:style-name="a2745" draw:name="Google Shape;467;p16:notes" svg:x="0.74331in" svg:y="5.2252in" svg:width="5.94724in" svg:height="4.2752in" presentation:class="notes" presentation:placeholder="true">
            <draw:text-box/>
            <svg:title/>
            <svg:desc/>
          </draw:frame>
          <draw:frame draw:id="id294" draw:style-name="a2749" draw:name="Google Shape;468;p16:notes" svg:x="4.21102in" svg:y="10.31299in" svg:width="3.22126in" svg:height="0.54488in">
            <draw:text-box>
              <text:p text:style-name="a2748" text:class-names="" text:cond-style-name=""><text:span text:style-name="a2746" text:class-names=""><text:page-number style:num-format="1" text:fixed="false">‹#›</text:page-number></text:span><text:span text:style-name="a2747" text:class-names=""/></text:p>
            </draw:text-box>
            <svg:title/>
            <svg:desc/>
          </draw:frame>
        </presentation:notes>
      </draw:page>
      <draw:page draw:name="Slide18" draw:style-name="a2752" draw:master-page-name="Master1-Layout12-fourObj-Title,-4-Content" presentation:presentation-page-layout-name="Master1-PPL12" draw:id="Slide-273">
        <draw:frame draw:id="id295" draw:style-name="a2756" draw:name="Google Shape;479;p82" svg:x="0.66654in" svg:y="0.22441in" svg:width="12in" svg:height="1.25in">
          <draw:text-box>
            <text:p text:style-name="a2755" text:class-names="" text:cond-style-name=""><text:span text:style-name="a2753" text:class-names="">附件二、本計畫「智財調查」</text:span><text:span text:style-name="a2754" text:class-names=""/></text:p>
          </draw:text-box>
          <svg:title/>
          <svg:desc/>
        </draw:frame>
        <draw:frame draw:id="id296" draw:style-name="a2789" draw:name="Google Shape;480;p82" svg:x="0.72126in" svg:y="1.64803in" svg:width="12in" svg:height="5.56457in">
          <draw:text-box>
            <text:list text:style-name="a2760">
              <text:list-item>
                <text:p text:style-name="a2759" text:class-names="" text:cond-style-name=""><text:span text:style-name="a2757" text:class-names="">技術權利限制處理規劃</text:span><text:span text:style-name="a2758" text:class-names=""/></text:p>
              </text:list-item>
            </text:list>
            <text:list text:style-name="a2764">
              <text:list-item>
                <text:list text:style-name="a2764">
                  <text:list-item>
                    <text:p text:style-name="a2763" text:class-names="" text:cond-style-name=""><text:span text:style-name="a2761" text:class-names="">本計畫規劃運用於創業之技術內容，若有已授權第三方使用，或其他合約上限制等情事，請提出相關文件並說明後續處理之規劃，請參閱附件X。</text:span><text:span text:style-name="a2762" text:class-names=""/></text:p>
                  </text:list-item>
                </text:list>
              </text:list-item>
            </text:list>
            <text:list text:style-name="a2768">
              <text:list-item>
                <text:list text:style-name="a2768">
                  <text:list-item>
                    <text:p text:style-name="a2767" text:class-names="" text:cond-style-name=""><text:span text:style-name="a2765" text:class-names="">PI或CoPI據實揭露義務</text:span><text:span text:style-name="a2766" text:class-names=""/></text:p>
                  </text:list-item>
                </text:list>
              </text:list-item>
            </text:list>
            <text:list text:style-name="a2772">
              <text:list-item>
                <text:list text:style-name="a2772">
                  <text:list-item>
                    <text:p text:style-name="a2771" text:class-names="" text:cond-style-name=""><text:span text:style-name="a2769" text:class-names="">曾向(含申請中)政府提出補助以成立新創公司為結案條件，或補助新創技術商業化為目標之計畫申請者，個案主持人須據實揭露，請參閱附件X。</text:span><text:span text:style-name="a2770" text:class-names=""/></text:p>
                  </text:list-item>
                </text:list>
              </text:list-item>
            </text:list>
            <text:list text:style-name="a2776">
              <text:list-item>
                <text:list text:style-name="a2776">
                  <text:list-item>
                    <text:p text:style-name="a2775" text:class-names="" text:cond-style-name=""><text:span text:style-name="a2773" text:class-names="">應詳細說明二者間之技術區分及競合關係， 若有共通性智財布局，其處理方案及運用規劃為何?</text:span><text:span text:style-name="a2774" text:class-names=""/></text:p>
                  </text:list-item>
                </text:list>
              </text:list-item>
            </text:list>
            <text:list text:style-name="a2780">
              <text:list-item>
                <text:list text:style-name="a2780">
                  <text:list-item>
                    <text:p text:style-name="a2779" text:class-names="" text:cond-style-name=""><text:span text:style-name="a2777" text:class-names="">跨單位及共同發明人協議</text:span><text:span text:style-name="a2778" text:class-names=""/></text:p>
                  </text:list-item>
                </text:list>
              </text:list-item>
            </text:list>
            <text:list text:style-name="a2784">
              <text:list-item>
                <text:list text:style-name="a2784">
                  <text:list-item>
                    <text:p text:style-name="a2783" text:class-names="" text:cond-style-name=""><text:span text:style-name="a2781" text:class-names="">若有與其他單位智財共有情形，應取得通過補助個案需運用智財權所有發明人之權益分配協議，及共有單位之智財協議(包含同意由執行機構統籌處理技術作價、在執行機構技術股分配比例內約定各方技術股占比等)，並提出證明文件，於個案出場時依前揭協議進行技術股分配事宜，請參閱附件X。</text:span><text:span text:style-name="a2782" text:class-names=""/></text:p>
                  </text:list-item>
                </text:list>
              </text:list-item>
            </text:list>
            <text:list text:style-name="a2788">
              <text:list-item>
                <text:list text:style-name="a2788">
                  <text:list-item>
                    <text:p text:style-name="a2787" text:class-names="" text:cond-style-name=""><text:span text:style-name="a2785" text:class-names="">此證明文件請上傳於申請系統中</text:span><text:span text:style-name="a2786" text:class-names=""/></text:p>
                  </text:list-item>
                </text:list>
              </text:list-item>
            </text:list>
          </draw:text-box>
          <svg:title/>
          <svg:desc/>
        </draw:frame>
        <draw:frame draw:id="id297" draw:style-name="a2793" draw:name="Google Shape;481;p82" svg:x="11.55551in" svg:y="6.95157in" svg:width="1.11102in" svg:height="0.39921in">
          <draw:text-box>
            <text:p text:style-name="a2792" text:class-names="" text:cond-style-name=""><text:span text:style-name="a2790" text:class-names=""><text:page-number style:num-format="1" text:fixed="false">‹#›</text:page-number></text:span><text:span text:style-name="a2791" text:class-names=""/></text:p>
          </draw:text-box>
          <svg:title/>
          <svg:desc/>
        </draw:frame>
        <presentation:notes draw:style-name="a2796">
          <draw:frame draw:id="id298" presentation:style-name="a2794" draw:name="Google Shape;476;p17:notes" svg:x="0.74331in" svg:y="5.2252in" svg:width="5.94724in" svg:height="4.2752in" presentation:class="notes" presentation:placeholder="true">
            <draw:text-box/>
            <svg:title/>
            <svg:desc/>
          </draw:frame>
          <draw:page-thumbnail draw:page-number="17" svg:x="0.46007in" svg:y="1.35764in" svg:width="6.51389in" svg:height="3.66319in" presentation:class="page" draw:id="id299" presentation:style-name="a2795" draw:name="Google Shape;477;p17:notes">
            <svg:title/>
            <svg:desc/>
          </draw:page-thumbnail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TITLE">
      <presentation:placeholder presentation:object="title" svg:x="0.77778in" svg:y="1.5in" svg:width="11.44889in" svg:height="2in"/>
      <presentation:placeholder presentation:object="subtitle" svg:x="0.77778in" svg:y="3.53077in" svg:width="11.45333in" svg:height="1.91667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2" style:display-name="OBJECT">
      <presentation:placeholder presentation:object="title" svg:x="0.66667in" svg:y="0.77in" svg:width="12in" svg:height="1.25in"/>
      <presentation:placeholder presentation:object="object" svg:x="0.66667in" svg:y="2.11667in" svg:width="12in" svg:height="4.8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3" style:display-name="SECTION_HEADER">
      <presentation:placeholder presentation:object="title" svg:x="0.77333in" svg:y="1.44in" svg:width="11.33333in" svg:height="1.49in"/>
      <presentation:placeholder presentation:object="outline" svg:x="0.77333in" svg:y="2.95786in" svg:width="11.33333in" svg:height="1.65104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4" style:display-name="TWO_OBJECTS">
      <presentation:placeholder presentation:object="title" svg:x="0.66667in" svg:y="0.77in" svg:width="12in" svg:height="1.25in"/>
      <presentation:placeholder presentation:object="object" svg:x="0.66667in" svg:y="2.09983in" svg:width="5.88889in" svg:height="4.85in"/>
      <presentation:placeholder presentation:object="object" svg:x="6.77778in" svg:y="2.09983in" svg:width="5.88889in" svg:height="4.8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5" style:display-name="TWO_OBJECTS_WITH_TEXT">
      <presentation:placeholder presentation:object="title" svg:x="0.66667in" svg:y="0.77in" svg:width="12in" svg:height="1.25in"/>
      <presentation:placeholder presentation:object="outline" svg:x="0.66667in" svg:y="2.02892in" svg:width="5.8912in" svg:height="0.72108in"/>
      <presentation:placeholder presentation:object="outline" svg:x="0.66667in" svg:y="2.75in" svg:width="5.8912in" svg:height="4.20573in"/>
      <presentation:placeholder presentation:object="object" svg:x="6.77315in" svg:y="2.03386in" svg:width="5.89352in" svg:height="0.71615in"/>
      <presentation:placeholder presentation:object="object" svg:x="6.77315in" svg:y="2.75in" svg:width="5.89352in" svg:height="4.20573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6" style:display-name="TITLE_ONLY">
      <presentation:placeholder presentation:object="title" svg:x="0.66667in" svg:y="0.77in" svg:width="12.11111in" svg:height="1.2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7" style:display-name="BLANK"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8" style:display-name="OBJECT_WITH_CAPTION_TEXT">
      <presentation:placeholder presentation:object="title" svg:x="1in" svg:y="0.5625in" svg:width="4in" svg:height="1.27083in"/>
      <presentation:placeholder presentation:object="outline" svg:x="5.21296in" svg:y="1.83333in" svg:width="7.4537in" svg:height="5in"/>
      <presentation:placeholder presentation:object="object" svg:x="1in" svg:y="1.83333in" svg:width="4in" svg:height="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9" style:display-name="PICTURE_WITH_CAPTION_TEXT">
      <presentation:placeholder presentation:object="title" svg:x="0.88889in" svg:y="1.28718in" svg:width="3.22667in" svg:height="1.73078in"/>
      <presentation:placeholder presentation:object="outline" svg:x="0.88889in" svg:y="3.0936in" svg:width="3.22222in" svg:height="2.38333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77778in" svg:y="6.95139in" svg:width="0.88889in" svg:height="0.39931in"/>
    </style:presentation-page-layout>
    <style:presentation-page-layout style:name="Master1-PPL10" style:display-name="VERTICAL_TEXT">
      <presentation:placeholder presentation:object="title" svg:x="0.66667in" svg:y="0.77in" svg:width="12in" svg:height="1.25in"/>
      <presentation:placeholder presentation:object="outline" svg:x="4.26667in" svg:y="-1.48333in" svg:width="4.8in" svg:height="12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11" style:display-name="VERTICAL_TITLE_AND_VERTICAL_TEXT">
      <presentation:placeholder presentation:object="title" svg:x="8.31685in" svg:y="2.34982in" svg:width="5.69965in" svg:height="3in"/>
      <presentation:placeholder presentation:object="outline" svg:x="2.20574in" svg:y="-0.53907in" svg:width="5.69965in" svg:height="8.77778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12" style:display-name="Title, 4 Content">
      <presentation:placeholder presentation:object="title" svg:x="0.66654in" svg:y="0.77008in" svg:width="12in" svg:height="1.25in"/>
      <presentation:placeholder presentation:object="outline" svg:x="0.66654in" svg:y="1.75472in" svg:width="5.85551in" svg:height="2.07441in"/>
      <presentation:placeholder presentation:object="outline" svg:x="6.81535in" svg:y="1.75472in" svg:width="5.85551in" svg:height="2.07441in"/>
      <presentation:placeholder presentation:object="outline" svg:x="0.66654in" svg:y="4.02677in" svg:width="5.85551in" svg:height="2.07441in"/>
      <presentation:placeholder presentation:object="outline" svg:x="6.81535in" svg:y="4.02677in" svg:width="5.85551in" svg:height="2.07441in"/>
    </style:presentation-page-layout>
    <style:style style:family="table-cell" style:name="a710">
      <style:table-cell-properties fo:background-color="#e9efe7" fo:border-top="0.01389in solid #ffffff" fo:border-bottom="0.01389in solid #ffffff" fo:border-left="0.01389in solid #ffffff" fo:border-right="0.01389in solid #ffffff"/>
      <style:text-properties fo:color="#000000" fo:font-family="Palatino Linotype" style:font-family-asian="Palatino Linotype" style:font-family-complex="Palatino Linotype"/>
    </style:style>
    <style:style style:family="table-cell" style:name="a711">
      <style:table-cell-properties/>
      <style:text-properties fo:font-family="" style:font-family-asian="" style:font-family-complex=""/>
    </style:style>
    <style:style style:family="table-cell" style:name="a712">
      <style:table-cell-properties fo:background-color="#cfdecc"/>
      <style:text-properties fo:font-family="" style:font-family-asian="" style:font-family-complex=""/>
    </style:style>
    <style:style style:family="table-cell" style:name="a713">
      <style:table-cell-properties/>
      <style:text-properties fo:font-family="" style:font-family-asian="" style:font-family-complex=""/>
    </style:style>
    <style:style style:family="table-cell" style:name="a714">
      <style:table-cell-properties fo:background-color="#cfdecc"/>
      <style:text-properties fo:font-family="" style:font-family-asian="" style:font-family-complex=""/>
    </style:style>
    <style:style style:family="table-cell" style:name="a715">
      <style:table-cell-properties fo:background-color="#5b9bd5" fo:border-bottom="0.04167in solid #ffffff"/>
      <style:text-properties fo:color="#ffffff" fo:font-family="Palatino Linotype" style:font-family-asian="Palatino Linotype" style:font-family-complex="Palatino Linotype" fo:font-weight="bold" style:font-weight-asian="bold" style:font-weight-complex="bold"/>
    </style:style>
    <style:style style:family="table-cell" style:name="a716">
      <style:table-cell-properties fo:background-color="#5b9bd5" fo:border-top="0.04167in solid #ffffff"/>
      <style:text-properties fo:color="#ffffff" fo:font-family="Palatino Linotype" style:font-family-asian="Palatino Linotype" style:font-family-complex="Palatino Linotype" fo:font-weight="bold" style:font-weight-asian="bold" style:font-weight-complex="bold"/>
    </style:style>
    <style:style style:family="table-cell" style:name="a717">
      <style:table-cell-properties fo:background-color="#5b9bd5"/>
      <style:text-properties fo:color="#ffffff" fo:font-family="Palatino Linotype" style:font-family-asian="Palatino Linotype" style:font-family-complex="Palatino Linotype" fo:font-weight="bold" style:font-weight-asian="bold" style:font-weight-complex="bold"/>
    </style:style>
    <style:style style:family="table-cell" style:name="a718">
      <style:table-cell-properties fo:background-color="#5b9bd5"/>
      <style:text-properties fo:color="#ffffff" fo:font-family="Palatino Linotype" style:font-family-asian="Palatino Linotype" style:font-family-complex="Palatino Linotype" fo:font-weight="bold" style:font-weight-asian="bold" style:font-weight-complex="bold"/>
    </style:style>
    <style:style style:family="table-cell" style:name="a719">
      <style:table-cell-properties fo:background-color="#ffffff" fo:border-top="0.01389in solid #a5a5a5" fo:border-bottom="0.01389in solid #a5a5a5" fo:border-left="0.01389in solid #a5a5a5" fo:border-right="0.01389in solid #a5a5a5"/>
      <style:text-properties fo:color="#000000" fo:font-family="Palatino Linotype" style:font-family-asian="Palatino Linotype" style:font-family-complex="Palatino Linotype"/>
    </style:style>
    <style:style style:family="table-cell" style:name="a701">
      <style:table-cell-properties fo:background-color="#ffffff" fo:border-top="0.01389in solid #ed7d31" fo:border-bottom="0.01389in solid #ed7d31" fo:border-left="0.01389in solid #ed7d31" fo:border-right="0.01389in solid #ed7d31"/>
      <style:text-properties fo:color="#000000" fo:font-family="Palatino Linotype" style:font-family-asian="Palatino Linotype" style:font-family-complex="Palatino Linotype"/>
    </style:style>
    <style:style style:family="table-cell" style:name="a702">
      <style:table-cell-properties/>
      <style:text-properties fo:font-family="" style:font-family-asian="" style:font-family-complex=""/>
    </style:style>
    <style:style style:family="table-cell" style:name="a703">
      <style:table-cell-properties fo:background-color="#ed7d31"/>
      <style:text-properties fo:font-family="" style:font-family-asian="" style:font-family-complex=""/>
    </style:style>
    <style:style style:family="table-cell" style:name="a704">
      <style:table-cell-properties/>
      <style:text-properties fo:font-family="" style:font-family-asian="" style:font-family-complex=""/>
    </style:style>
    <style:style style:family="table-cell" style:name="a705">
      <style:table-cell-properties fo:background-color="#ed7d31"/>
      <style:text-properties fo:font-family="" style:font-family-asian="" style:font-family-complex=""/>
    </style:style>
    <style:style style:family="table-cell" style:name="a706">
      <style:table-cell-properties fo:background-color="#ffffff" fo:border-bottom="0.02778in solid #ed7d31"/>
      <style:text-properties fo:font-family="" style:font-family-asian="" style:font-family-complex="" fo:font-weight="bold" style:font-weight-asian="bold" style:font-weight-complex="bold"/>
    </style:style>
    <style:style style:family="table-cell" style:name="a707">
      <style:table-cell-properties fo:background-color="#ffffff" fo:border-top="0.05556in solid #ed7d31"/>
      <style:text-properties fo:font-family="" style:font-family-asian="" style:font-family-complex="" fo:font-weight="bold" style:font-weight-asian="bold" style:font-weight-complex="bold"/>
    </style:style>
    <style:style style:family="table-cell" style:name="a708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709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720">
      <style:table-cell-properties/>
      <style:text-properties fo:font-family="" style:font-family-asian="" style:font-family-complex=""/>
    </style:style>
    <style:style style:family="table-cell" style:name="a721">
      <style:table-cell-properties fo:background-color="#a5a5a5"/>
      <style:text-properties fo:font-family="" style:font-family-asian="" style:font-family-complex=""/>
    </style:style>
    <style:style style:family="table-cell" style:name="a722">
      <style:table-cell-properties/>
      <style:text-properties fo:font-family="" style:font-family-asian="" style:font-family-complex=""/>
    </style:style>
    <style:style style:family="table-cell" style:name="a723">
      <style:table-cell-properties fo:background-color="#a5a5a5"/>
      <style:text-properties fo:font-family="" style:font-family-asian="" style:font-family-complex=""/>
    </style:style>
    <style:style style:family="table-cell" style:name="a724">
      <style:table-cell-properties fo:background-color="#ffffff" fo:border-bottom="0.02778in solid #a5a5a5"/>
      <style:text-properties fo:font-family="" style:font-family-asian="" style:font-family-complex="" fo:font-weight="bold" style:font-weight-asian="bold" style:font-weight-complex="bold"/>
    </style:style>
    <style:style style:family="table-cell" style:name="a725">
      <style:table-cell-properties fo:background-color="#ffffff" fo:border-top="0.05556in solid #a5a5a5"/>
      <style:text-properties fo:font-family="" style:font-family-asian="" style:font-family-complex="" fo:font-weight="bold" style:font-weight-asian="bold" style:font-weight-complex="bold"/>
    </style:style>
    <style:style style:family="table-cell" style:name="a726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727">
      <style:table-cell-properties/>
      <style:text-properties fo:font-family="" style:font-family-asian="" style:font-family-complex="" fo:font-weight="bold" style:font-weight-asian="bold" style:font-weight-complex="bold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gradient draw:name="a523" draw:style="linear" draw:angle="0" draw:start-color="#99a719" draw:end-color="#80b814" draw:start-intensity="29.019%" draw:end-intensity="43.921%"/>
    <draw:gradient draw:name="a565" draw:style="linear" draw:angle="0" draw:start-color="#668f1b" draw:end-color="#cae00e" draw:start-intensity="43.921%" draw:end-intensity="54.117%"/>
    <draw:gradient draw:name="a672" draw:style="linear" draw:angle="0" draw:start-color="#668f1b" draw:end-color="#cae00e" draw:start-intensity="43.921%" draw:end-intensity="54.117%"/>
    <draw:gradient draw:name="a197" draw:style="linear" draw:angle="0" draw:start-color="#668f1b" draw:end-color="#cae00e" draw:start-intensity="43.921%" draw:end-intensity="54.117%"/>
    <draw:gradient draw:name="a569" draw:style="linear" draw:angle="0" draw:start-color="#99a719" draw:end-color="#80b814" draw:start-intensity="29.019%" draw:end-intensity="43.921%"/>
    <draw:gradient draw:name="a676" draw:style="linear" draw:angle="0" draw:start-color="#99a719" draw:end-color="#80b814" draw:start-intensity="29.019%" draw:end-intensity="43.921%"/>
    <draw:gradient draw:name="a145" draw:style="linear" draw:angle="0" draw:start-color="#668f1b" draw:end-color="#cae00e" draw:start-intensity="43.921%" draw:end-intensity="54.117%"/>
    <draw:gradient draw:name="a621" draw:style="linear" draw:angle="0" draw:start-color="#99a719" draw:end-color="#80b814" draw:start-intensity="29.019%" draw:end-intensity="43.921%"/>
    <draw:gradient draw:name="a320" draw:style="linear" draw:angle="0" draw:start-color="#99a719" draw:end-color="#80b814" draw:start-intensity="29.019%" draw:end-intensity="43.921%"/>
    <draw:gradient draw:name="a409" draw:style="linear" draw:angle="0" draw:start-color="#668f1b" draw:end-color="#cae00e" draw:start-intensity="43.921%" draw:end-intensity="54.117%"/>
    <draw:gradient draw:name="a253" draw:style="linear" draw:angle="0" draw:start-color="#668f1b" draw:end-color="#cae00e" draw:start-intensity="43.921%" draw:end-intensity="54.117%"/>
    <draw:gradient draw:name="a149" draw:style="linear" draw:angle="0" draw:start-color="#99a719" draw:end-color="#80b814" draw:start-intensity="29.019%" draw:end-intensity="43.921%"/>
    <draw:gradient draw:name="a519" draw:style="linear" draw:angle="0" draw:start-color="#668f1b" draw:end-color="#cae00e" draw:start-intensity="43.921%" draw:end-intensity="54.117%"/>
    <draw:gradient draw:name="a257" draw:style="linear" draw:angle="0" draw:start-color="#99a719" draw:end-color="#80b814" draw:start-intensity="29.019%" draw:end-intensity="43.921%"/>
    <draw:gradient draw:name="a364" draw:style="linear" draw:angle="0" draw:start-color="#668f1b" draw:end-color="#cae00e" draw:start-intensity="43.921%" draw:end-intensity="54.117%"/>
    <draw:gradient draw:name="a201" draw:style="linear" draw:angle="0" draw:start-color="#99a719" draw:end-color="#80b814" draw:start-intensity="29.019%" draw:end-intensity="43.921%"/>
    <draw:gradient draw:name="a93" draw:style="linear" draw:angle="0" draw:start-color="#668f1b" draw:end-color="#cae00e" draw:start-intensity="43.921%" draw:end-intensity="54.117%"/>
    <draw:gradient draw:name="a368" draw:style="linear" draw:angle="0" draw:start-color="#99a719" draw:end-color="#80b814" draw:start-intensity="29.019%" draw:end-intensity="43.921%"/>
    <draw:gradient draw:name="a97" draw:style="linear" draw:angle="0" draw:start-color="#99a719" draw:end-color="#80b814" draw:start-intensity="29.019%" draw:end-intensity="43.921%"/>
    <draw:gradient draw:name="a40" draw:style="linear" draw:angle="0" draw:start-color="#99a719" draw:end-color="#80b814" draw:start-intensity="29.019%" draw:end-intensity="43.921%"/>
    <draw:gradient draw:name="a316" draw:style="linear" draw:angle="0" draw:start-color="#668f1b" draw:end-color="#cae00e" draw:start-intensity="43.921%" draw:end-intensity="54.117%"/>
    <draw:gradient draw:name="a617" draw:style="linear" draw:angle="0" draw:start-color="#668f1b" draw:end-color="#cae00e" draw:start-intensity="43.921%" draw:end-intensity="54.117%"/>
    <draw:gradient draw:name="a464" draw:style="linear" draw:angle="0" draw:start-color="#668f1b" draw:end-color="#cae00e" draw:start-intensity="43.921%" draw:end-intensity="54.117%"/>
    <draw:gradient draw:name="a85" draw:style="linear" draw:angle="0" draw:start-color="#dce5a3" draw:end-color="#d6e095" draw:start-intensity="100%" draw:end-intensity="100%"/>
    <draw:gradient draw:name="a468" draw:style="linear" draw:angle="0" draw:start-color="#99a719" draw:end-color="#80b814" draw:start-intensity="29.019%" draw:end-intensity="43.921%"/>
    <draw:gradient draw:name="a413" draw:style="linear" draw:angle="0" draw:start-color="#99a719" draw:end-color="#80b814" draw:start-intensity="29.019%" draw:end-intensity="43.921%"/>
    <draw:gradient draw:name="a36" draw:style="linear" draw:angle="0" draw:start-color="#668f1b" draw:end-color="#cae00e" draw:start-intensity="43.921%" draw:end-intensity="54.117%"/>
    <draw:fill-image draw:name="a493" xlink:href="media/image12.png" xlink:show="embed" xlink:actuate="onLoad"/>
    <draw:fill-image draw:name="a2751" xlink:href="media/image12.png" xlink:show="embed" xlink:actuate="onLoad"/>
    <draw:fill-image draw:name="a226" xlink:href="media/image12.png" xlink:show="embed" xlink:actuate="onLoad"/>
    <draw:fill-image draw:name="a1462" xlink:href="media/image12.png" xlink:show="embed" xlink:actuate="onLoad"/>
    <draw:fill-image draw:name="a2330" xlink:href="media/image12.png" xlink:show="embed" xlink:actuate="onLoad"/>
    <draw:fill-image draw:name="a782" xlink:href="media/image12.png" xlink:show="embed" xlink:actuate="onLoad"/>
    <draw:fill-image draw:name="a1166" xlink:href="media/image12.png" xlink:show="embed" xlink:actuate="onLoad"/>
    <draw:fill-image draw:name="a1575" xlink:href="media/image12.png" xlink:show="embed" xlink:actuate="onLoad"/>
    <draw:fill-image draw:name="a1346" xlink:href="media/image12.png" xlink:show="embed" xlink:actuate="onLoad"/>
    <draw:fill-image draw:name="a594" xlink:href="media/image12.png" xlink:show="embed" xlink:actuate="onLoad"/>
    <draw:fill-image draw:name="a542" xlink:href="media/image12.png" xlink:show="embed" xlink:actuate="onLoad"/>
    <draw:fill-image draw:name="a0" xlink:href="media/image12.png" xlink:show="embed" xlink:actuate="onLoad"/>
    <draw:fill-image draw:name="a438" xlink:href="media/image12.png" xlink:show="embed" xlink:actuate="onLoad"/>
    <draw:fill-image draw:name="a174" xlink:href="media/image12.png" xlink:show="embed" xlink:actuate="onLoad"/>
    <draw:fill-image draw:name="a1265" xlink:href="media/image12.png" xlink:show="embed" xlink:actuate="onLoad"/>
    <draw:fill-image draw:name="a1071" xlink:href="media/image12.png" xlink:show="embed" xlink:actuate="onLoad"/>
    <draw:fill-image draw:name="a282" xlink:href="media/image12.png" xlink:show="embed" xlink:actuate="onLoad"/>
    <draw:fill-image draw:name="a122" xlink:href="media/image12.png" xlink:show="embed" xlink:actuate="onLoad"/>
    <draw:fill-image draw:name="a900" xlink:href="media/image12.png" xlink:show="embed" xlink:actuate="onLoad"/>
    <draw:fill-image draw:name="a393" xlink:href="media/image12.png" xlink:show="embed" xlink:actuate="onLoad"/>
    <draw:fill-image draw:name="a728" xlink:href="media/image12.png" xlink:show="embed" xlink:actuate="onLoad"/>
    <draw:fill-image draw:name="a1133" xlink:href="media/image12.png" xlink:show="embed" xlink:actuate="onLoad"/>
    <draw:fill-image draw:name="a2093" xlink:href="media/image12.png" xlink:show="embed" xlink:actuate="onLoad"/>
    <draw:fill-image draw:name="a2589" xlink:href="media/image12.png" xlink:show="embed" xlink:actuate="onLoad"/>
    <draw:fill-image draw:name="a345" xlink:href="media/image12.png" xlink:show="embed" xlink:actuate="onLoad"/>
    <draw:fill-image draw:name="a646" xlink:href="media/image12.png" xlink:show="embed" xlink:actuate="onLoad"/>
    <draw:fill-image draw:name="a1010" xlink:href="media/image12.png" xlink:show="embed" xlink:actuate="onLoad"/>
    <draw:fill-image draw:name="a949" xlink:href="media/image12.png" xlink:show="embed" xlink:actuate="onLoad"/>
    <draw:fill-image draw:name="a1739" xlink:href="media/image12.png" xlink:show="embed" xlink:actuate="onLoad"/>
    <table:table-template table:name="{6F102CEE-0AED-4EF7-86DC-66ECEE6DBB7A}">
      <table:first-row table:style-name="a706" table:paragraph-style-name=""/>
      <table:last-row table:style-name="a707" table:paragraph-style-name=""/>
      <table:first-column table:style-name="a708" table:paragraph-style-name=""/>
      <table:last-column table:style-name="a709" table:paragraph-style-name=""/>
      <table:body table:style-name="a701" table:paragraph-style-name=""/>
      <table:even-rows table:style-name="a704" table:paragraph-style-name=""/>
      <table:odd-rows table:style-name="a705" table:paragraph-style-name=""/>
      <table:even-columns table:style-name="a702" table:paragraph-style-name=""/>
      <table:odd-columns table:style-name="a703" table:paragraph-style-name=""/>
    </table:table-template>
    <table:table-template table:name="{75675C71-5932-4381-98D0-FD7BB7D68876}">
      <table:first-row table:style-name="a715" table:paragraph-style-name=""/>
      <table:last-row table:style-name="a716" table:paragraph-style-name=""/>
      <table:first-column table:style-name="a717" table:paragraph-style-name=""/>
      <table:last-column table:style-name="a718" table:paragraph-style-name=""/>
      <table:body table:style-name="a710" table:paragraph-style-name=""/>
      <table:even-rows table:style-name="a713" table:paragraph-style-name=""/>
      <table:odd-rows table:style-name="a714" table:paragraph-style-name=""/>
      <table:even-columns table:style-name="a711" table:paragraph-style-name=""/>
      <table:odd-columns table:style-name="a712" table:paragraph-style-name=""/>
    </table:table-template>
    <table:table-template table:name="{517EFE58-51E1-40D5-9E8B-A3524ADEC254}">
      <table:first-row table:style-name="a724" table:paragraph-style-name=""/>
      <table:last-row table:style-name="a725" table:paragraph-style-name=""/>
      <table:first-column table:style-name="a726" table:paragraph-style-name=""/>
      <table:last-column table:style-name="a727" table:paragraph-style-name=""/>
      <table:body table:style-name="a719" table:paragraph-style-name=""/>
      <table:even-rows table:style-name="a722" table:paragraph-style-name=""/>
      <table:odd-rows table:style-name="a723" table:paragraph-style-name=""/>
      <table:even-columns table:style-name="a720" table:paragraph-style-name=""/>
      <table:odd-columns table:style-name="a721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43403in" fo:page-height="10.85764in" style:print-orientation="portrait" style:register-truth-ref-style-name=""/>
    </style:page-layout>
    <style:page-layout style:name="pageLayout3">
      <style:page-layout-properties fo:page-width="7.43403in" fo:page-height="10.85764in" style:print-orientation="portrait" style:register-truth-ref-style-name=""/>
    </style:page-layout>
    <style:style style:family="paragraph" style:name="a2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0">
      <style:graphic-properties fo:wrap-option="wrap" fo:padding-top="0in" fo:padding-bottom="0in" fo:padding-left="0in" fo:padding-right="0.01999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">
      <style:paragraph-properties fo:line-height="100%" fo:text-align="right" style:tab-stop-distance="1in" fo:margin-left="0.5in" fo:margin-right="0.05in" fo:text-indent="-0.42153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3">
      <style:graphic-properties fo:wrap-option="wrap" fo:padding-top="0.04998in" fo:padding-bottom="0.04998in" fo:padding-left="0in" fo:padding-right="0.0199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15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2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4">
      <style:paragraph-properties fo:line-height="100%" fo:text-align="left" style:tab-stop-distance="1in" fo:margin-left="0.5in" fo:margin-right="0in" fo:text-indent="-0.43472in" fo:margin-top="0.07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6">
      <style:graphic-properties fo:wrap-option="wrap" fo:padding-top="0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8">
      <style:paragraph-properties fo:line-height="100%" fo:text-align="left" style:tab-stop-distance="1in" fo:margin-left="0.5in" fo:margin-right="0in" fo:text-indent="-0.25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9">
      <style:graphic-properties fo:wrap-option="wrap" fo:padding-top="0.04998in" fo:padding-bottom="0.04998in" fo:padding-left="0.01999in" fo:padding-right="0.0199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673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672" draw:stroke="none" draw:auto-grow-width="false" draw:auto-grow-height="false"/>
      <style:paragraph-properties style:font-independent-line-spacing="true" style:writing-mode="lr-tb"/>
    </style:style>
    <style:style style:family="text" style:name="a6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7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676" draw:stroke="none" draw:auto-grow-width="false" draw:auto-grow-height="false"/>
      <style:paragraph-properties style:font-independent-line-spacing="true" style:writing-mode="lr-tb"/>
    </style:style>
    <style:style style:family="text" style:name="a6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">
      <style:graphic-properties fo:wrap-option="wrap" fo:padding-top="0.04998in" fo:padding-bottom="0.04998in" fo:padding-left="0.09998in" fo:padding-right="0.09998in" draw:textarea-vertical-align="middle" draw:textarea-horizontal-align="center" draw:fill="gradient" draw:fill-gradient-name="a85" draw:stroke="none" draw:auto-grow-width="false" draw:auto-grow-height="false"/>
      <style:paragraph-properties style:font-independent-line-spacing="true" style:writing-mode="lr-tb"/>
    </style:style>
    <style:style style:family="paragraph" style:name="a4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7">
      <style:drawing-page-properties draw:fill="bitmap" draw:fill-image-name="a226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7">
      <style:graphic-properties draw:fill="none" draw:stroke="solid" svg:stroke-width="0.01389in" svg:stroke-color="#455f51" svg:stroke-opacity="100%" draw:stroke-linejoin="miter" svg:stroke-linecap="butt"/>
    </style:style>
    <style:style style:family="presentation" style:name="a45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0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4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3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30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90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2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2">
      <style:paragraph-properties fo:line-height="100%" fo:text-align="left" style:tab-stop-distance="1in" fo:margin-left="0.5in" fo:margin-right="0in" fo:text-indent="-0.42153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94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93" draw:stroke="none" draw:auto-grow-width="false" draw:auto-grow-height="false"/>
      <style:paragraph-properties style:font-independent-line-spacing="true" style:writing-mode="lr-tb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6">
      <style:paragraph-properties fo:line-height="100%" fo:text-align="left" style:tab-stop-distance="1in" fo:margin-left="0.5in" fo:margin-right="0in" fo:text-indent="-0.42153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1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23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97" draw:stroke="none" draw:auto-grow-width="false" draw:auto-grow-height="false"/>
      <style:paragraph-properties style:font-independent-line-spacing="true" style:writing-mode="lr-tb"/>
    </style:style>
    <style:style style:family="paragraph" style:name="a4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5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64" draw:stroke="none" draw:auto-grow-width="false" draw:auto-grow-height="false"/>
      <style:paragraph-properties style:font-independent-line-spacing="true" style:writing-mode="lr-tb"/>
    </style:style>
    <style:style style:family="text" style:name="a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0">
      <style:graphic-properties draw:fill="none" draw:stroke="solid" svg:stroke-width="0.01389in" svg:stroke-color="#000000" svg:stroke-opacity="100%" draw:stroke-linejoin="round" svg:stroke-linecap="butt"/>
    </style:style>
    <style:style style:family="paragraph" style:name="a4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9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68" draw:stroke="none" draw:auto-grow-width="false" draw:auto-grow-height="false"/>
      <style:paragraph-properties style:font-independent-line-spacing="true" style:writing-mode="lr-tb"/>
    </style:style>
    <style:style style:family="presentation" style:name="a69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2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2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0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4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253" draw:stroke="none" draw:auto-grow-width="false" draw:auto-grow-height="false"/>
      <style:paragraph-properties style:font-independent-line-spacing="true" style:writing-mode="lr-tb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8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257" draw:stroke="none" draw:auto-grow-width="false" draw:auto-grow-height="false"/>
      <style:paragraph-properties style:font-independent-line-spacing="true" style:writing-mode="lr-tb"/>
    </style:style>
    <style:style style:family="presentation" style:name="a482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1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4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9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9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94">
      <style:drawing-page-properties draw:fill="bitmap" draw:fill-image-name="a493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4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7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042in" svg:stroke-color="#c0c0c0" svg:stroke-opacity="100%" draw:stroke-linejoin="miter" svg:stroke-linecap="round" draw:shadow="visible" draw:shadow-offset-x="-0.02415in" draw:shadow-offset-y="0.03449in" draw:shadow-color="#000000" draw:shadow-opacity="23.921%" draw:auto-grow-width="false" draw:auto-grow-height="false"/>
      <style:paragraph-properties style:font-independent-line-spacing="true" style:writing-mode="lr-tb"/>
    </style:style>
    <style:style style:family="text" style:name="a4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1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0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fffff" svg:stroke-opacity="100%" draw:stroke-linejoin="bevel" svg:stroke-linecap="butt" draw:shadow="visible" draw:shadow-offset-x="-0.00569in" draw:shadow-offset-y="-0.00398in" draw:shadow-color="#000000" draw:shadow-opacity="45.882%" draw:auto-grow-width="false" draw:auto-grow-height="false"/>
      <style:paragraph-properties style:font-independent-line-spacing="true" style:writing-mode="lr-tb"/>
    </style:style>
    <style:style style:family="paragraph" style:name="a2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3">
      <style:graphic-properties fo:wrap-option="wrap" fo:padding-top="0.04998in" fo:padding-bottom="0.04998in" fo:padding-left="0.04998in" fo:padding-right="0.04998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5">
      <style:paragraph-properties fo:line-height="100%" fo:text-align="left" style:tab-stop-distance="1in" fo:margin-left="0.5in" fo:margin-right="0in" fo:text-indent="-0.25in" fo:margin-top="0.0347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7">
      <style:graphic-properties fo:wrap-option="wrap" fo:padding-top="0.04998in" fo:padding-bottom="0.04998in" fo:padding-left="0.06999in" fo:padding-right="0.04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">
      <style:drawing-page-properties draw:fill="bitmap" draw:fill-image-name="a0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">
      <style:paragraph-properties fo:line-height="100%" fo:text-align="left" style:tab-stop-distance="1in" fo:margin-left="0.5in" fo:margin-right="0in" fo:text-indent="-0.42153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style:font-family-asian="新細明體" style:font-family-generic-asian="roman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8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83">
      <style:drawing-page-properties draw:fill="bitmap" draw:fill-image-name="a282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8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6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88">
      <style:paragraph-properties fo:line-height="100%" fo:text-align="left" style:tab-stop-distance="1in" fo:margin-left="0.5in" fo:margin-right="0in" fo:text-indent="-0.25in" fo:margin-top="0.0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0">
      <style:graphic-properties fo:wrap-option="wrap" fo:padding-top="0in" fo:padding-bottom="0in" fo:padding-left="0.04998in" fo:padding-right="0.04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2">
      <style:paragraph-properties fo:line-height="100%" fo:text-align="left" style:tab-stop-distance="1in" fo:margin-left="0.5in" fo:margin-right="0in" fo:text-indent="-0.39514in" fo:margin-top="0.0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96">
      <style:paragraph-properties fo:line-height="100%" fo:text-align="left" style:tab-stop-distance="1in" fo:margin-left="0.5in" fo:margin-right="0in" fo:text-indent="-0.25in" fo:margin-top="0.0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7">
      <style:graphic-properties fo:wrap-option="wrap" fo:padding-top="0in" fo:padding-bottom="0in" fo:padding-left="0.04998in" fo:padding-right="0.04998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0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519" draw:stroke="none" draw:auto-grow-width="false" draw:auto-grow-height="false"/>
      <style:paragraph-properties style:font-independent-line-spacing="true" style:writing-mode="lr-tb"/>
    </style:style>
    <style:style style:family="text" style:name="a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9">
      <style:paragraph-properties fo:line-height="100%" fo:text-align="left" style:tab-stop-distance="1in" fo:margin-left="0.5in" fo:margin-right="0in" fo:text-indent="-0.39514in" fo:margin-top="0.0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4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523" draw:stroke="none" draw:auto-grow-width="false" draw:auto-grow-height="false"/>
      <style:paragraph-properties style:font-independent-line-spacing="true" style:writing-mode="lr-tb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1">
      <style:graphic-properties fo:wrap-option="wrap" fo:padding-top="0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1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30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3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17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16" draw:stroke="none" draw:auto-grow-width="false" draw:auto-grow-height="false"/>
      <style:paragraph-properties style:font-independent-line-spacing="true" style:writing-mode="lr-tb"/>
    </style:style>
    <style:style style:family="drawing-page" style:name="a54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43">
      <style:drawing-page-properties draw:fill="bitmap" draw:fill-image-name="a542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4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6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8">
      <style:paragraph-properties fo:line-height="100%" fo:text-align="left" style:tab-stop-distance="1in" fo:margin-left="0.5in" fo:margin-right="0in" fo:text-indent="-0.36875in" fo:margin-top="0.0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1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20" draw:stroke="none" draw:auto-grow-width="false" draw:auto-grow-height="false"/>
      <style:paragraph-properties style:font-independent-line-spacing="true" style:writing-mode="lr-tb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4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327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4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4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2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3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6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565" draw:stroke="none" draw:auto-grow-width="false" draw:auto-grow-height="false"/>
      <style:paragraph-properties style:font-independent-line-spacing="true" style:writing-mode="lr-tb"/>
    </style:style>
    <style:style style:family="text" style:name="a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1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46">
      <style:drawing-page-properties draw:fill="bitmap" draw:fill-image-name="a345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70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569" draw:stroke="none" draw:auto-grow-width="false" draw:auto-grow-height="false"/>
      <style:paragraph-properties style:font-independent-line-spacing="true" style:writing-mode="lr-tb"/>
    </style:style>
    <style:style style:family="text" style:name="a34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9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573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6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3">
      <style:drawing-page-properties draw:fill="bitmap" draw:fill-image-name="a122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">
      <style:paragraph-properties fo:line-height="100%" fo:text-align="left" style:tab-stop-distance="1in" fo:margin-left="0.5in" fo:margin-right="0in" fo:text-indent="-0.36875in" fo:margin-top="0.0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3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5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6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1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5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64" draw:stroke="none" draw:auto-grow-width="false" draw:auto-grow-height="false"/>
      <style:paragraph-properties style:font-independent-line-spacing="true" style:writing-mode="lr-tb"/>
    </style:style>
    <style:style style:family="text" style:name="a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69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68" draw:stroke="none" draw:auto-grow-width="false" draw:auto-grow-height="false"/>
      <style:paragraph-properties style:font-independent-line-spacing="true" style:writing-mode="lr-tb"/>
    </style:style>
    <style:style style:family="drawing-page" style:name="a59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95">
      <style:drawing-page-properties draw:fill="bitmap" draw:fill-image-name="a594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9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8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2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145" draw:stroke="none" draw:auto-grow-width="false" draw:auto-grow-height="false"/>
      <style:paragraph-properties style:font-independent-line-spacing="true" style:writing-mode="lr-tb"/>
    </style:style>
    <style:style style:family="text" style:name="a3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2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00">
      <style:paragraph-properties fo:line-height="100%" fo:text-align="left" style:tab-stop-distance="1in" fo:margin-left="0.5in" fo:margin-right="0in" fo:text-indent="-0.36875in" fo:margin-top="0.0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0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149" draw:stroke="none" draw:auto-grow-width="false" draw:auto-grow-height="false"/>
      <style:paragraph-properties style:font-independent-line-spacing="true" style:writing-mode="lr-tb"/>
    </style:style>
    <style:style style:family="text" style:name="a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3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6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38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8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2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15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8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4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6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8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617" draw:stroke="none" draw:auto-grow-width="false" draw:auto-grow-height="false"/>
      <style:paragraph-properties style:font-independent-line-spacing="true" style:writing-mode="lr-tb"/>
    </style:style>
    <style:style style:family="text" style:name="a6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3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6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9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6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94">
      <style:drawing-page-properties draw:fill="bitmap" draw:fill-image-name="a393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2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621" draw:stroke="none" draw:auto-grow-width="false" draw:auto-grow-height="false"/>
      <style:paragraph-properties style:font-independent-line-spacing="true" style:writing-mode="lr-tb"/>
    </style:style>
    <style:style style:family="text" style:name="a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8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3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75">
      <style:drawing-page-properties draw:fill="bitmap" draw:fill-image-name="a174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77778in" style:font-size-asian="0.77778in" style:font-size-complex="0.7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33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6" draw:stroke="none" draw:auto-grow-width="false" draw:auto-grow-height="false"/>
      <style:paragraph-properties style:font-independent-line-spacing="true" style:writing-mode="lr-tb"/>
    </style:style>
    <style:style style:family="paragraph" style:name="a4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6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63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35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0">
      <style:paragraph-properties fo:line-height="100%" fo:text-align="left" style:tab-stop-distance="1in" fo:margin-left="0.5in" fo:margin-right="0in" fo:text-indent="-0.25in" fo:margin-top="0.0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2">
      <style:graphic-properties fo:wrap-option="wrap" fo:padding-top="0.04998in" fo:padding-bottom="0.04998in" fo:padding-left="0.04998in" fo:padding-right="0.04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0" draw:stroke="none" draw:auto-grow-width="false" draw:auto-grow-height="false"/>
      <style:paragraph-properties style:font-independent-line-spacing="true" style:writing-mode="lr-tb"/>
    </style:style>
    <style:style style:family="presentation" style:name="a18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resentation" style:name="a18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10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09" draw:stroke="none" draw:auto-grow-width="false" draw:auto-grow-height="false"/>
      <style:paragraph-properties style:font-independent-line-spacing="true" style:writing-mode="lr-tb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4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4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13" draw:stroke="none" draw:auto-grow-width="false" draw:auto-grow-height="false"/>
      <style:paragraph-properties style:font-independent-line-spacing="true" style:writing-mode="lr-tb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7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resentation" style:name="a64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4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47">
      <style:drawing-page-properties draw:fill="bitmap" draw:fill-image-name="a646" style:repeat="repeat" draw:fill-image-width="0.03385in" draw:fill-image-height="0.03385in" draw:fill-image-ref-point="top-left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4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4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">
      <style:graphic-properties draw:fill="none" draw:stroke="solid" svg:stroke-width="0.01389in" svg:stroke-color="#000000" svg:stroke-opacity="100%" draw:stroke-linejoin="round" svg:stroke-linecap="butt"/>
    </style:style>
    <style:style style:family="graphic" style:name="a420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8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197" draw:stroke="none" draw:auto-grow-width="false" draw:auto-grow-height="false"/>
      <style:paragraph-properties style:font-independent-line-spacing="true" style:writing-mode="lr-tb"/>
    </style:style>
    <style:style style:family="text" style:name="a4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2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5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427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6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02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201" draw:stroke="none" draw:auto-grow-width="false" draw:auto-grow-height="false"/>
      <style:paragraph-properties style:font-independent-line-spacing="true" style:writing-mode="lr-tb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0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drawing-page" style:name="a6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5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presentation" style:name="a4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">
      <style:graphic-properties draw:fill="none" draw:stroke="solid" svg:stroke-width="0.01042in" svg:stroke-color="#549e39" svg:stroke-opacity="100%" draw:stroke-linejoin="miter" svg:stroke-linecap="butt"/>
    </style:style>
    <style:style style:family="text" style:name="a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8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67">
      <style:graphic-properties draw:fill="none" draw:stroke="solid" svg:stroke-width="0.01042in" svg:stroke-color="#549e39" svg:stroke-opacity="100%" draw:stroke-linejoin="miter" svg:stroke-linecap="butt"/>
    </style:style>
    <style:style style:family="paragraph" style:name="a4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77778in" style:font-size-asian="0.77778in" style:font-size-complex="0.7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43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6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3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66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439">
      <style:drawing-page-properties draw:fill="bitmap" draw:fill-image-name="a438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9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text:list-style style:name="a20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1">
      <text:list-level-style-number text:level="1" style:num-format="" style:num-list-format-name="">
        <style:list-level-properties text:space-before="0.25in" text:min-label-width="0.25in"/>
      </text:list-level-style-number>
      <text:list-level-style-number text:level="2" style:num-format="" style:num-list-format-name="">
        <style:list-level-properties text:space-before="0.5in" text:min-label-width="0.25in"/>
      </text:list-level-style-number>
      <text:list-level-style-number text:level="3" style:num-format="" style:num-list-format-name="">
        <style:list-level-properties text:space-before="1in" text:min-label-width="0.25in"/>
      </text:list-level-style-number>
      <text:list-level-style-number text:level="4" style:num-format="" style:num-list-format-name="">
        <style:list-level-properties text:space-before="1.5in" text:min-label-width="0.25in"/>
      </text:list-level-style-number>
      <text:list-level-style-number text:level="5" style:num-format="" style:num-list-format-name="">
        <style:list-level-properties text:space-before="2in" text:min-label-width="0.25in"/>
      </text:list-level-style-number>
      <text:list-level-style-number text:level="6" style:num-format="" style:num-list-format-name="">
        <style:list-level-properties text:space-before="2.5in" text:min-label-width="0.25in"/>
      </text:list-level-style-number>
      <text:list-level-style-number text:level="7" style:num-format="" style:num-list-format-name="">
        <style:list-level-properties text:space-before="3in" text:min-label-width="0.25in"/>
      </text:list-level-style-number>
      <text:list-level-style-number text:level="8" style:num-format="" style:num-list-format-name="">
        <style:list-level-properties text:space-before="3.5in" text:min-label-width="0.25in"/>
      </text:list-level-style-number>
      <text:list-level-style-number text:level="9" style:num-format="" style:num-list-format-name="">
        <style:list-level-properties text:space-before="4in" text:min-label-width="0.25in"/>
      </text:list-level-style-number>
    </text:list-style>
    <text:list-style style:name="a445">
      <text:list-level-style-bullet text:level="1" text:bullet-char="⚫">
        <style:list-level-properties text:space-before="0.06528in" text:min-label-width="0.43472in"/>
        <style:text-properties fo:color="#626a19" fo:font-family="Noto Sans Symbols" fo:font-size="0.36944in"/>
      </text:list-level-style-bullet>
      <text:list-level-style-bullet text:level="2" text:bullet-char="⚫">
        <style:list-level-properties text:space-before="0.31528in" text:min-label-width="0.43472in"/>
        <style:text-properties fo:color="#626a19" fo:font-family="Noto Sans Symbols" fo:font-size="0.36944in"/>
      </text:list-level-style-bullet>
      <text:list-level-style-bullet text:level="3" text:bullet-char="⚫">
        <style:list-level-properties text:space-before="0.81528in" text:min-label-width="0.43472in"/>
        <style:text-properties fo:color="#626a19" fo:font-family="Noto Sans Symbols" fo:font-size="0.36944in"/>
      </text:list-level-style-bullet>
      <text:list-level-style-bullet text:level="4" text:bullet-char="⚫">
        <style:list-level-properties text:space-before="1.31528in" text:min-label-width="0.43472in"/>
        <style:text-properties fo:color="#626a19" fo:font-family="Noto Sans Symbols" fo:font-size="0.36944in"/>
      </text:list-level-style-bullet>
      <text:list-level-style-bullet text:level="5" text:bullet-char="⚫">
        <style:list-level-properties text:space-before="1.81528in" text:min-label-width="0.43472in"/>
        <style:text-properties fo:color="#626a19" fo:font-family="Noto Sans Symbols" fo:font-size="0.36944in"/>
      </text:list-level-style-bullet>
      <text:list-level-style-bullet text:level="6" text:bullet-char="⚫">
        <style:list-level-properties text:space-before="2.31528in" text:min-label-width="0.43472in"/>
        <style:text-properties fo:color="#626a19" fo:font-family="Noto Sans Symbols" fo:font-size="0.36944in"/>
      </text:list-level-style-bullet>
      <text:list-level-style-bullet text:level="7" text:bullet-char="⚫">
        <style:list-level-properties text:space-before="2.81528in" text:min-label-width="0.43472in"/>
        <style:text-properties fo:color="#626a19" fo:font-family="Noto Sans Symbols" fo:font-size="0.36944in"/>
      </text:list-level-style-bullet>
      <text:list-level-style-bullet text:level="8" text:bullet-char="⚫">
        <style:list-level-properties text:space-before="3.31528in" text:min-label-width="0.43472in"/>
        <style:text-properties fo:color="#626a19" fo:font-family="Noto Sans Symbols" fo:font-size="0.36944in"/>
      </text:list-level-style-bullet>
      <text:list-level-style-bullet text:level="9" text:bullet-char="⚫">
        <style:list-level-properties text:space-before="3.81528in" text:min-label-width="0.43472in"/>
        <style:text-properties fo:color="#626a19" fo:font-family="Noto Sans Symbols" fo:font-size="0.36944in"/>
      </text:list-level-style-bullet>
    </text:list-style>
    <text:list-style style:name="a10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61">
      <text:list-level-style-number text:level="1" style:num-format="" style:num-list-format-name="">
        <style:list-level-properties text:space-before="0.25in" text:min-label-width="0.25in"/>
      </text:list-level-style-number>
      <text:list-level-style-number text:level="2" style:num-format="" style:num-list-format-name="">
        <style:list-level-properties text:space-before="0.75in" text:min-label-width="0.25in"/>
      </text:list-level-style-number>
      <text:list-level-style-number text:level="3" style:num-format="" style:num-list-format-name="">
        <style:list-level-properties text:space-before="1.25in" text:min-label-width="0.25in"/>
      </text:list-level-style-number>
      <text:list-level-style-number text:level="4" style:num-format="" style:num-list-format-name="">
        <style:list-level-properties text:space-before="1.75in" text:min-label-width="0.25in"/>
      </text:list-level-style-number>
      <text:list-level-style-number text:level="5" style:num-format="" style:num-list-format-name="">
        <style:list-level-properties text:space-before="2.25in" text:min-label-width="0.25in"/>
      </text:list-level-style-number>
      <text:list-level-style-number text:level="6" style:num-format="" style:num-list-format-name="">
        <style:list-level-properties text:space-before="2.75in" text:min-label-width="0.25in"/>
      </text:list-level-style-number>
      <text:list-level-style-number text:level="7" style:num-format="" style:num-list-format-name="">
        <style:list-level-properties text:space-before="3.25in" text:min-label-width="0.25in"/>
      </text:list-level-style-number>
      <text:list-level-style-number text:level="8" style:num-format="" style:num-list-format-name="">
        <style:list-level-properties text:space-before="3.75in" text:min-label-width="0.25in"/>
      </text:list-level-style-number>
      <text:list-level-style-number text:level="9" style:num-format="" style:num-list-format-name="">
        <style:list-level-properties text:space-before="4.25in" text:min-label-width="0.25in"/>
      </text:list-level-style-number>
    </text:list-style>
    <text:list-style style:name="a13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93">
      <text:list-level-style-bullet text:level="1" text:bullet-char="⚫">
        <style:list-level-properties text:space-before="0.10486in" text:min-label-width="0.39514in"/>
        <style:text-properties fo:color="#626a19" fo:font-family="Noto Sans Symbols" fo:font-size="0.29028in"/>
      </text:list-level-style-bullet>
      <text:list-level-style-bullet text:level="2" text:bullet-char="⚫">
        <style:list-level-properties text:space-before="0.35486in" text:min-label-width="0.39514in"/>
        <style:text-properties fo:color="#626a19" fo:font-family="Noto Sans Symbols" fo:font-size="0.29028in"/>
      </text:list-level-style-bullet>
      <text:list-level-style-bullet text:level="3" text:bullet-char="⚫">
        <style:list-level-properties text:space-before="0.85486in" text:min-label-width="0.39514in"/>
        <style:text-properties fo:color="#626a19" fo:font-family="Noto Sans Symbols" fo:font-size="0.29028in"/>
      </text:list-level-style-bullet>
      <text:list-level-style-bullet text:level="4" text:bullet-char="⚫">
        <style:list-level-properties text:space-before="1.35486in" text:min-label-width="0.39514in"/>
        <style:text-properties fo:color="#626a19" fo:font-family="Noto Sans Symbols" fo:font-size="0.29028in"/>
      </text:list-level-style-bullet>
      <text:list-level-style-bullet text:level="5" text:bullet-char="⚫">
        <style:list-level-properties text:space-before="1.85486in" text:min-label-width="0.39514in"/>
        <style:text-properties fo:color="#626a19" fo:font-family="Noto Sans Symbols" fo:font-size="0.29028in"/>
      </text:list-level-style-bullet>
      <text:list-level-style-bullet text:level="6" text:bullet-char="⚫">
        <style:list-level-properties text:space-before="2.35486in" text:min-label-width="0.39514in"/>
        <style:text-properties fo:color="#626a19" fo:font-family="Noto Sans Symbols" fo:font-size="0.29028in"/>
      </text:list-level-style-bullet>
      <text:list-level-style-bullet text:level="7" text:bullet-char="⚫">
        <style:list-level-properties text:space-before="2.85486in" text:min-label-width="0.39514in"/>
        <style:text-properties fo:color="#626a19" fo:font-family="Noto Sans Symbols" fo:font-size="0.29028in"/>
      </text:list-level-style-bullet>
      <text:list-level-style-bullet text:level="8" text:bullet-char="⚫">
        <style:list-level-properties text:space-before="3.35486in" text:min-label-width="0.39514in"/>
        <style:text-properties fo:color="#626a19" fo:font-family="Noto Sans Symbols" fo:font-size="0.29028in"/>
      </text:list-level-style-bullet>
      <text:list-level-style-bullet text:level="9" text:bullet-char="⚫">
        <style:list-level-properties text:space-before="3.85486in" text:min-label-width="0.39514in"/>
        <style:text-properties fo:color="#626a19" fo:font-family="Noto Sans Symbols" fo:font-size="0.29028in"/>
      </text:list-level-style-bullet>
    </text:list-style>
    <text:list-style style:name="a16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65">
      <text:list-level-style-number text:level="1" style:num-format="" style:num-list-format-name="">
        <style:list-level-properties text:space-before="0.25in" text:min-label-width="0.25in"/>
      </text:list-level-style-number>
      <text:list-level-style-number text:level="2" style:num-format="" style:num-list-format-name="">
        <style:list-level-properties text:space-before="0.75in" text:min-label-width="0.25in"/>
      </text:list-level-style-number>
      <text:list-level-style-number text:level="3" style:num-format="" style:num-list-format-name="">
        <style:list-level-properties text:space-before="1.25in" text:min-label-width="0.25in"/>
      </text:list-level-style-number>
      <text:list-level-style-number text:level="4" style:num-format="" style:num-list-format-name="">
        <style:list-level-properties text:space-before="1.75in" text:min-label-width="0.25in"/>
      </text:list-level-style-number>
      <text:list-level-style-number text:level="5" style:num-format="" style:num-list-format-name="">
        <style:list-level-properties text:space-before="2.25in" text:min-label-width="0.25in"/>
      </text:list-level-style-number>
      <text:list-level-style-number text:level="6" style:num-format="" style:num-list-format-name="">
        <style:list-level-properties text:space-before="2.75in" text:min-label-width="0.25in"/>
      </text:list-level-style-number>
      <text:list-level-style-number text:level="7" style:num-format="" style:num-list-format-name="">
        <style:list-level-properties text:space-before="3.25in" text:min-label-width="0.25in"/>
      </text:list-level-style-number>
      <text:list-level-style-number text:level="8" style:num-format="" style:num-list-format-name="">
        <style:list-level-properties text:space-before="3.75in" text:min-label-width="0.25in"/>
      </text:list-level-style-number>
      <text:list-level-style-number text:level="9" style:num-format="" style:num-list-format-name="">
        <style:list-level-properties text:space-before="4.25in" text:min-label-width="0.25in"/>
      </text:list-level-style-number>
    </text:list-style>
    <text:list-style style:name="a506">
      <text:list-level-style-number text:level="1" style:num-format="" style:num-list-format-name="">
        <style:list-level-properties text:space-before="0.25in" text:min-label-width="0.25in"/>
      </text:list-level-style-number>
      <text:list-level-style-number text:level="2" style:num-format="" style:num-list-format-name="">
        <style:list-level-properties text:space-before="0.5in" text:min-label-width="0.25in"/>
      </text:list-level-style-number>
      <text:list-level-style-number text:level="3" style:num-format="" style:num-list-format-name="">
        <style:list-level-properties text:space-before="1in" text:min-label-width="0.25in"/>
      </text:list-level-style-number>
      <text:list-level-style-number text:level="4" style:num-format="" style:num-list-format-name="">
        <style:list-level-properties text:space-before="1.5in" text:min-label-width="0.25in"/>
      </text:list-level-style-number>
      <text:list-level-style-number text:level="5" style:num-format="" style:num-list-format-name="">
        <style:list-level-properties text:space-before="2in" text:min-label-width="0.25in"/>
      </text:list-level-style-number>
      <text:list-level-style-number text:level="6" style:num-format="" style:num-list-format-name="">
        <style:list-level-properties text:space-before="2.5in" text:min-label-width="0.25in"/>
      </text:list-level-style-number>
      <text:list-level-style-number text:level="7" style:num-format="" style:num-list-format-name="">
        <style:list-level-properties text:space-before="3in" text:min-label-width="0.25in"/>
      </text:list-level-style-number>
      <text:list-level-style-number text:level="8" style:num-format="" style:num-list-format-name="">
        <style:list-level-properties text:space-before="3.5in" text:min-label-width="0.25in"/>
      </text:list-level-style-number>
      <text:list-level-style-number text:level="9" style:num-format="" style:num-list-format-name="">
        <style:list-level-properties text:space-before="4in" text:min-label-width="0.25in"/>
      </text:list-level-style-number>
    </text:list-style>
    <text:list-style style:name="a653">
      <text:list-level-style-number text:level="1" style:num-format="" style:num-list-format-name="">
        <style:list-level-properties text:space-before="0.25in" text:min-label-width="0.25in"/>
      </text:list-level-style-number>
      <text:list-level-style-number text:level="2" style:num-format="" style:num-list-format-name="">
        <style:list-level-properties text:space-before="0.75in" text:min-label-width="0.25in"/>
      </text:list-level-style-number>
      <text:list-level-style-number text:level="3" style:num-format="" style:num-list-format-name="">
        <style:list-level-properties text:space-before="1.25in" text:min-label-width="0.25in"/>
      </text:list-level-style-number>
      <text:list-level-style-number text:level="4" style:num-format="" style:num-list-format-name="">
        <style:list-level-properties text:space-before="1.75in" text:min-label-width="0.25in"/>
      </text:list-level-style-number>
      <text:list-level-style-number text:level="5" style:num-format="" style:num-list-format-name="">
        <style:list-level-properties text:space-before="2.25in" text:min-label-width="0.25in"/>
      </text:list-level-style-number>
      <text:list-level-style-number text:level="6" style:num-format="" style:num-list-format-name="">
        <style:list-level-properties text:space-before="2.75in" text:min-label-width="0.25in"/>
      </text:list-level-style-number>
      <text:list-level-style-number text:level="7" style:num-format="" style:num-list-format-name="">
        <style:list-level-properties text:space-before="3.25in" text:min-label-width="0.25in"/>
      </text:list-level-style-number>
      <text:list-level-style-number text:level="8" style:num-format="" style:num-list-format-name="">
        <style:list-level-properties text:space-before="3.75in" text:min-label-width="0.25in"/>
      </text:list-level-style-number>
      <text:list-level-style-number text:level="9" style:num-format="" style:num-list-format-name="">
        <style:list-level-properties text:space-before="4.25in" text:min-label-width="0.25in"/>
      </text:list-level-style-number>
    </text:list-style>
    <text:list-style style:name="a549">
      <text:list-level-style-bullet text:level="1" text:bullet-char="⚫">
        <style:list-level-properties text:space-before="0.13125in" text:min-label-width="0.36875in"/>
        <style:text-properties fo:color="#626a19" fo:font-family="Noto Sans Symbols" fo:font-size="0.2375in"/>
      </text:list-level-style-bullet>
      <text:list-level-style-bullet text:level="2" text:bullet-char="⚫">
        <style:list-level-properties text:space-before="0.38125in" text:min-label-width="0.36875in"/>
        <style:text-properties fo:color="#626a19" fo:font-family="Noto Sans Symbols" fo:font-size="0.2375in"/>
      </text:list-level-style-bullet>
      <text:list-level-style-bullet text:level="3" text:bullet-char="⚫">
        <style:list-level-properties text:space-before="0.88125in" text:min-label-width="0.36875in"/>
        <style:text-properties fo:color="#626a19" fo:font-family="Noto Sans Symbols" fo:font-size="0.2375in"/>
      </text:list-level-style-bullet>
      <text:list-level-style-bullet text:level="4" text:bullet-char="⚫">
        <style:list-level-properties text:space-before="1.38125in" text:min-label-width="0.36875in"/>
        <style:text-properties fo:color="#626a19" fo:font-family="Noto Sans Symbols" fo:font-size="0.2375in"/>
      </text:list-level-style-bullet>
      <text:list-level-style-bullet text:level="5" text:bullet-char="⚫">
        <style:list-level-properties text:space-before="1.88125in" text:min-label-width="0.36875in"/>
        <style:text-properties fo:color="#626a19" fo:font-family="Noto Sans Symbols" fo:font-size="0.2375in"/>
      </text:list-level-style-bullet>
      <text:list-level-style-bullet text:level="6" text:bullet-char="⚫">
        <style:list-level-properties text:space-before="2.38125in" text:min-label-width="0.36875in"/>
        <style:text-properties fo:color="#626a19" fo:font-family="Noto Sans Symbols" fo:font-size="0.2375in"/>
      </text:list-level-style-bullet>
      <text:list-level-style-bullet text:level="7" text:bullet-char="⚫">
        <style:list-level-properties text:space-before="2.88125in" text:min-label-width="0.36875in"/>
        <style:text-properties fo:color="#626a19" fo:font-family="Noto Sans Symbols" fo:font-size="0.2375in"/>
      </text:list-level-style-bullet>
      <text:list-level-style-bullet text:level="8" text:bullet-char="⚫">
        <style:list-level-properties text:space-before="3.38125in" text:min-label-width="0.36875in"/>
        <style:text-properties fo:color="#626a19" fo:font-family="Noto Sans Symbols" fo:font-size="0.2375in"/>
      </text:list-level-style-bullet>
      <text:list-level-style-bullet text:level="9" text:bullet-char="⚫">
        <style:list-level-properties text:space-before="3.88125in" text:min-label-width="0.36875in"/>
        <style:text-properties fo:color="#626a19" fo:font-family="Noto Sans Symbols" fo:font-size="0.2375in"/>
      </text:list-level-style-bullet>
    </text:list-style>
    <text:list-style style:name="a7">
      <text:list-level-style-bullet text:level="1" text:bullet-char="⚫">
        <style:list-level-properties text:space-before="0.07847in" text:min-label-width="0.42153in"/>
        <style:text-properties fo:color="#626a19" fo:font-family="Noto Sans Symbols" fo:font-size="0.34306in"/>
      </text:list-level-style-bullet>
      <text:list-level-style-bullet text:level="2" text:bullet-char="⚫">
        <style:list-level-properties text:space-before="0.32847in" text:min-label-width="0.42153in"/>
        <style:text-properties fo:color="#626a19" fo:font-family="Noto Sans Symbols" fo:font-size="0.34306in"/>
      </text:list-level-style-bullet>
      <text:list-level-style-bullet text:level="3" text:bullet-char="⚫">
        <style:list-level-properties text:space-before="0.82847in" text:min-label-width="0.42153in"/>
        <style:text-properties fo:color="#626a19" fo:font-family="Noto Sans Symbols" fo:font-size="0.34306in"/>
      </text:list-level-style-bullet>
      <text:list-level-style-bullet text:level="4" text:bullet-char="⚫">
        <style:list-level-properties text:space-before="1.32847in" text:min-label-width="0.42153in"/>
        <style:text-properties fo:color="#626a19" fo:font-family="Noto Sans Symbols" fo:font-size="0.34306in"/>
      </text:list-level-style-bullet>
      <text:list-level-style-bullet text:level="5" text:bullet-char="⚫">
        <style:list-level-properties text:space-before="1.82847in" text:min-label-width="0.42153in"/>
        <style:text-properties fo:color="#626a19" fo:font-family="Noto Sans Symbols" fo:font-size="0.34306in"/>
      </text:list-level-style-bullet>
      <text:list-level-style-bullet text:level="6" text:bullet-char="⚫">
        <style:list-level-properties text:space-before="2.32847in" text:min-label-width="0.42153in"/>
        <style:text-properties fo:color="#626a19" fo:font-family="Noto Sans Symbols" fo:font-size="0.34306in"/>
      </text:list-level-style-bullet>
      <text:list-level-style-bullet text:level="7" text:bullet-char="⚫">
        <style:list-level-properties text:space-before="2.82847in" text:min-label-width="0.42153in"/>
        <style:text-properties fo:color="#626a19" fo:font-family="Noto Sans Symbols" fo:font-size="0.34306in"/>
      </text:list-level-style-bullet>
      <text:list-level-style-bullet text:level="8" text:bullet-char="⚫">
        <style:list-level-properties text:space-before="3.32847in" text:min-label-width="0.42153in"/>
        <style:text-properties fo:color="#626a19" fo:font-family="Noto Sans Symbols" fo:font-size="0.34306in"/>
      </text:list-level-style-bullet>
      <text:list-level-style-bullet text:level="9" text:bullet-char="⚫">
        <style:list-level-properties text:space-before="3.82847in" text:min-label-width="0.42153in"/>
        <style:text-properties fo:color="#626a19" fo:font-family="Noto Sans Symbols" fo:font-size="0.34306in"/>
      </text:list-level-style-bullet>
    </text:list-style>
    <text:list-style style:name="a657">
      <text:list-level-style-number text:level="1" style:num-format="" style:num-list-format-name="">
        <style:list-level-properties text:space-before="0.25in" text:min-label-width="0.25in"/>
      </text:list-level-style-number>
      <text:list-level-style-number text:level="2" style:num-format="" style:num-list-format-name="">
        <style:list-level-properties text:space-before="0.75in" text:min-label-width="0.25in"/>
      </text:list-level-style-number>
      <text:list-level-style-number text:level="3" style:num-format="" style:num-list-format-name="">
        <style:list-level-properties text:space-before="1.25in" text:min-label-width="0.25in"/>
      </text:list-level-style-number>
      <text:list-level-style-number text:level="4" style:num-format="" style:num-list-format-name="">
        <style:list-level-properties text:space-before="1.75in" text:min-label-width="0.25in"/>
      </text:list-level-style-number>
      <text:list-level-style-number text:level="5" style:num-format="" style:num-list-format-name="">
        <style:list-level-properties text:space-before="2.25in" text:min-label-width="0.25in"/>
      </text:list-level-style-number>
      <text:list-level-style-number text:level="6" style:num-format="" style:num-list-format-name="">
        <style:list-level-properties text:space-before="2.75in" text:min-label-width="0.25in"/>
      </text:list-level-style-number>
      <text:list-level-style-number text:level="7" style:num-format="" style:num-list-format-name="">
        <style:list-level-properties text:space-before="3.25in" text:min-label-width="0.25in"/>
      </text:list-level-style-number>
      <text:list-level-style-number text:level="8" style:num-format="" style:num-list-format-name="">
        <style:list-level-properties text:space-before="3.75in" text:min-label-width="0.25in"/>
      </text:list-level-style-number>
      <text:list-level-style-number text:level="9" style:num-format="" style:num-list-format-name="">
        <style:list-level-properties text:space-before="4.25in" text:min-label-width="0.25in"/>
      </text:list-level-style-number>
    </text:list-style>
    <text:list-style style:name="a601">
      <text:list-level-style-bullet text:level="1" text:bullet-char="⚫">
        <style:list-level-properties text:space-before="0.13125in" text:min-label-width="0.36875in"/>
        <style:text-properties fo:color="#626a19" fo:font-family="Noto Sans Symbols" fo:font-size="0.2375in"/>
      </text:list-level-style-bullet>
      <text:list-level-style-bullet text:level="2" text:bullet-char="⚫">
        <style:list-level-properties text:space-before="0.38125in" text:min-label-width="0.36875in"/>
        <style:text-properties fo:color="#626a19" fo:font-family="Noto Sans Symbols" fo:font-size="0.2375in"/>
      </text:list-level-style-bullet>
      <text:list-level-style-bullet text:level="3" text:bullet-char="⚫">
        <style:list-level-properties text:space-before="0.88125in" text:min-label-width="0.36875in"/>
        <style:text-properties fo:color="#626a19" fo:font-family="Noto Sans Symbols" fo:font-size="0.2375in"/>
      </text:list-level-style-bullet>
      <text:list-level-style-bullet text:level="4" text:bullet-char="⚫">
        <style:list-level-properties text:space-before="1.38125in" text:min-label-width="0.36875in"/>
        <style:text-properties fo:color="#626a19" fo:font-family="Noto Sans Symbols" fo:font-size="0.2375in"/>
      </text:list-level-style-bullet>
      <text:list-level-style-bullet text:level="5" text:bullet-char="⚫">
        <style:list-level-properties text:space-before="1.88125in" text:min-label-width="0.36875in"/>
        <style:text-properties fo:color="#626a19" fo:font-family="Noto Sans Symbols" fo:font-size="0.2375in"/>
      </text:list-level-style-bullet>
      <text:list-level-style-bullet text:level="6" text:bullet-char="⚫">
        <style:list-level-properties text:space-before="2.38125in" text:min-label-width="0.36875in"/>
        <style:text-properties fo:color="#626a19" fo:font-family="Noto Sans Symbols" fo:font-size="0.2375in"/>
      </text:list-level-style-bullet>
      <text:list-level-style-bullet text:level="7" text:bullet-char="⚫">
        <style:list-level-properties text:space-before="2.88125in" text:min-label-width="0.36875in"/>
        <style:text-properties fo:color="#626a19" fo:font-family="Noto Sans Symbols" fo:font-size="0.2375in"/>
      </text:list-level-style-bullet>
      <text:list-level-style-bullet text:level="8" text:bullet-char="⚫">
        <style:list-level-properties text:space-before="3.38125in" text:min-label-width="0.36875in"/>
        <style:text-properties fo:color="#626a19" fo:font-family="Noto Sans Symbols" fo:font-size="0.2375in"/>
      </text:list-level-style-bullet>
      <text:list-level-style-bullet text:level="9" text:bullet-char="⚫">
        <style:list-level-properties text:space-before="3.88125in" text:min-label-width="0.36875in"/>
        <style:text-properties fo:color="#626a19" fo:font-family="Noto Sans Symbols" fo:font-size="0.2375in"/>
      </text:list-level-style-bullet>
    </text:list-style>
    <text:list-style style:name="a300">
      <text:list-level-style-bullet text:level="1" text:bullet-char="⚫">
        <style:list-level-properties text:space-before="0.10486in" text:min-label-width="0.39514in"/>
        <style:text-properties fo:color="#626a19" fo:font-family="Noto Sans Symbols" fo:font-size="0.29028in"/>
      </text:list-level-style-bullet>
      <text:list-level-style-bullet text:level="2" text:bullet-char="⚫">
        <style:list-level-properties text:space-before="0.35486in" text:min-label-width="0.39514in"/>
        <style:text-properties fo:color="#626a19" fo:font-family="Noto Sans Symbols" fo:font-size="0.29028in"/>
      </text:list-level-style-bullet>
      <text:list-level-style-bullet text:level="3" text:bullet-char="⚫">
        <style:list-level-properties text:space-before="0.85486in" text:min-label-width="0.39514in"/>
        <style:text-properties fo:color="#626a19" fo:font-family="Noto Sans Symbols" fo:font-size="0.29028in"/>
      </text:list-level-style-bullet>
      <text:list-level-style-bullet text:level="4" text:bullet-char="⚫">
        <style:list-level-properties text:space-before="1.35486in" text:min-label-width="0.39514in"/>
        <style:text-properties fo:color="#626a19" fo:font-family="Noto Sans Symbols" fo:font-size="0.29028in"/>
      </text:list-level-style-bullet>
      <text:list-level-style-bullet text:level="5" text:bullet-char="⚫">
        <style:list-level-properties text:space-before="1.85486in" text:min-label-width="0.39514in"/>
        <style:text-properties fo:color="#626a19" fo:font-family="Noto Sans Symbols" fo:font-size="0.29028in"/>
      </text:list-level-style-bullet>
      <text:list-level-style-bullet text:level="6" text:bullet-char="⚫">
        <style:list-level-properties text:space-before="2.35486in" text:min-label-width="0.39514in"/>
        <style:text-properties fo:color="#626a19" fo:font-family="Noto Sans Symbols" fo:font-size="0.29028in"/>
      </text:list-level-style-bullet>
      <text:list-level-style-bullet text:level="7" text:bullet-char="⚫">
        <style:list-level-properties text:space-before="2.85486in" text:min-label-width="0.39514in"/>
        <style:text-properties fo:color="#626a19" fo:font-family="Noto Sans Symbols" fo:font-size="0.29028in"/>
      </text:list-level-style-bullet>
      <text:list-level-style-bullet text:level="8" text:bullet-char="⚫">
        <style:list-level-properties text:space-before="3.35486in" text:min-label-width="0.39514in"/>
        <style:text-properties fo:color="#626a19" fo:font-family="Noto Sans Symbols" fo:font-size="0.29028in"/>
      </text:list-level-style-bullet>
      <text:list-level-style-bullet text:level="9" text:bullet-char="⚫">
        <style:list-level-properties text:space-before="3.85486in" text:min-label-width="0.39514in"/>
        <style:text-properties fo:color="#626a19" fo:font-family="Noto Sans Symbols" fo:font-size="0.29028in"/>
      </text:list-level-style-bullet>
    </text:list-style>
    <text:list-style style:name="a289">
      <text:list-level-style-number text:level="1" style:num-format="" style:num-list-format-name="">
        <style:list-level-properties text:space-before="0.25in" text:min-label-width="0.25in"/>
      </text:list-level-style-number>
      <text:list-level-style-number text:level="2" style:num-format="" style:num-list-format-name="">
        <style:list-level-properties text:space-before="0.5in" text:min-label-width="0.25in"/>
      </text:list-level-style-number>
      <text:list-level-style-number text:level="3" style:num-format="" style:num-list-format-name="">
        <style:list-level-properties text:space-before="1in" text:min-label-width="0.25in"/>
      </text:list-level-style-number>
      <text:list-level-style-number text:level="4" style:num-format="" style:num-list-format-name="">
        <style:list-level-properties text:space-before="1.5in" text:min-label-width="0.25in"/>
      </text:list-level-style-number>
      <text:list-level-style-number text:level="5" style:num-format="" style:num-list-format-name="">
        <style:list-level-properties text:space-before="2in" text:min-label-width="0.25in"/>
      </text:list-level-style-number>
      <text:list-level-style-number text:level="6" style:num-format="" style:num-list-format-name="">
        <style:list-level-properties text:space-before="2.5in" text:min-label-width="0.25in"/>
      </text:list-level-style-number>
      <text:list-level-style-number text:level="7" style:num-format="" style:num-list-format-name="">
        <style:list-level-properties text:space-before="3in" text:min-label-width="0.25in"/>
      </text:list-level-style-number>
      <text:list-level-style-number text:level="8" style:num-format="" style:num-list-format-name="">
        <style:list-level-properties text:space-before="3.5in" text:min-label-width="0.25in"/>
      </text:list-level-style-number>
      <text:list-level-style-number text:level="9" style:num-format="" style:num-list-format-name="">
        <style:list-level-properties text:space-before="4in" text:min-label-width="0.25in"/>
      </text:list-level-style-number>
    </text:list-style>
    <text:list-style style:name="a233">
      <text:list-level-style-bullet text:level="1" text:bullet-char="⚫">
        <style:list-level-properties text:space-before="0.07847in" text:min-label-width="0.42153in"/>
        <style:text-properties fo:color="#626a19" fo:font-family="Noto Sans Symbols" fo:font-size="0.34306in"/>
      </text:list-level-style-bullet>
      <text:list-level-style-bullet text:level="2" text:bullet-char="⚫">
        <style:list-level-properties text:space-before="0.32847in" text:min-label-width="0.42153in"/>
        <style:text-properties fo:color="#626a19" fo:font-family="Noto Sans Symbols" fo:font-size="0.34306in"/>
      </text:list-level-style-bullet>
      <text:list-level-style-bullet text:level="3" text:bullet-char="⚫">
        <style:list-level-properties text:space-before="0.82847in" text:min-label-width="0.42153in"/>
        <style:text-properties fo:color="#626a19" fo:font-family="Noto Sans Symbols" fo:font-size="0.34306in"/>
      </text:list-level-style-bullet>
      <text:list-level-style-bullet text:level="4" text:bullet-char="⚫">
        <style:list-level-properties text:space-before="1.32847in" text:min-label-width="0.42153in"/>
        <style:text-properties fo:color="#626a19" fo:font-family="Noto Sans Symbols" fo:font-size="0.34306in"/>
      </text:list-level-style-bullet>
      <text:list-level-style-bullet text:level="5" text:bullet-char="⚫">
        <style:list-level-properties text:space-before="1.82847in" text:min-label-width="0.42153in"/>
        <style:text-properties fo:color="#626a19" fo:font-family="Noto Sans Symbols" fo:font-size="0.34306in"/>
      </text:list-level-style-bullet>
      <text:list-level-style-bullet text:level="6" text:bullet-char="⚫">
        <style:list-level-properties text:space-before="2.32847in" text:min-label-width="0.42153in"/>
        <style:text-properties fo:color="#626a19" fo:font-family="Noto Sans Symbols" fo:font-size="0.34306in"/>
      </text:list-level-style-bullet>
      <text:list-level-style-bullet text:level="7" text:bullet-char="⚫">
        <style:list-level-properties text:space-before="2.82847in" text:min-label-width="0.42153in"/>
        <style:text-properties fo:color="#626a19" fo:font-family="Noto Sans Symbols" fo:font-size="0.34306in"/>
      </text:list-level-style-bullet>
      <text:list-level-style-bullet text:level="8" text:bullet-char="⚫">
        <style:list-level-properties text:space-before="3.32847in" text:min-label-width="0.42153in"/>
        <style:text-properties fo:color="#626a19" fo:font-family="Noto Sans Symbols" fo:font-size="0.34306in"/>
      </text:list-level-style-bullet>
      <text:list-level-style-bullet text:level="9" text:bullet-char="⚫">
        <style:list-level-properties text:space-before="3.82847in" text:min-label-width="0.42153in"/>
        <style:text-properties fo:color="#626a19" fo:font-family="Noto Sans Symbols" fo:font-size="0.34306in"/>
      </text:list-level-style-bullet>
    </text:list-style>
    <text:list-style style:name="a129">
      <text:list-level-style-bullet text:level="1" text:bullet-char="⚫">
        <style:list-level-properties text:space-before="0.13125in" text:min-label-width="0.36875in"/>
        <style:text-properties fo:color="#626a19" fo:font-family="Noto Sans Symbols" fo:font-size="0.2375in"/>
      </text:list-level-style-bullet>
      <text:list-level-style-bullet text:level="2" text:bullet-char="⚫">
        <style:list-level-properties text:space-before="0.38125in" text:min-label-width="0.36875in"/>
        <style:text-properties fo:color="#626a19" fo:font-family="Noto Sans Symbols" fo:font-size="0.2375in"/>
      </text:list-level-style-bullet>
      <text:list-level-style-bullet text:level="3" text:bullet-char="⚫">
        <style:list-level-properties text:space-before="0.88125in" text:min-label-width="0.36875in"/>
        <style:text-properties fo:color="#626a19" fo:font-family="Noto Sans Symbols" fo:font-size="0.2375in"/>
      </text:list-level-style-bullet>
      <text:list-level-style-bullet text:level="4" text:bullet-char="⚫">
        <style:list-level-properties text:space-before="1.38125in" text:min-label-width="0.36875in"/>
        <style:text-properties fo:color="#626a19" fo:font-family="Noto Sans Symbols" fo:font-size="0.2375in"/>
      </text:list-level-style-bullet>
      <text:list-level-style-bullet text:level="5" text:bullet-char="⚫">
        <style:list-level-properties text:space-before="1.88125in" text:min-label-width="0.36875in"/>
        <style:text-properties fo:color="#626a19" fo:font-family="Noto Sans Symbols" fo:font-size="0.2375in"/>
      </text:list-level-style-bullet>
      <text:list-level-style-bullet text:level="6" text:bullet-char="⚫">
        <style:list-level-properties text:space-before="2.38125in" text:min-label-width="0.36875in"/>
        <style:text-properties fo:color="#626a19" fo:font-family="Noto Sans Symbols" fo:font-size="0.2375in"/>
      </text:list-level-style-bullet>
      <text:list-level-style-bullet text:level="7" text:bullet-char="⚫">
        <style:list-level-properties text:space-before="2.88125in" text:min-label-width="0.36875in"/>
        <style:text-properties fo:color="#626a19" fo:font-family="Noto Sans Symbols" fo:font-size="0.2375in"/>
      </text:list-level-style-bullet>
      <text:list-level-style-bullet text:level="8" text:bullet-char="⚫">
        <style:list-level-properties text:space-before="3.38125in" text:min-label-width="0.36875in"/>
        <style:text-properties fo:color="#626a19" fo:font-family="Noto Sans Symbols" fo:font-size="0.2375in"/>
      </text:list-level-style-bullet>
      <text:list-level-style-bullet text:level="9" text:bullet-char="⚫">
        <style:list-level-properties text:space-before="3.88125in" text:min-label-width="0.36875in"/>
        <style:text-properties fo:color="#626a19" fo:font-family="Noto Sans Symbols" fo:font-size="0.2375in"/>
      </text:list-level-style-bullet>
    </text:list-style>
    <text:list-style style:name="a237">
      <text:list-level-style-bullet text:level="1" text:bullet-char="⚫">
        <style:list-level-properties text:space-before="0.07847in" text:min-label-width="0.42153in"/>
        <style:text-properties fo:color="#626a19" fo:font-family="Noto Sans Symbols" fo:font-size="0.34306in"/>
      </text:list-level-style-bullet>
      <text:list-level-style-bullet text:level="2" text:bullet-char="⚫">
        <style:list-level-properties text:space-before="0.32847in" text:min-label-width="0.42153in"/>
        <style:text-properties fo:color="#626a19" fo:font-family="Noto Sans Symbols" fo:font-size="0.34306in"/>
      </text:list-level-style-bullet>
      <text:list-level-style-bullet text:level="3" text:bullet-char="⚫">
        <style:list-level-properties text:space-before="0.82847in" text:min-label-width="0.42153in"/>
        <style:text-properties fo:color="#626a19" fo:font-family="Noto Sans Symbols" fo:font-size="0.34306in"/>
      </text:list-level-style-bullet>
      <text:list-level-style-bullet text:level="4" text:bullet-char="⚫">
        <style:list-level-properties text:space-before="1.32847in" text:min-label-width="0.42153in"/>
        <style:text-properties fo:color="#626a19" fo:font-family="Noto Sans Symbols" fo:font-size="0.34306in"/>
      </text:list-level-style-bullet>
      <text:list-level-style-bullet text:level="5" text:bullet-char="⚫">
        <style:list-level-properties text:space-before="1.82847in" text:min-label-width="0.42153in"/>
        <style:text-properties fo:color="#626a19" fo:font-family="Noto Sans Symbols" fo:font-size="0.34306in"/>
      </text:list-level-style-bullet>
      <text:list-level-style-bullet text:level="6" text:bullet-char="⚫">
        <style:list-level-properties text:space-before="2.32847in" text:min-label-width="0.42153in"/>
        <style:text-properties fo:color="#626a19" fo:font-family="Noto Sans Symbols" fo:font-size="0.34306in"/>
      </text:list-level-style-bullet>
      <text:list-level-style-bullet text:level="7" text:bullet-char="⚫">
        <style:list-level-properties text:space-before="2.82847in" text:min-label-width="0.42153in"/>
        <style:text-properties fo:color="#626a19" fo:font-family="Noto Sans Symbols" fo:font-size="0.34306in"/>
      </text:list-level-style-bullet>
      <text:list-level-style-bullet text:level="8" text:bullet-char="⚫">
        <style:list-level-properties text:space-before="3.32847in" text:min-label-width="0.42153in"/>
        <style:text-properties fo:color="#626a19" fo:font-family="Noto Sans Symbols" fo:font-size="0.34306in"/>
      </text:list-level-style-bullet>
      <text:list-level-style-bullet text:level="9" text:bullet-char="⚫">
        <style:list-level-properties text:space-before="3.82847in" text:min-label-width="0.42153in"/>
        <style:text-properties fo:color="#626a19" fo:font-family="Noto Sans Symbols" fo:font-size="0.34306in"/>
      </text:list-level-style-bullet>
    </text:list-style>
  </office:automatic-styles>
  <office:master-styles>
    <draw:layer-set>
      <draw:layer draw:name="Master1-bg" draw:protected="true"/>
    </draw:layer-set>
    <style:master-page style:name="Master1-腦力激盪簡報" style:page-layout-name="pageLayout1" draw:style-name="a1">
      <draw:g draw:name="Google Shape;10;p27" draw:id="id0">
        <svg:title/>
        <svg:desc/>
        <draw:custom-shape svg:x="0.00285in" svg:y="0.01587in" svg:width="13.33in" svg:height="7.5in" draw:id="id6" draw:style-name="a33" draw:name="Google Shape;11;p27">
          <svg:title/>
          <svg:desc/>
          <text:p text:style-name="a32" text:class-names="" text:cond-style-name=""><text:span text:style-name="a3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27" draw:id="id7">
          <svg:title/>
          <svg:desc/>
          <draw:custom-shape svg:x="-0.0179in" svg:y="-0.00781in" svg:width="13.36111in" svg:height="1.13889in" draw:id="id8" draw:style-name="a37" draw:name="Google Shape;13;p27">
            <svg:title/>
            <svg:desc/>
            <text:p text:style-name="a35" text:class-names="" text:cond-style-name=""><text:span text:style-name="a34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9" draw:style-name="a41" draw:name="Google Shape;14;p27">
            <svg:title/>
            <svg:desc/>
            <text:p text:style-name="a39" text:class-names="" text:cond-style-name=""><text:span text:style-name="a38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27" draw:id="id10">
            <svg:title/>
            <svg:desc/>
            <draw:custom-shape svg:width="13.36111in" svg:height="0.71in" draw:id="id11" draw:style-name="a44" draw:transform="translate(-6.68055in -0.355in) rotate(-6.23539) translate(6.6488in 0.57636in)" draw:name="Google Shape;16;p27">
              <svg:title/>
              <svg:desc/>
              <text:p text:style-name="a43" text:class-names="" text:cond-style-name=""><text:span text:style-name="a42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2" draw:style-name="a47" draw:transform="translate(-6.68986in -0.29in) rotate(-6.23539) translate(6.66502in 0.59169in)" draw:name="Google Shape;17;p27">
              <svg:title/>
              <svg:desc/>
              <text:p text:style-name="a46" text:class-names="" text:cond-style-name=""><text:span text:style-name="a45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" presentation:style-name="a4" draw:name="Google Shape;18;p27" svg:x="0.66667in" svg:y="0.77in" svg:width="12in" svg:height="1.25in" presentation:class="title" presentation:placeholder="false">
        <draw:text-box>
          <text:p text:style-name="a3" text:class-names="" text:cond-style-name=""><text:span text:style-name="a2" text:class-names=""/></text:p>
        </draw:text-box>
        <svg:title/>
        <svg:desc/>
      </draw:frame>
      <draw:frame draw:id="id2" presentation:style-name="a21" draw:name="Google Shape;19;p27" svg:x="0.66667in" svg:y="2.11667in" svg:width="12in" svg:height="4.8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按一下以編輯母片文字樣式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第二層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第三層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第五層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4" draw:name="Google Shape;20;p27" svg:x="0.66667in" svg:y="6.95139in" svg:width="3.11111in" svg:height="0.39931in" presentation:class="date-time" presentation:placeholder="false">
        <draw:text-box>
          <text:p text:style-name="a23" text:class-names="" text:cond-style-name=""><text:span text:style-name="a22" text:class-names=""/></text:p>
        </draw:text-box>
        <svg:title/>
        <svg:desc/>
      </draw:frame>
      <draw:frame draw:id="id4" presentation:style-name="a27" draw:name="Google Shape;21;p27" svg:x="3.88889in" svg:y="6.95139in" svg:width="4.88889in" svg:height="0.39931in" presentation:class="footer" presentation:placeholder="false">
        <draw:text-box>
          <text:p text:style-name="a26" text:class-names="" text:cond-style-name=""><text:span text:style-name="a25" text:class-names=""/></text:p>
        </draw:text-box>
        <svg:title/>
        <svg:desc/>
      </draw:frame>
      <draw:frame draw:id="id5" presentation:style-name="a30" draw:name="Google Shape;22;p27" svg:x="11.55556in" svg:y="6.95139in" svg:width="1.11111in" svg:height="0.39931in" presentation:class="page-number" presentation:placeholder="false">
        <draw:text-box>
          <text:p text:style-name="a29" text:class-names="" text:cond-style-name=""><text:span text:style-name="a28" text:class-names=""><text:page-number style:num-format="1" text:fixed="false"/></text:span></text:p>
        </draw:text-box>
        <svg:title/>
        <svg:desc/>
      </draw:frame>
      <presentation:notes style:page-layout-name="pageLayout2" draw:style-name="a64">
        <draw:frame draw:id="id13" presentation:style-name="a50" draw:name="Google Shape;3;n" svg:x="0in" svg:y="0in" svg:width="3.22141in" svg:height="0.54477in" presentation:class="header" presentation:placeholder="false">
          <draw:text-box>
            <text:p text:style-name="a49" text:class-names="" text:cond-style-name=""><text:span text:style-name="a48" text:class-names=""/></text:p>
          </draw:text-box>
          <svg:title/>
          <svg:desc/>
        </draw:frame>
        <draw:frame draw:id="id14" presentation:style-name="a53" draw:name="Google Shape;4;n" svg:x="4.2109in" svg:y="0in" svg:width="3.22141in" svg:height="0.54477in" presentation:class="date-time" presentation:placeholder="false">
          <draw:text-box>
            <text:p text:style-name="a52" text:class-names="" text:cond-style-name=""><text:span text:style-name="a51" text:class-names=""/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54" draw:name="Google Shape;5;n">
          <svg:title/>
          <svg:desc/>
        </draw:page-thumbnail>
        <draw:frame draw:id="id16" presentation:style-name="a57" draw:name="Google Shape;6;n" svg:x="0.7434in" svg:y="5.22524in" svg:width="5.94722in" svg:height="4.2752in" presentation:class="notes" presentation:placeholder="false">
          <draw:text-box>
            <text:p text:style-name="a56" text:class-names="" text:cond-style-name=""><text:span text:style-name="a55" text:class-names=""/></text:p>
          </draw:text-box>
          <svg:title/>
          <svg:desc/>
        </draw:frame>
        <draw:frame draw:id="id17" presentation:style-name="a60" draw:name="Google Shape;7;n" svg:x="0in" svg:y="10.31287in" svg:width="3.22141in" svg:height="0.54477in" presentation:class="footer" presentation:placeholder="false">
          <draw:text-box>
            <text:p text:style-name="a59" text:class-names="" text:cond-style-name=""><text:span text:style-name="a58" text:class-names=""/></text:p>
          </draw:text-box>
          <svg:title/>
          <svg:desc/>
        </draw:frame>
        <draw:frame draw:id="id18" presentation:style-name="a63" draw:name="Google Shape;8;n" svg:x="4.2109in" svg:y="10.31287in" svg:width="3.22141in" svg:height="0.54477in" presentation:class="page-number" presentation:placeholder="false">
          <draw:text-box>
            <text:p text:style-name="a62" text:class-names="" text:cond-style-name=""><text:span text:style-name="a6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TITLE" style:page-layout-name="pageLayout1" draw:style-name="a65">
      <draw:g draw:name="Google Shape;10;p27" draw:id="id19">
        <svg:title/>
        <svg:desc/>
        <draw:custom-shape svg:x="0.00285in" svg:y="0.01587in" svg:width="13.33in" svg:height="7.5in" draw:id="id30" draw:layer="Master1-bg" draw:style-name="a90" draw:name="Google Shape;11;p27">
          <svg:title/>
          <svg:desc/>
          <text:p text:style-name="a89" text:class-names="" text:cond-style-name=""><text:span text:style-name="a8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27" draw:id="id31">
          <svg:title/>
          <svg:desc/>
          <draw:custom-shape svg:x="-0.0179in" svg:y="-0.00781in" svg:width="13.36111in" svg:height="1.13889in" draw:id="id32" draw:layer="Master1-bg" draw:style-name="a94" draw:name="Google Shape;13;p27">
            <svg:title/>
            <svg:desc/>
            <text:p text:style-name="a92" text:class-names="" text:cond-style-name=""><text:span text:style-name="a91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33" draw:layer="Master1-bg" draw:style-name="a98" draw:name="Google Shape;14;p27">
            <svg:title/>
            <svg:desc/>
            <text:p text:style-name="a96" text:class-names="" text:cond-style-name=""><text:span text:style-name="a95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27" draw:id="id34">
            <svg:title/>
            <svg:desc/>
            <draw:custom-shape svg:width="13.36111in" svg:height="0.71in" draw:id="id35" draw:layer="Master1-bg" draw:style-name="a101" draw:transform="translate(-6.68055in -0.355in) rotate(-6.23539) translate(6.6488in 0.57636in)" draw:name="Google Shape;16;p27">
              <svg:title/>
              <svg:desc/>
              <text:p text:style-name="a100" text:class-names="" text:cond-style-name=""><text:span text:style-name="a99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36" draw:layer="Master1-bg" draw:style-name="a104" draw:transform="translate(-6.68986in -0.29in) rotate(-6.23539) translate(6.66502in 0.59169in)" draw:name="Google Shape;17;p27">
              <svg:title/>
              <svg:desc/>
              <text:p text:style-name="a103" text:class-names="" text:cond-style-name=""><text:span text:style-name="a102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g draw:name="Google Shape;24;p28" draw:id="id20">
        <svg:title/>
        <svg:desc/>
        <draw:custom-shape svg:x="0.00333in" svg:y="6.80247in" svg:width="13.33in" svg:height="0.69753in" draw:id="id28" draw:style-name="a86" draw:name="Google Shape;25;p28">
          <svg:title/>
          <svg:desc/>
          <text:p text:style-name="a84" text:class-names="" text:cond-style-name=""><text:span text:style-name="a8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line" svg:x1="0in" svg:y1="6.79013in" svg:x2="13.33333in" svg:y2="6.79013in" draw:id="id29" draw:style-name="a87" draw:name="Google Shape;26;p28">
          <svg:title/>
          <svg:desc/>
        </draw:connector>
      </draw:g>
      <draw:connector draw:type="line" svg:x1="0.01235in" svg:y1="6.4938in" svg:x2="0.00333in" svg:y2="6.49997in" draw:id="id21" draw:style-name="a66" draw:transform="translate(-0.00784in -6.49689in) rotate(-3.1416) translate(0.00784in 6.49689in)" draw:name="Google Shape;27;p28">
        <svg:title/>
        <svg:desc/>
      </draw:connector>
      <draw:connector draw:type="line" svg:x1="0.01235in" svg:y1="6.4938in" svg:x2="0.00333in" svg:y2="6.49997in" draw:id="id22" draw:style-name="a67" draw:transform="translate(-0.00784in -6.49689in) rotate(-3.1416) translate(0.00784in 6.49689in)" draw:name="Google Shape;28;p28">
        <svg:title/>
        <svg:desc/>
      </draw:connector>
      <draw:frame draw:id="id23" presentation:style-name="a70" draw:name="Google Shape;29;p28" svg:x="0.77778in" svg:y="1.5in" svg:width="11.44889in" svg:height="2in" presentation:class="title" presentation:placeholder="false">
        <draw:text-box>
          <text:p text:style-name="a69" text:class-names="" text:cond-style-name=""><text:span text:style-name="a68" text:class-names=""/></text:p>
        </draw:text-box>
        <svg:title/>
        <svg:desc/>
      </draw:frame>
      <draw:frame draw:id="id24" presentation:style-name="a73" draw:name="Google Shape;30;p28" svg:x="0.77778in" svg:y="3.53077in" svg:width="11.45333in" svg:height="1.91667in" presentation:class="subtitle" presentation:placeholder="false">
        <draw:text-box>
          <text:p text:style-name="a72" text:class-names="" text:cond-style-name=""><text:span text:style-name="a71" text:class-names=""/></text:p>
        </draw:text-box>
        <svg:title/>
        <svg:desc/>
      </draw:frame>
      <draw:frame draw:id="id25" presentation:style-name="a76" draw:name="Google Shape;31;p28" svg:x="0.66667in" svg:y="6.95139in" svg:width="3.11111in" svg:height="0.39931in" presentation:class="date-time" presentation:placeholder="false">
        <draw:text-box>
          <text:p text:style-name="a75" text:class-names="" text:cond-style-name=""><text:span text:style-name="a74" text:class-names=""/></text:p>
        </draw:text-box>
        <svg:title/>
        <svg:desc/>
      </draw:frame>
      <draw:frame draw:id="id26" presentation:style-name="a79" draw:name="Google Shape;32;p28" svg:x="3.88889in" svg:y="6.95139in" svg:width="4.88889in" svg:height="0.39931in" presentation:class="footer" presentation:placeholder="false">
        <draw:text-box>
          <text:p text:style-name="a78" text:class-names="" text:cond-style-name=""><text:span text:style-name="a77" text:class-names=""/></text:p>
        </draw:text-box>
        <svg:title/>
        <svg:desc/>
      </draw:frame>
      <draw:frame draw:id="id27" presentation:style-name="a82" draw:name="Google Shape;33;p28" svg:x="11.55556in" svg:y="6.95139in" svg:width="1.11111in" svg:height="0.39931in" presentation:class="page-number" presentation:placeholder="false">
        <draw:text-box>
          <text:p text:style-name="a81" text:class-names="" text:cond-style-name=""><text:span text:style-name="a80" text:class-names=""><text:page-number style:num-format="1" text:fixed="false"/></text:span></text:p>
        </draw:text-box>
        <svg:title/>
        <svg:desc/>
      </draw:frame>
      <presentation:notes style:page-layout-name="pageLayout2" draw:style-name="a121">
        <draw:frame draw:id="id13" presentation:style-name="a107" draw:name="Google Shape;3;n" svg:x="0in" svg:y="0in" svg:width="3.22141in" svg:height="0.54477in" presentation:class="header" presentation:placeholder="false">
          <draw:text-box>
            <text:p text:style-name="a106" text:class-names="" text:cond-style-name=""><text:span text:style-name="a105" text:class-names=""/></text:p>
          </draw:text-box>
          <svg:title/>
          <svg:desc/>
        </draw:frame>
        <draw:frame draw:id="id14" presentation:style-name="a110" draw:name="Google Shape;4;n" svg:x="4.2109in" svg:y="0in" svg:width="3.22141in" svg:height="0.54477in" presentation:class="date-time" presentation:placeholder="false">
          <draw:text-box>
            <text:p text:style-name="a109" text:class-names="" text:cond-style-name=""><text:span text:style-name="a108" text:class-names=""/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111" draw:name="Google Shape;5;n">
          <svg:title/>
          <svg:desc/>
        </draw:page-thumbnail>
        <draw:frame draw:id="id16" presentation:style-name="a114" draw:name="Google Shape;6;n" svg:x="0.7434in" svg:y="5.22524in" svg:width="5.94722in" svg:height="4.2752in" presentation:class="notes" presentation:placeholder="false">
          <draw:text-box>
            <text:p text:style-name="a113" text:class-names="" text:cond-style-name=""><text:span text:style-name="a112" text:class-names=""/></text:p>
          </draw:text-box>
          <svg:title/>
          <svg:desc/>
        </draw:frame>
        <draw:frame draw:id="id17" presentation:style-name="a117" draw:name="Google Shape;7;n" svg:x="0in" svg:y="10.31287in" svg:width="3.22141in" svg:height="0.54477in" presentation:class="footer" presentation:placeholder="false">
          <draw:text-box>
            <text:p text:style-name="a116" text:class-names="" text:cond-style-name=""><text:span text:style-name="a115" text:class-names=""/></text:p>
          </draw:text-box>
          <svg:title/>
          <svg:desc/>
        </draw:frame>
        <draw:frame draw:id="id18" presentation:style-name="a120" draw:name="Google Shape;8;n" svg:x="4.2109in" svg:y="10.31287in" svg:width="3.22141in" svg:height="0.54477in" presentation:class="page-number" presentation:placeholder="false">
          <draw:text-box>
            <text:p text:style-name="a119" text:class-names="" text:cond-style-name=""><text:span text:style-name="a11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OBJECT" style:page-layout-name="pageLayout1" draw:style-name="a123">
      <draw:g draw:name="Google Shape;10;p27" draw:id="id37">
        <svg:title/>
        <svg:desc/>
        <draw:custom-shape svg:x="0.00285in" svg:y="0.01587in" svg:width="13.33in" svg:height="7.5in" draw:id="id43" draw:layer="Master1-bg" draw:style-name="a142" draw:name="Google Shape;11;p27">
          <svg:title/>
          <svg:desc/>
          <text:p text:style-name="a141" text:class-names="" text:cond-style-name=""><text:span text:style-name="a14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27" draw:id="id44">
          <svg:title/>
          <svg:desc/>
          <draw:custom-shape svg:x="-0.0179in" svg:y="-0.00781in" svg:width="13.36111in" svg:height="1.13889in" draw:id="id45" draw:layer="Master1-bg" draw:style-name="a146" draw:name="Google Shape;13;p27">
            <svg:title/>
            <svg:desc/>
            <text:p text:style-name="a144" text:class-names="" text:cond-style-name=""><text:span text:style-name="a143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46" draw:layer="Master1-bg" draw:style-name="a150" draw:name="Google Shape;14;p27">
            <svg:title/>
            <svg:desc/>
            <text:p text:style-name="a148" text:class-names="" text:cond-style-name=""><text:span text:style-name="a147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27" draw:id="id47">
            <svg:title/>
            <svg:desc/>
            <draw:custom-shape svg:width="13.36111in" svg:height="0.71in" draw:id="id48" draw:layer="Master1-bg" draw:style-name="a153" draw:transform="translate(-6.68055in -0.355in) rotate(-6.23539) translate(6.6488in 0.57636in)" draw:name="Google Shape;16;p27">
              <svg:title/>
              <svg:desc/>
              <text:p text:style-name="a152" text:class-names="" text:cond-style-name=""><text:span text:style-name="a151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49" draw:layer="Master1-bg" draw:style-name="a156" draw:transform="translate(-6.68986in -0.29in) rotate(-6.23539) translate(6.66502in 0.59169in)" draw:name="Google Shape;17;p27">
              <svg:title/>
              <svg:desc/>
              <text:p text:style-name="a155" text:class-names="" text:cond-style-name=""><text:span text:style-name="a154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38" presentation:style-name="a126" draw:name="Google Shape;35;p29" svg:x="0.66667in" svg:y="0.77in" svg:width="12in" svg:height="1.25in" presentation:class="title" presentation:placeholder="false">
        <draw:text-box>
          <text:p text:style-name="a125" text:class-names="" text:cond-style-name=""><text:span text:style-name="a124" text:class-names=""/></text:p>
        </draw:text-box>
        <svg:title/>
        <svg:desc/>
      </draw:frame>
      <draw:frame draw:id="id39" presentation:style-name="a130" draw:name="Google Shape;36;p29" svg:x="0.66667in" svg:y="2.11667in" svg:width="12in" svg:height="4.8in" presentation:class="object" presentation:placeholder="false">
        <draw:text-box>
          <text:list text:style-name="a129">
            <text:list-item>
              <text:p text:style-name="a128" text:class-names="" text:cond-style-name=""><text:span text:style-name="a127" text:class-names=""/></text:p>
            </text:list-item>
          </text:list>
        </draw:text-box>
        <svg:title/>
        <svg:desc/>
      </draw:frame>
      <draw:frame draw:id="id40" presentation:style-name="a133" draw:name="Google Shape;37;p29" svg:x="0.66667in" svg:y="6.95139in" svg:width="3.11111in" svg:height="0.39931in" presentation:class="date-time" presentation:placeholder="false">
        <draw:text-box>
          <text:p text:style-name="a132" text:class-names="" text:cond-style-name=""><text:span text:style-name="a131" text:class-names=""/></text:p>
        </draw:text-box>
        <svg:title/>
        <svg:desc/>
      </draw:frame>
      <draw:frame draw:id="id41" presentation:style-name="a136" draw:name="Google Shape;38;p29" svg:x="3.88889in" svg:y="6.95139in" svg:width="4.88889in" svg:height="0.39931in" presentation:class="footer" presentation:placeholder="false">
        <draw:text-box>
          <text:p text:style-name="a135" text:class-names="" text:cond-style-name=""><text:span text:style-name="a134" text:class-names=""/></text:p>
        </draw:text-box>
        <svg:title/>
        <svg:desc/>
      </draw:frame>
      <draw:frame draw:id="id42" presentation:style-name="a139" draw:name="Google Shape;39;p29" svg:x="11.55556in" svg:y="6.95139in" svg:width="1.11111in" svg:height="0.39931in" presentation:class="page-number" presentation:placeholder="false">
        <draw:text-box>
          <text:p text:style-name="a138" text:class-names="" text:cond-style-name=""><text:span text:style-name="a137" text:class-names=""><text:page-number style:num-format="1" text:fixed="false"/></text:span></text:p>
        </draw:text-box>
        <svg:title/>
        <svg:desc/>
      </draw:frame>
      <presentation:notes style:page-layout-name="pageLayout2" draw:style-name="a173">
        <draw:frame draw:id="id13" presentation:style-name="a159" draw:name="Google Shape;3;n" svg:x="0in" svg:y="0in" svg:width="3.22141in" svg:height="0.54477in" presentation:class="header" presentation:placeholder="false">
          <draw:text-box>
            <text:p text:style-name="a158" text:class-names="" text:cond-style-name=""><text:span text:style-name="a157" text:class-names=""/></text:p>
          </draw:text-box>
          <svg:title/>
          <svg:desc/>
        </draw:frame>
        <draw:frame draw:id="id14" presentation:style-name="a162" draw:name="Google Shape;4;n" svg:x="4.2109in" svg:y="0in" svg:width="3.22141in" svg:height="0.54477in" presentation:class="date-time" presentation:placeholder="false">
          <draw:text-box>
            <text:p text:style-name="a161" text:class-names="" text:cond-style-name=""><text:span text:style-name="a160" text:class-names=""/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163" draw:name="Google Shape;5;n">
          <svg:title/>
          <svg:desc/>
        </draw:page-thumbnail>
        <draw:frame draw:id="id16" presentation:style-name="a166" draw:name="Google Shape;6;n" svg:x="0.7434in" svg:y="5.22524in" svg:width="5.94722in" svg:height="4.2752in" presentation:class="notes" presentation:placeholder="false">
          <draw:text-box>
            <text:p text:style-name="a165" text:class-names="" text:cond-style-name=""><text:span text:style-name="a164" text:class-names=""/></text:p>
          </draw:text-box>
          <svg:title/>
          <svg:desc/>
        </draw:frame>
        <draw:frame draw:id="id17" presentation:style-name="a169" draw:name="Google Shape;7;n" svg:x="0in" svg:y="10.31287in" svg:width="3.22141in" svg:height="0.54477in" presentation:class="footer" presentation:placeholder="false">
          <draw:text-box>
            <text:p text:style-name="a168" text:class-names="" text:cond-style-name=""><text:span text:style-name="a167" text:class-names=""/></text:p>
          </draw:text-box>
          <svg:title/>
          <svg:desc/>
        </draw:frame>
        <draw:frame draw:id="id18" presentation:style-name="a172" draw:name="Google Shape;8;n" svg:x="4.2109in" svg:y="10.31287in" svg:width="3.22141in" svg:height="0.54477in" presentation:class="page-number" presentation:placeholder="false">
          <draw:text-box>
            <text:p text:style-name="a171" text:class-names="" text:cond-style-name=""><text:span text:style-name="a17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SECTION_HEADER" style:page-layout-name="pageLayout1" draw:style-name="a175">
      <draw:g draw:name="Google Shape;10;p27" draw:id="id50">
        <svg:title/>
        <svg:desc/>
        <draw:custom-shape svg:x="0.00285in" svg:y="0.01587in" svg:width="13.33in" svg:height="7.5in" draw:id="id56" draw:layer="Master1-bg" draw:style-name="a194" draw:name="Google Shape;11;p27">
          <svg:title/>
          <svg:desc/>
          <text:p text:style-name="a193" text:class-names="" text:cond-style-name=""><text:span text:style-name="a19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27" draw:id="id57">
          <svg:title/>
          <svg:desc/>
          <draw:custom-shape svg:x="-0.0179in" svg:y="-0.00781in" svg:width="13.36111in" svg:height="1.13889in" draw:id="id58" draw:layer="Master1-bg" draw:style-name="a198" draw:name="Google Shape;13;p27">
            <svg:title/>
            <svg:desc/>
            <text:p text:style-name="a196" text:class-names="" text:cond-style-name=""><text:span text:style-name="a195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59" draw:layer="Master1-bg" draw:style-name="a202" draw:name="Google Shape;14;p27">
            <svg:title/>
            <svg:desc/>
            <text:p text:style-name="a200" text:class-names="" text:cond-style-name=""><text:span text:style-name="a199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27" draw:id="id60">
            <svg:title/>
            <svg:desc/>
            <draw:custom-shape svg:width="13.36111in" svg:height="0.71in" draw:id="id61" draw:layer="Master1-bg" draw:style-name="a205" draw:transform="translate(-6.68055in -0.355in) rotate(-6.23539) translate(6.6488in 0.57636in)" draw:name="Google Shape;16;p27">
              <svg:title/>
              <svg:desc/>
              <text:p text:style-name="a204" text:class-names="" text:cond-style-name=""><text:span text:style-name="a203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62" draw:layer="Master1-bg" draw:style-name="a208" draw:transform="translate(-6.68986in -0.29in) rotate(-6.23539) translate(6.66502in 0.59169in)" draw:name="Google Shape;17;p27">
              <svg:title/>
              <svg:desc/>
              <text:p text:style-name="a207" text:class-names="" text:cond-style-name=""><text:span text:style-name="a206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51" presentation:style-name="a178" draw:name="Google Shape;41;p30" svg:x="0.77333in" svg:y="1.44in" svg:width="11.33333in" svg:height="1.49in" presentation:class="title" presentation:placeholder="false">
        <draw:text-box>
          <text:p text:style-name="a177" text:class-names="" text:cond-style-name=""><text:span text:style-name="a176" text:class-names=""/></text:p>
        </draw:text-box>
        <svg:title/>
        <svg:desc/>
      </draw:frame>
      <draw:frame draw:id="id52" presentation:style-name="a182" draw:name="Google Shape;42;p30" svg:x="0.77333in" svg:y="2.95786in" svg:width="11.33333in" svg:height="1.65104in" presentation:class="outline" presentation:placeholder="false">
        <draw:text-box>
          <text:list text:style-name="a181">
            <text:list-item>
              <text:p text:style-name="a180" text:class-names="" text:cond-style-name=""><text:span text:style-name="a179" text:class-names=""/></text:p>
            </text:list-item>
          </text:list>
        </draw:text-box>
        <svg:title/>
        <svg:desc/>
      </draw:frame>
      <draw:frame draw:id="id53" presentation:style-name="a185" draw:name="Google Shape;43;p30" svg:x="0.66667in" svg:y="6.95139in" svg:width="3.11111in" svg:height="0.39931in" presentation:class="date-time" presentation:placeholder="false">
        <draw:text-box>
          <text:p text:style-name="a184" text:class-names="" text:cond-style-name=""><text:span text:style-name="a183" text:class-names=""/></text:p>
        </draw:text-box>
        <svg:title/>
        <svg:desc/>
      </draw:frame>
      <draw:frame draw:id="id54" presentation:style-name="a188" draw:name="Google Shape;44;p30" svg:x="3.88889in" svg:y="6.95139in" svg:width="4.88889in" svg:height="0.39931in" presentation:class="footer" presentation:placeholder="false">
        <draw:text-box>
          <text:p text:style-name="a187" text:class-names="" text:cond-style-name=""><text:span text:style-name="a186" text:class-names=""/></text:p>
        </draw:text-box>
        <svg:title/>
        <svg:desc/>
      </draw:frame>
      <draw:frame draw:id="id55" presentation:style-name="a191" draw:name="Google Shape;45;p30" svg:x="11.55556in" svg:y="6.95139in" svg:width="1.11111in" svg:height="0.39931in" presentation:class="page-number" presentation:placeholder="false">
        <draw:text-box>
          <text:p text:style-name="a190" text:class-names="" text:cond-style-name=""><text:span text:style-name="a189" text:class-names=""><text:page-number style:num-format="1" text:fixed="false"/></text:span></text:p>
        </draw:text-box>
        <svg:title/>
        <svg:desc/>
      </draw:frame>
      <presentation:notes style:page-layout-name="pageLayout2" draw:style-name="a225">
        <draw:frame draw:id="id13" presentation:style-name="a211" draw:name="Google Shape;3;n" svg:x="0in" svg:y="0in" svg:width="3.22141in" svg:height="0.54477in" presentation:class="header" presentation:placeholder="false">
          <draw:text-box>
            <text:p text:style-name="a210" text:class-names="" text:cond-style-name=""><text:span text:style-name="a209" text:class-names=""/></text:p>
          </draw:text-box>
          <svg:title/>
          <svg:desc/>
        </draw:frame>
        <draw:frame draw:id="id14" presentation:style-name="a214" draw:name="Google Shape;4;n" svg:x="4.2109in" svg:y="0in" svg:width="3.22141in" svg:height="0.54477in" presentation:class="date-time" presentation:placeholder="false">
          <draw:text-box>
            <text:p text:style-name="a213" text:class-names="" text:cond-style-name=""><text:span text:style-name="a212" text:class-names=""/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215" draw:name="Google Shape;5;n">
          <svg:title/>
          <svg:desc/>
        </draw:page-thumbnail>
        <draw:frame draw:id="id16" presentation:style-name="a218" draw:name="Google Shape;6;n" svg:x="0.7434in" svg:y="5.22524in" svg:width="5.94722in" svg:height="4.2752in" presentation:class="notes" presentation:placeholder="false">
          <draw:text-box>
            <text:p text:style-name="a217" text:class-names="" text:cond-style-name=""><text:span text:style-name="a216" text:class-names=""/></text:p>
          </draw:text-box>
          <svg:title/>
          <svg:desc/>
        </draw:frame>
        <draw:frame draw:id="id17" presentation:style-name="a221" draw:name="Google Shape;7;n" svg:x="0in" svg:y="10.31287in" svg:width="3.22141in" svg:height="0.54477in" presentation:class="footer" presentation:placeholder="false">
          <draw:text-box>
            <text:p text:style-name="a220" text:class-names="" text:cond-style-name=""><text:span text:style-name="a219" text:class-names=""/></text:p>
          </draw:text-box>
          <svg:title/>
          <svg:desc/>
        </draw:frame>
        <draw:frame draw:id="id18" presentation:style-name="a224" draw:name="Google Shape;8;n" svg:x="4.2109in" svg:y="10.31287in" svg:width="3.22141in" svg:height="0.54477in" presentation:class="page-number" presentation:placeholder="false">
          <draw:text-box>
            <text:p text:style-name="a223" text:class-names="" text:cond-style-name=""><text:span text:style-name="a22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TWO_OBJECTS" style:page-layout-name="pageLayout1" draw:style-name="a227">
      <draw:g draw:name="Google Shape;10;p27" draw:id="id63">
        <svg:title/>
        <svg:desc/>
        <draw:custom-shape svg:x="0.00285in" svg:y="0.01587in" svg:width="13.33in" svg:height="7.5in" draw:id="id70" draw:layer="Master1-bg" draw:style-name="a250" draw:name="Google Shape;11;p27">
          <svg:title/>
          <svg:desc/>
          <text:p text:style-name="a249" text:class-names="" text:cond-style-name=""><text:span text:style-name="a24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27" draw:id="id71">
          <svg:title/>
          <svg:desc/>
          <draw:custom-shape svg:x="-0.0179in" svg:y="-0.00781in" svg:width="13.36111in" svg:height="1.13889in" draw:id="id72" draw:layer="Master1-bg" draw:style-name="a254" draw:name="Google Shape;13;p27">
            <svg:title/>
            <svg:desc/>
            <text:p text:style-name="a252" text:class-names="" text:cond-style-name=""><text:span text:style-name="a251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73" draw:layer="Master1-bg" draw:style-name="a258" draw:name="Google Shape;14;p27">
            <svg:title/>
            <svg:desc/>
            <text:p text:style-name="a256" text:class-names="" text:cond-style-name=""><text:span text:style-name="a255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27" draw:id="id74">
            <svg:title/>
            <svg:desc/>
            <draw:custom-shape svg:width="13.36111in" svg:height="0.71in" draw:id="id75" draw:layer="Master1-bg" draw:style-name="a261" draw:transform="translate(-6.68055in -0.355in) rotate(-6.23539) translate(6.6488in 0.57636in)" draw:name="Google Shape;16;p27">
              <svg:title/>
              <svg:desc/>
              <text:p text:style-name="a260" text:class-names="" text:cond-style-name=""><text:span text:style-name="a259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76" draw:layer="Master1-bg" draw:style-name="a264" draw:transform="translate(-6.68986in -0.29in) rotate(-6.23539) translate(6.66502in 0.59169in)" draw:name="Google Shape;17;p27">
              <svg:title/>
              <svg:desc/>
              <text:p text:style-name="a263" text:class-names="" text:cond-style-name=""><text:span text:style-name="a262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64" presentation:style-name="a230" draw:name="Google Shape;47;p31" svg:x="0.66667in" svg:y="0.77in" svg:width="12in" svg:height="1.25in" presentation:class="title" presentation:placeholder="false">
        <draw:text-box>
          <text:p text:style-name="a229" text:class-names="" text:cond-style-name=""><text:span text:style-name="a228" text:class-names=""/></text:p>
        </draw:text-box>
        <svg:title/>
        <svg:desc/>
      </draw:frame>
      <draw:frame draw:id="id65" presentation:style-name="a234" draw:name="Google Shape;48;p31" svg:x="0.66667in" svg:y="2.09983in" svg:width="5.88889in" svg:height="4.85in" presentation:class="object" presentation:placeholder="false">
        <draw:text-box>
          <text:list text:style-name="a233">
            <text:list-item>
              <text:p text:style-name="a232" text:class-names="" text:cond-style-name=""><text:span text:style-name="a231" text:class-names=""/></text:p>
            </text:list-item>
          </text:list>
        </draw:text-box>
        <svg:title/>
        <svg:desc/>
      </draw:frame>
      <draw:frame draw:id="id66" presentation:style-name="a238" draw:name="Google Shape;49;p31" svg:x="6.77778in" svg:y="2.09983in" svg:width="5.88889in" svg:height="4.85in" presentation:class="object" presentation:placeholder="false">
        <draw:text-box>
          <text:list text:style-name="a237">
            <text:list-item>
              <text:p text:style-name="a236" text:class-names="" text:cond-style-name=""><text:span text:style-name="a235" text:class-names=""/></text:p>
            </text:list-item>
          </text:list>
        </draw:text-box>
        <svg:title/>
        <svg:desc/>
      </draw:frame>
      <draw:frame draw:id="id67" presentation:style-name="a241" draw:name="Google Shape;50;p31" svg:x="0.66667in" svg:y="6.95139in" svg:width="3.11111in" svg:height="0.39931in" presentation:class="date-time" presentation:placeholder="false">
        <draw:text-box>
          <text:p text:style-name="a240" text:class-names="" text:cond-style-name=""><text:span text:style-name="a239" text:class-names=""/></text:p>
        </draw:text-box>
        <svg:title/>
        <svg:desc/>
      </draw:frame>
      <draw:frame draw:id="id68" presentation:style-name="a244" draw:name="Google Shape;51;p31" svg:x="3.88889in" svg:y="6.95139in" svg:width="4.88889in" svg:height="0.39931in" presentation:class="footer" presentation:placeholder="false">
        <draw:text-box>
          <text:p text:style-name="a243" text:class-names="" text:cond-style-name=""><text:span text:style-name="a242" text:class-names=""/></text:p>
        </draw:text-box>
        <svg:title/>
        <svg:desc/>
      </draw:frame>
      <draw:frame draw:id="id69" presentation:style-name="a247" draw:name="Google Shape;52;p31" svg:x="11.55556in" svg:y="6.95139in" svg:width="1.11111in" svg:height="0.39931in" presentation:class="page-number" presentation:placeholder="false">
        <draw:text-box>
          <text:p text:style-name="a246" text:class-names="" text:cond-style-name=""><text:span text:style-name="a245" text:class-names=""><text:page-number style:num-format="1" text:fixed="false"/></text:span></text:p>
        </draw:text-box>
        <svg:title/>
        <svg:desc/>
      </draw:frame>
      <presentation:notes style:page-layout-name="pageLayout2" draw:style-name="a281">
        <draw:frame draw:id="id13" presentation:style-name="a267" draw:name="Google Shape;3;n" svg:x="0in" svg:y="0in" svg:width="3.22141in" svg:height="0.54477in" presentation:class="header" presentation:placeholder="false">
          <draw:text-box>
            <text:p text:style-name="a266" text:class-names="" text:cond-style-name=""><text:span text:style-name="a265" text:class-names=""/></text:p>
          </draw:text-box>
          <svg:title/>
          <svg:desc/>
        </draw:frame>
        <draw:frame draw:id="id14" presentation:style-name="a270" draw:name="Google Shape;4;n" svg:x="4.2109in" svg:y="0in" svg:width="3.22141in" svg:height="0.54477in" presentation:class="date-time" presentation:placeholder="false">
          <draw:text-box>
            <text:p text:style-name="a269" text:class-names="" text:cond-style-name=""><text:span text:style-name="a268" text:class-names=""/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271" draw:name="Google Shape;5;n">
          <svg:title/>
          <svg:desc/>
        </draw:page-thumbnail>
        <draw:frame draw:id="id16" presentation:style-name="a274" draw:name="Google Shape;6;n" svg:x="0.7434in" svg:y="5.22524in" svg:width="5.94722in" svg:height="4.2752in" presentation:class="notes" presentation:placeholder="false">
          <draw:text-box>
            <text:p text:style-name="a273" text:class-names="" text:cond-style-name=""><text:span text:style-name="a272" text:class-names=""/></text:p>
          </draw:text-box>
          <svg:title/>
          <svg:desc/>
        </draw:frame>
        <draw:frame draw:id="id17" presentation:style-name="a277" draw:name="Google Shape;7;n" svg:x="0in" svg:y="10.31287in" svg:width="3.22141in" svg:height="0.54477in" presentation:class="footer" presentation:placeholder="false">
          <draw:text-box>
            <text:p text:style-name="a276" text:class-names="" text:cond-style-name=""><text:span text:style-name="a275" text:class-names=""/></text:p>
          </draw:text-box>
          <svg:title/>
          <svg:desc/>
        </draw:frame>
        <draw:frame draw:id="id18" presentation:style-name="a280" draw:name="Google Shape;8;n" svg:x="4.2109in" svg:y="10.31287in" svg:width="3.22141in" svg:height="0.54477in" presentation:class="page-number" presentation:placeholder="false">
          <draw:text-box>
            <text:p text:style-name="a279" text:class-names="" text:cond-style-name=""><text:span text:style-name="a27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TWO_OBJECTS_WITH_TEXT" style:page-layout-name="pageLayout1" draw:style-name="a283">
      <draw:g draw:name="Google Shape;10;p27" draw:id="id77">
        <svg:title/>
        <svg:desc/>
        <draw:custom-shape svg:x="0.00285in" svg:y="0.01587in" svg:width="13.33in" svg:height="7.5in" draw:id="id86" draw:layer="Master1-bg" draw:style-name="a313" draw:name="Google Shape;11;p27">
          <svg:title/>
          <svg:desc/>
          <text:p text:style-name="a312" text:class-names="" text:cond-style-name=""><text:span text:style-name="a31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27" draw:id="id87">
          <svg:title/>
          <svg:desc/>
          <draw:custom-shape svg:x="-0.0179in" svg:y="-0.00781in" svg:width="13.36111in" svg:height="1.13889in" draw:id="id88" draw:layer="Master1-bg" draw:style-name="a317" draw:name="Google Shape;13;p27">
            <svg:title/>
            <svg:desc/>
            <text:p text:style-name="a315" text:class-names="" text:cond-style-name=""><text:span text:style-name="a314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89" draw:layer="Master1-bg" draw:style-name="a321" draw:name="Google Shape;14;p27">
            <svg:title/>
            <svg:desc/>
            <text:p text:style-name="a319" text:class-names="" text:cond-style-name=""><text:span text:style-name="a318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27" draw:id="id90">
            <svg:title/>
            <svg:desc/>
            <draw:custom-shape svg:width="13.36111in" svg:height="0.71in" draw:id="id91" draw:layer="Master1-bg" draw:style-name="a324" draw:transform="translate(-6.68055in -0.355in) rotate(-6.23539) translate(6.6488in 0.57636in)" draw:name="Google Shape;16;p27">
              <svg:title/>
              <svg:desc/>
              <text:p text:style-name="a323" text:class-names="" text:cond-style-name=""><text:span text:style-name="a322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92" draw:layer="Master1-bg" draw:style-name="a327" draw:transform="translate(-6.68986in -0.29in) rotate(-6.23539) translate(6.66502in 0.59169in)" draw:name="Google Shape;17;p27">
              <svg:title/>
              <svg:desc/>
              <text:p text:style-name="a326" text:class-names="" text:cond-style-name=""><text:span text:style-name="a325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78" presentation:style-name="a286" draw:name="Google Shape;54;p32" svg:x="0.66667in" svg:y="0.77in" svg:width="12in" svg:height="1.25in" presentation:class="title" presentation:placeholder="false">
        <draw:text-box>
          <text:p text:style-name="a285" text:class-names="" text:cond-style-name=""><text:span text:style-name="a284" text:class-names=""/></text:p>
        </draw:text-box>
        <svg:title/>
        <svg:desc/>
      </draw:frame>
      <draw:frame draw:id="id79" presentation:style-name="a290" draw:name="Google Shape;55;p32" svg:x="0.66667in" svg:y="2.02892in" svg:width="5.8912in" svg:height="0.72108in" presentation:class="outline" presentation:placeholder="false">
        <draw:text-box>
          <text:list text:style-name="a289">
            <text:list-item>
              <text:p text:style-name="a288" text:class-names="" text:cond-style-name=""><text:span text:style-name="a287" text:class-names=""/></text:p>
            </text:list-item>
          </text:list>
        </draw:text-box>
        <svg:title/>
        <svg:desc/>
      </draw:frame>
      <draw:frame draw:id="id80" presentation:style-name="a294" draw:name="Google Shape;56;p32" svg:x="0.66667in" svg:y="2.75in" svg:width="5.8912in" svg:height="4.20573in" presentation:class="outline" presentation:placeholder="false">
        <draw:text-box>
          <text:list text:style-name="a293">
            <text:list-item>
              <text:p text:style-name="a292" text:class-names="" text:cond-style-name=""><text:span text:style-name="a291" text:class-names=""/></text:p>
            </text:list-item>
          </text:list>
        </draw:text-box>
        <svg:title/>
        <svg:desc/>
      </draw:frame>
      <draw:frame draw:id="id81" presentation:style-name="a297" draw:name="Google Shape;57;p32" svg:x="6.77315in" svg:y="2.03386in" svg:width="5.89352in" svg:height="0.71615in" presentation:class="object" presentation:placeholder="false">
        <draw:text-box>
          <text:p text:style-name="a296" text:class-names="" text:cond-style-name=""><text:span text:style-name="a295" text:class-names=""/></text:p>
        </draw:text-box>
        <svg:title/>
        <svg:desc/>
      </draw:frame>
      <draw:frame draw:id="id82" presentation:style-name="a301" draw:name="Google Shape;58;p32" svg:x="6.77315in" svg:y="2.75in" svg:width="5.89352in" svg:height="4.20573in" presentation:class="object" presentation:placeholder="false">
        <draw:text-box>
          <text:list text:style-name="a300">
            <text:list-item>
              <text:p text:style-name="a299" text:class-names="" text:cond-style-name=""><text:span text:style-name="a298" text:class-names=""/></text:p>
            </text:list-item>
          </text:list>
        </draw:text-box>
        <svg:title/>
        <svg:desc/>
      </draw:frame>
      <draw:frame draw:id="id83" presentation:style-name="a304" draw:name="Google Shape;59;p32" svg:x="0.66667in" svg:y="6.95139in" svg:width="3.11111in" svg:height="0.39931in" presentation:class="date-time" presentation:placeholder="false">
        <draw:text-box>
          <text:p text:style-name="a303" text:class-names="" text:cond-style-name=""><text:span text:style-name="a302" text:class-names=""/></text:p>
        </draw:text-box>
        <svg:title/>
        <svg:desc/>
      </draw:frame>
      <draw:frame draw:id="id84" presentation:style-name="a307" draw:name="Google Shape;60;p32" svg:x="3.88889in" svg:y="6.95139in" svg:width="4.88889in" svg:height="0.39931in" presentation:class="footer" presentation:placeholder="false">
        <draw:text-box>
          <text:p text:style-name="a306" text:class-names="" text:cond-style-name=""><text:span text:style-name="a305" text:class-names=""/></text:p>
        </draw:text-box>
        <svg:title/>
        <svg:desc/>
      </draw:frame>
      <draw:frame draw:id="id85" presentation:style-name="a310" draw:name="Google Shape;61;p32" svg:x="11.55556in" svg:y="6.95139in" svg:width="1.11111in" svg:height="0.39931in" presentation:class="page-number" presentation:placeholder="false">
        <draw:text-box>
          <text:p text:style-name="a309" text:class-names="" text:cond-style-name=""><text:span text:style-name="a308" text:class-names=""><text:page-number style:num-format="1" text:fixed="false"/></text:span></text:p>
        </draw:text-box>
        <svg:title/>
        <svg:desc/>
      </draw:frame>
      <presentation:notes style:page-layout-name="pageLayout2" draw:style-name="a344">
        <draw:frame draw:id="id13" presentation:style-name="a330" draw:name="Google Shape;3;n" svg:x="0in" svg:y="0in" svg:width="3.22141in" svg:height="0.54477in" presentation:class="header" presentation:placeholder="false">
          <draw:text-box>
            <text:p text:style-name="a329" text:class-names="" text:cond-style-name=""><text:span text:style-name="a328" text:class-names=""/></text:p>
          </draw:text-box>
          <svg:title/>
          <svg:desc/>
        </draw:frame>
        <draw:frame draw:id="id14" presentation:style-name="a333" draw:name="Google Shape;4;n" svg:x="4.2109in" svg:y="0in" svg:width="3.22141in" svg:height="0.54477in" presentation:class="date-time" presentation:placeholder="false">
          <draw:text-box>
            <text:p text:style-name="a332" text:class-names="" text:cond-style-name=""><text:span text:style-name="a331" text:class-names=""/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334" draw:name="Google Shape;5;n">
          <svg:title/>
          <svg:desc/>
        </draw:page-thumbnail>
        <draw:frame draw:id="id16" presentation:style-name="a337" draw:name="Google Shape;6;n" svg:x="0.7434in" svg:y="5.22524in" svg:width="5.94722in" svg:height="4.2752in" presentation:class="notes" presentation:placeholder="false">
          <draw:text-box>
            <text:p text:style-name="a336" text:class-names="" text:cond-style-name=""><text:span text:style-name="a335" text:class-names=""/></text:p>
          </draw:text-box>
          <svg:title/>
          <svg:desc/>
        </draw:frame>
        <draw:frame draw:id="id17" presentation:style-name="a340" draw:name="Google Shape;7;n" svg:x="0in" svg:y="10.31287in" svg:width="3.22141in" svg:height="0.54477in" presentation:class="footer" presentation:placeholder="false">
          <draw:text-box>
            <text:p text:style-name="a339" text:class-names="" text:cond-style-name=""><text:span text:style-name="a338" text:class-names=""/></text:p>
          </draw:text-box>
          <svg:title/>
          <svg:desc/>
        </draw:frame>
        <draw:frame draw:id="id18" presentation:style-name="a343" draw:name="Google Shape;8;n" svg:x="4.2109in" svg:y="10.31287in" svg:width="3.22141in" svg:height="0.54477in" presentation:class="page-number" presentation:placeholder="false">
          <draw:text-box>
            <text:p text:style-name="a342" text:class-names="" text:cond-style-name=""><text:span text:style-name="a34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TITLE_ONLY" style:page-layout-name="pageLayout1" draw:style-name="a346">
      <draw:g draw:name="Google Shape;10;p27" draw:id="id93">
        <svg:title/>
        <svg:desc/>
        <draw:custom-shape svg:x="0.00285in" svg:y="0.01587in" svg:width="13.33in" svg:height="7.5in" draw:id="id98" draw:layer="Master1-bg" draw:style-name="a361" draw:name="Google Shape;11;p27">
          <svg:title/>
          <svg:desc/>
          <text:p text:style-name="a360" text:class-names="" text:cond-style-name=""><text:span text:style-name="a35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27" draw:id="id99">
          <svg:title/>
          <svg:desc/>
          <draw:custom-shape svg:x="-0.0179in" svg:y="-0.00781in" svg:width="13.36111in" svg:height="1.13889in" draw:id="id100" draw:layer="Master1-bg" draw:style-name="a365" draw:name="Google Shape;13;p27">
            <svg:title/>
            <svg:desc/>
            <text:p text:style-name="a363" text:class-names="" text:cond-style-name=""><text:span text:style-name="a362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01" draw:layer="Master1-bg" draw:style-name="a369" draw:name="Google Shape;14;p27">
            <svg:title/>
            <svg:desc/>
            <text:p text:style-name="a367" text:class-names="" text:cond-style-name=""><text:span text:style-name="a366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27" draw:id="id102">
            <svg:title/>
            <svg:desc/>
            <draw:custom-shape svg:width="13.36111in" svg:height="0.71in" draw:id="id103" draw:layer="Master1-bg" draw:style-name="a372" draw:transform="translate(-6.68055in -0.355in) rotate(-6.23539) translate(6.6488in 0.57636in)" draw:name="Google Shape;16;p27">
              <svg:title/>
              <svg:desc/>
              <text:p text:style-name="a371" text:class-names="" text:cond-style-name=""><text:span text:style-name="a370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04" draw:layer="Master1-bg" draw:style-name="a375" draw:transform="translate(-6.68986in -0.29in) rotate(-6.23539) translate(6.66502in 0.59169in)" draw:name="Google Shape;17;p27">
              <svg:title/>
              <svg:desc/>
              <text:p text:style-name="a374" text:class-names="" text:cond-style-name=""><text:span text:style-name="a373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94" presentation:style-name="a349" draw:name="Google Shape;63;p33" svg:x="0.66667in" svg:y="0.77in" svg:width="12.11111in" svg:height="1.25in" presentation:class="title" presentation:placeholder="false">
        <draw:text-box>
          <text:p text:style-name="a348" text:class-names="" text:cond-style-name=""><text:span text:style-name="a347" text:class-names=""/></text:p>
        </draw:text-box>
        <svg:title/>
        <svg:desc/>
      </draw:frame>
      <draw:frame draw:id="id95" presentation:style-name="a352" draw:name="Google Shape;64;p33" svg:x="0.66667in" svg:y="6.95139in" svg:width="3.11111in" svg:height="0.39931in" presentation:class="date-time" presentation:placeholder="false">
        <draw:text-box>
          <text:p text:style-name="a351" text:class-names="" text:cond-style-name=""><text:span text:style-name="a350" text:class-names=""/></text:p>
        </draw:text-box>
        <svg:title/>
        <svg:desc/>
      </draw:frame>
      <draw:frame draw:id="id96" presentation:style-name="a355" draw:name="Google Shape;65;p33" svg:x="3.88889in" svg:y="6.95139in" svg:width="4.88889in" svg:height="0.39931in" presentation:class="footer" presentation:placeholder="false">
        <draw:text-box>
          <text:p text:style-name="a354" text:class-names="" text:cond-style-name=""><text:span text:style-name="a353" text:class-names=""/></text:p>
        </draw:text-box>
        <svg:title/>
        <svg:desc/>
      </draw:frame>
      <draw:frame draw:id="id97" presentation:style-name="a358" draw:name="Google Shape;66;p33" svg:x="11.55556in" svg:y="6.95139in" svg:width="1.11111in" svg:height="0.39931in" presentation:class="page-number" presentation:placeholder="false">
        <draw:text-box>
          <text:p text:style-name="a357" text:class-names="" text:cond-style-name=""><text:span text:style-name="a356" text:class-names=""><text:page-number style:num-format="1" text:fixed="false"/></text:span></text:p>
        </draw:text-box>
        <svg:title/>
        <svg:desc/>
      </draw:frame>
      <presentation:notes style:page-layout-name="pageLayout2" draw:style-name="a392">
        <draw:frame draw:id="id13" presentation:style-name="a378" draw:name="Google Shape;3;n" svg:x="0in" svg:y="0in" svg:width="3.22141in" svg:height="0.54477in" presentation:class="header" presentation:placeholder="false">
          <draw:text-box>
            <text:p text:style-name="a377" text:class-names="" text:cond-style-name=""><text:span text:style-name="a376" text:class-names=""/></text:p>
          </draw:text-box>
          <svg:title/>
          <svg:desc/>
        </draw:frame>
        <draw:frame draw:id="id14" presentation:style-name="a381" draw:name="Google Shape;4;n" svg:x="4.2109in" svg:y="0in" svg:width="3.22141in" svg:height="0.54477in" presentation:class="date-time" presentation:placeholder="false">
          <draw:text-box>
            <text:p text:style-name="a380" text:class-names="" text:cond-style-name=""><text:span text:style-name="a379" text:class-names=""/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382" draw:name="Google Shape;5;n">
          <svg:title/>
          <svg:desc/>
        </draw:page-thumbnail>
        <draw:frame draw:id="id16" presentation:style-name="a385" draw:name="Google Shape;6;n" svg:x="0.7434in" svg:y="5.22524in" svg:width="5.94722in" svg:height="4.2752in" presentation:class="notes" presentation:placeholder="false">
          <draw:text-box>
            <text:p text:style-name="a384" text:class-names="" text:cond-style-name=""><text:span text:style-name="a383" text:class-names=""/></text:p>
          </draw:text-box>
          <svg:title/>
          <svg:desc/>
        </draw:frame>
        <draw:frame draw:id="id17" presentation:style-name="a388" draw:name="Google Shape;7;n" svg:x="0in" svg:y="10.31287in" svg:width="3.22141in" svg:height="0.54477in" presentation:class="footer" presentation:placeholder="false">
          <draw:text-box>
            <text:p text:style-name="a387" text:class-names="" text:cond-style-name=""><text:span text:style-name="a386" text:class-names=""/></text:p>
          </draw:text-box>
          <svg:title/>
          <svg:desc/>
        </draw:frame>
        <draw:frame draw:id="id18" presentation:style-name="a391" draw:name="Google Shape;8;n" svg:x="4.2109in" svg:y="10.31287in" svg:width="3.22141in" svg:height="0.54477in" presentation:class="page-number" presentation:placeholder="false">
          <draw:text-box>
            <text:p text:style-name="a390" text:class-names="" text:cond-style-name=""><text:span text:style-name="a38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BLANK" style:page-layout-name="pageLayout1" draw:style-name="a394">
      <draw:g draw:name="Google Shape;10;p27" draw:id="id105">
        <svg:title/>
        <svg:desc/>
        <draw:custom-shape svg:x="0.00285in" svg:y="0.01587in" svg:width="13.33in" svg:height="7.5in" draw:id="id109" draw:layer="Master1-bg" draw:style-name="a406" draw:name="Google Shape;11;p27">
          <svg:title/>
          <svg:desc/>
          <text:p text:style-name="a405" text:class-names="" text:cond-style-name=""><text:span text:style-name="a40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27" draw:id="id110">
          <svg:title/>
          <svg:desc/>
          <draw:custom-shape svg:x="-0.0179in" svg:y="-0.00781in" svg:width="13.36111in" svg:height="1.13889in" draw:id="id111" draw:layer="Master1-bg" draw:style-name="a410" draw:name="Google Shape;13;p27">
            <svg:title/>
            <svg:desc/>
            <text:p text:style-name="a408" text:class-names="" text:cond-style-name=""><text:span text:style-name="a407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12" draw:layer="Master1-bg" draw:style-name="a414" draw:name="Google Shape;14;p27">
            <svg:title/>
            <svg:desc/>
            <text:p text:style-name="a412" text:class-names="" text:cond-style-name=""><text:span text:style-name="a411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27" draw:id="id113">
            <svg:title/>
            <svg:desc/>
            <draw:custom-shape svg:width="13.36111in" svg:height="0.71in" draw:id="id114" draw:layer="Master1-bg" draw:style-name="a417" draw:transform="translate(-6.68055in -0.355in) rotate(-6.23539) translate(6.6488in 0.57636in)" draw:name="Google Shape;16;p27">
              <svg:title/>
              <svg:desc/>
              <text:p text:style-name="a416" text:class-names="" text:cond-style-name=""><text:span text:style-name="a415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15" draw:layer="Master1-bg" draw:style-name="a420" draw:transform="translate(-6.68986in -0.29in) rotate(-6.23539) translate(6.66502in 0.59169in)" draw:name="Google Shape;17;p27">
              <svg:title/>
              <svg:desc/>
              <text:p text:style-name="a419" text:class-names="" text:cond-style-name=""><text:span text:style-name="a418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06" presentation:style-name="a397" draw:name="Google Shape;68;p34" svg:x="0.66667in" svg:y="6.95139in" svg:width="3.11111in" svg:height="0.39931in" presentation:class="date-time" presentation:placeholder="false">
        <draw:text-box>
          <text:p text:style-name="a396" text:class-names="" text:cond-style-name=""><text:span text:style-name="a395" text:class-names=""/></text:p>
        </draw:text-box>
        <svg:title/>
        <svg:desc/>
      </draw:frame>
      <draw:frame draw:id="id107" presentation:style-name="a400" draw:name="Google Shape;69;p34" svg:x="3.88889in" svg:y="6.95139in" svg:width="4.88889in" svg:height="0.39931in" presentation:class="footer" presentation:placeholder="false">
        <draw:text-box>
          <text:p text:style-name="a399" text:class-names="" text:cond-style-name=""><text:span text:style-name="a398" text:class-names=""/></text:p>
        </draw:text-box>
        <svg:title/>
        <svg:desc/>
      </draw:frame>
      <draw:frame draw:id="id108" presentation:style-name="a403" draw:name="Google Shape;70;p34" svg:x="11.55556in" svg:y="6.95139in" svg:width="1.11111in" svg:height="0.39931in" presentation:class="page-number" presentation:placeholder="false">
        <draw:text-box>
          <text:p text:style-name="a402" text:class-names="" text:cond-style-name=""><text:span text:style-name="a401" text:class-names=""><text:page-number style:num-format="1" text:fixed="false"/></text:span></text:p>
        </draw:text-box>
        <svg:title/>
        <svg:desc/>
      </draw:frame>
      <presentation:notes style:page-layout-name="pageLayout2" draw:style-name="a437">
        <draw:frame draw:id="id13" presentation:style-name="a423" draw:name="Google Shape;3;n" svg:x="0in" svg:y="0in" svg:width="3.22141in" svg:height="0.54477in" presentation:class="header" presentation:placeholder="false">
          <draw:text-box>
            <text:p text:style-name="a422" text:class-names="" text:cond-style-name=""><text:span text:style-name="a421" text:class-names=""/></text:p>
          </draw:text-box>
          <svg:title/>
          <svg:desc/>
        </draw:frame>
        <draw:frame draw:id="id14" presentation:style-name="a426" draw:name="Google Shape;4;n" svg:x="4.2109in" svg:y="0in" svg:width="3.22141in" svg:height="0.54477in" presentation:class="date-time" presentation:placeholder="false">
          <draw:text-box>
            <text:p text:style-name="a425" text:class-names="" text:cond-style-name=""><text:span text:style-name="a424" text:class-names=""/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427" draw:name="Google Shape;5;n">
          <svg:title/>
          <svg:desc/>
        </draw:page-thumbnail>
        <draw:frame draw:id="id16" presentation:style-name="a430" draw:name="Google Shape;6;n" svg:x="0.7434in" svg:y="5.22524in" svg:width="5.94722in" svg:height="4.2752in" presentation:class="notes" presentation:placeholder="false">
          <draw:text-box>
            <text:p text:style-name="a429" text:class-names="" text:cond-style-name=""><text:span text:style-name="a428" text:class-names=""/></text:p>
          </draw:text-box>
          <svg:title/>
          <svg:desc/>
        </draw:frame>
        <draw:frame draw:id="id17" presentation:style-name="a433" draw:name="Google Shape;7;n" svg:x="0in" svg:y="10.31287in" svg:width="3.22141in" svg:height="0.54477in" presentation:class="footer" presentation:placeholder="false">
          <draw:text-box>
            <text:p text:style-name="a432" text:class-names="" text:cond-style-name=""><text:span text:style-name="a431" text:class-names=""/></text:p>
          </draw:text-box>
          <svg:title/>
          <svg:desc/>
        </draw:frame>
        <draw:frame draw:id="id18" presentation:style-name="a436" draw:name="Google Shape;8;n" svg:x="4.2109in" svg:y="10.31287in" svg:width="3.22141in" svg:height="0.54477in" presentation:class="page-number" presentation:placeholder="false">
          <draw:text-box>
            <text:p text:style-name="a435" text:class-names="" text:cond-style-name=""><text:span text:style-name="a43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OBJECT_WITH_CAPTION_TEXT" style:page-layout-name="pageLayout1" draw:style-name="a439">
      <draw:g draw:name="Google Shape;10;p27" draw:id="id116">
        <svg:title/>
        <svg:desc/>
        <draw:custom-shape svg:x="0.00285in" svg:y="0.01587in" svg:width="13.33in" svg:height="7.5in" draw:id="id123" draw:layer="Master1-bg" draw:style-name="a461" draw:name="Google Shape;11;p27">
          <svg:title/>
          <svg:desc/>
          <text:p text:style-name="a460" text:class-names="" text:cond-style-name=""><text:span text:style-name="a45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27" draw:id="id124">
          <svg:title/>
          <svg:desc/>
          <draw:custom-shape svg:x="-0.0179in" svg:y="-0.00781in" svg:width="13.36111in" svg:height="1.13889in" draw:id="id125" draw:layer="Master1-bg" draw:style-name="a465" draw:name="Google Shape;13;p27">
            <svg:title/>
            <svg:desc/>
            <text:p text:style-name="a463" text:class-names="" text:cond-style-name=""><text:span text:style-name="a462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26" draw:layer="Master1-bg" draw:style-name="a469" draw:name="Google Shape;14;p27">
            <svg:title/>
            <svg:desc/>
            <text:p text:style-name="a467" text:class-names="" text:cond-style-name=""><text:span text:style-name="a466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27" draw:id="id127">
            <svg:title/>
            <svg:desc/>
            <draw:custom-shape svg:width="13.36111in" svg:height="0.71in" draw:id="id128" draw:layer="Master1-bg" draw:style-name="a472" draw:transform="translate(-6.68055in -0.355in) rotate(-6.23539) translate(6.6488in 0.57636in)" draw:name="Google Shape;16;p27">
              <svg:title/>
              <svg:desc/>
              <text:p text:style-name="a471" text:class-names="" text:cond-style-name=""><text:span text:style-name="a470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29" draw:layer="Master1-bg" draw:style-name="a475" draw:transform="translate(-6.68986in -0.29in) rotate(-6.23539) translate(6.66502in 0.59169in)" draw:name="Google Shape;17;p27">
              <svg:title/>
              <svg:desc/>
              <text:p text:style-name="a474" text:class-names="" text:cond-style-name=""><text:span text:style-name="a473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17" presentation:style-name="a442" draw:name="Google Shape;72;p35" svg:x="1in" svg:y="0.5625in" svg:width="4in" svg:height="1.27083in" presentation:class="title" presentation:placeholder="false">
        <draw:text-box>
          <text:p text:style-name="a441" text:class-names="" text:cond-style-name=""><text:span text:style-name="a440" text:class-names=""/></text:p>
        </draw:text-box>
        <svg:title/>
        <svg:desc/>
      </draw:frame>
      <draw:frame draw:id="id118" presentation:style-name="a446" draw:name="Google Shape;73;p35" svg:x="5.21296in" svg:y="1.83333in" svg:width="7.4537in" svg:height="5in" presentation:class="outline" presentation:placeholder="false">
        <draw:text-box>
          <text:list text:style-name="a445">
            <text:list-item>
              <text:p text:style-name="a444" text:class-names="" text:cond-style-name=""><text:span text:style-name="a443" text:class-names=""/></text:p>
            </text:list-item>
          </text:list>
        </draw:text-box>
        <svg:title/>
        <svg:desc/>
      </draw:frame>
      <draw:frame draw:id="id119" presentation:style-name="a449" draw:name="Google Shape;74;p35" svg:x="1in" svg:y="1.83333in" svg:width="4in" svg:height="5in" presentation:class="object" presentation:placeholder="false">
        <draw:text-box>
          <text:p text:style-name="a448" text:class-names="" text:cond-style-name=""><text:span text:style-name="a447" text:class-names=""/></text:p>
        </draw:text-box>
        <svg:title/>
        <svg:desc/>
      </draw:frame>
      <draw:frame draw:id="id120" presentation:style-name="a452" draw:name="Google Shape;75;p35" svg:x="0.66667in" svg:y="6.95139in" svg:width="3.11111in" svg:height="0.39931in" presentation:class="date-time" presentation:placeholder="false">
        <draw:text-box>
          <text:p text:style-name="a451" text:class-names="" text:cond-style-name=""><text:span text:style-name="a450" text:class-names=""/></text:p>
        </draw:text-box>
        <svg:title/>
        <svg:desc/>
      </draw:frame>
      <draw:frame draw:id="id121" presentation:style-name="a455" draw:name="Google Shape;76;p35" svg:x="3.88889in" svg:y="6.95139in" svg:width="4.88889in" svg:height="0.39931in" presentation:class="footer" presentation:placeholder="false">
        <draw:text-box>
          <text:p text:style-name="a454" text:class-names="" text:cond-style-name=""><text:span text:style-name="a453" text:class-names=""/></text:p>
        </draw:text-box>
        <svg:title/>
        <svg:desc/>
      </draw:frame>
      <draw:frame draw:id="id122" presentation:style-name="a458" draw:name="Google Shape;77;p35" svg:x="11.55556in" svg:y="6.95139in" svg:width="1.11111in" svg:height="0.39931in" presentation:class="page-number" presentation:placeholder="false">
        <draw:text-box>
          <text:p text:style-name="a457" text:class-names="" text:cond-style-name=""><text:span text:style-name="a456" text:class-names=""><text:page-number style:num-format="1" text:fixed="false"/></text:span></text:p>
        </draw:text-box>
        <svg:title/>
        <svg:desc/>
      </draw:frame>
      <presentation:notes style:page-layout-name="pageLayout2" draw:style-name="a492">
        <draw:frame draw:id="id13" presentation:style-name="a478" draw:name="Google Shape;3;n" svg:x="0in" svg:y="0in" svg:width="3.22141in" svg:height="0.54477in" presentation:class="header" presentation:placeholder="false">
          <draw:text-box>
            <text:p text:style-name="a477" text:class-names="" text:cond-style-name=""><text:span text:style-name="a476" text:class-names=""/></text:p>
          </draw:text-box>
          <svg:title/>
          <svg:desc/>
        </draw:frame>
        <draw:frame draw:id="id14" presentation:style-name="a481" draw:name="Google Shape;4;n" svg:x="4.2109in" svg:y="0in" svg:width="3.22141in" svg:height="0.54477in" presentation:class="date-time" presentation:placeholder="false">
          <draw:text-box>
            <text:p text:style-name="a480" text:class-names="" text:cond-style-name=""><text:span text:style-name="a479" text:class-names=""/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482" draw:name="Google Shape;5;n">
          <svg:title/>
          <svg:desc/>
        </draw:page-thumbnail>
        <draw:frame draw:id="id16" presentation:style-name="a485" draw:name="Google Shape;6;n" svg:x="0.7434in" svg:y="5.22524in" svg:width="5.94722in" svg:height="4.2752in" presentation:class="notes" presentation:placeholder="false">
          <draw:text-box>
            <text:p text:style-name="a484" text:class-names="" text:cond-style-name=""><text:span text:style-name="a483" text:class-names=""/></text:p>
          </draw:text-box>
          <svg:title/>
          <svg:desc/>
        </draw:frame>
        <draw:frame draw:id="id17" presentation:style-name="a488" draw:name="Google Shape;7;n" svg:x="0in" svg:y="10.31287in" svg:width="3.22141in" svg:height="0.54477in" presentation:class="footer" presentation:placeholder="false">
          <draw:text-box>
            <text:p text:style-name="a487" text:class-names="" text:cond-style-name=""><text:span text:style-name="a486" text:class-names=""/></text:p>
          </draw:text-box>
          <svg:title/>
          <svg:desc/>
        </draw:frame>
        <draw:frame draw:id="id18" presentation:style-name="a491" draw:name="Google Shape;8;n" svg:x="4.2109in" svg:y="10.31287in" svg:width="3.22141in" svg:height="0.54477in" presentation:class="page-number" presentation:placeholder="false">
          <draw:text-box>
            <text:p text:style-name="a490" text:class-names="" text:cond-style-name=""><text:span text:style-name="a48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PICTURE_WITH_CAPTION_TEXT" style:page-layout-name="pageLayout1" draw:style-name="a494">
      <draw:custom-shape svg:width="7.66667in" svg:height="4.5in" draw:id="id130" draw:style-name="a497" draw:transform="translate(-3.83333in -2.25in) rotate(-3.01941) translate(8.44945in 3.46181in)" draw:name="Google Shape;79;p36">
        <svg:title/>
        <svg:desc/>
        <text:p text:style-name="a496" text:class-names="" text:cond-style-name=""><text:span text:style-name="a495" text:class-names=""/></text:p>
        <draw:enhanced-geometry xmlns:dr3d="urn:oasis:names:tc:opendocument:xmlns:dr3d:1.0" draw:path-stretchpoint-x="21600" draw:path-stretchpoint-y="21600" draw:type="non-primitive" svg:viewBox="0 0 21600 21600" draw:enhanced-path="M ?f24 ?f10 L ?f26 ?f10 ?f17 ?f25 ?f17 ?f18 ?f10 ?f18 ?f10 ?f24 A ?f71 ?f72 ?f73 ?f74 ?f10 ?f24 ?f68 ?f70  W ?f75 ?f76 ?f77 ?f78 ?f10 ?f24 ?f68 ?f70 Z N" draw:text-areas="?f29 ?f29 ?f31 ?f18" draw:mirror-horizontal="true">
          <draw:equation draw:name="f0" draw:formula="10800000"/>
          <draw:equation draw:name="f1" draw:formula="5400000"/>
          <draw:equation draw:name="f2" draw:formula="left"/>
          <draw:equation draw:name="f3" draw:formula="right"/>
          <draw:equation draw:name="f4" draw:formula="top"/>
          <draw:equation draw:name="f5" draw:formula="bottom"/>
          <draw:equation draw:name="f6" draw:formula="?f5 - ?f4"/>
          <draw:equation draw:name="f7" draw:formula="?f3 - ?f2"/>
          <draw:equation draw:name="f8" draw:formula="min(?f7, ?f6)"/>
          <draw:equation draw:name="f9" draw:formula="5419351 / 1725033"/>
          <draw:equation draw:name="f10" draw:formula="0"/>
          <draw:equation draw:name="f11" draw:formula="3646"/>
          <draw:equation draw:name="f12" draw:formula="?f7 / 21600"/>
          <draw:equation draw:name="f13" draw:formula="?f6 / 21600"/>
          <draw:equation draw:name="f14" draw:formula="21600 * ?f7"/>
          <draw:equation draw:name="f15" draw:formula="21600 * ?f6"/>
          <draw:equation draw:name="f16" draw:formula="min(?f13, ?f12)"/>
          <draw:equation draw:name="f17" draw:formula="?f14 / ?f8"/>
          <draw:equation draw:name="f18" draw:formula="?f15 / ?f8"/>
          <draw:equation draw:name="f19" draw:formula="?f18 - ?f10"/>
          <draw:equation draw:name="f20" draw:formula="?f17 - ?f10"/>
          <draw:equation draw:name="f21" draw:formula="min(?f20, ?f19)"/>
          <draw:equation draw:name="f22" draw:formula="?f21 * ?f10"/>
          <draw:equation draw:name="f23" draw:formula="?f21 * ?f11"/>
          <draw:equation draw:name="f24" draw:formula="?f22 / 100000"/>
          <draw:equation draw:name="f25" draw:formula="?f23 / 100000"/>
          <draw:equation draw:name="f26" draw:formula="?f17 - ?f25"/>
          <draw:equation draw:name="f27" draw:formula="?f24 * 29289"/>
          <draw:equation draw:name="f28" draw:formula="?f24 * ?f16"/>
          <draw:equation draw:name="f29" draw:formula="?f27 / 100000"/>
          <draw:equation draw:name="f30" draw:formula="?f26 + ?f17"/>
          <draw:equation draw:name="f31" draw:formula="?f30 / 2"/>
          <draw:equation draw:name="f32" draw:formula="21550000 - ?f1"/>
          <draw:equation draw:name="f33" draw:formula="if(?f32, ?f1, 21550000)"/>
          <draw:equation draw:name="f34" draw:formula="-21550000 - ?f33"/>
          <draw:equation draw:name="f35" draw:formula="if(?f34, -21550000, ?f33)"/>
          <draw:equation draw:name="f36" draw:formula="?f0 + ?f35"/>
          <draw:equation draw:name="f37" draw:formula="?f0 + ?f1"/>
          <draw:equation draw:name="f38" draw:formula="?f37 * ?f9 / ?f0"/>
          <draw:equation draw:name="f39" draw:formula="0 - ?f38"/>
          <draw:equation draw:name="f40" draw:formula="cos(?f39)"/>
          <draw:equation draw:name="f41" draw:formula="0 - ?f40"/>
          <draw:equation draw:name="f42" draw:formula="?f41 * ?f28"/>
          <draw:equation draw:name="f43" draw:formula="sin(?f39)"/>
          <draw:equation draw:name="f44" draw:formula="0 - ?f43"/>
          <draw:equation draw:name="f45" draw:formula="?f44 * ?f28"/>
          <draw:equation draw:name="f46" draw:formula="sqrt(?f42 * ?f42 + ?f45 * ?f45 + 0 * 0)"/>
          <draw:equation draw:name="f47" draw:formula="?f28 * ?f28 / ?f46"/>
          <draw:equation draw:name="f48" draw:formula="?f44 * ?f47"/>
          <draw:equation draw:name="f49" draw:formula="?f10 - ?f48"/>
          <draw:equation draw:name="f50" draw:formula="?f41 * ?f47"/>
          <draw:equation draw:name="f51" draw:formula="?f24 - ?f50"/>
          <draw:equation draw:name="f52" draw:formula="?f49 - ?f28"/>
          <draw:equation draw:name="f53" draw:formula="?f51 - ?f28"/>
          <draw:equation draw:name="f54" draw:formula="?f49 + ?f28"/>
          <draw:equation draw:name="f55" draw:formula="?f51 + ?f28"/>
          <draw:equation draw:name="f56" draw:formula="?f36 + ?f1"/>
          <draw:equation draw:name="f57" draw:formula="?f56 * ?f9 / ?f0"/>
          <draw:equation draw:name="f58" draw:formula="0 - ?f57"/>
          <draw:equation draw:name="f59" draw:formula="cos(?f58)"/>
          <draw:equation draw:name="f60" draw:formula="0 - ?f59"/>
          <draw:equation draw:name="f61" draw:formula="?f60 * ?f28"/>
          <draw:equation draw:name="f62" draw:formula="sin(?f58)"/>
          <draw:equation draw:name="f63" draw:formula="0 - ?f62"/>
          <draw:equation draw:name="f64" draw:formula="?f63 * ?f28"/>
          <draw:equation draw:name="f65" draw:formula="sqrt(?f61 * ?f61 + ?f64 * ?f64 + 0 * 0)"/>
          <draw:equation draw:name="f66" draw:formula="?f28 * ?f28 / ?f65"/>
          <draw:equation draw:name="f67" draw:formula="?f63 * ?f66"/>
          <draw:equation draw:name="f68" draw:formula="?f49 + ?f67"/>
          <draw:equation draw:name="f69" draw:formula="?f60 * ?f66"/>
          <draw:equation draw:name="f70" draw:formula="?f51 + ?f69"/>
          <draw:equation draw:name="f71" draw:formula="if(?f35, ?f10, ?f52)"/>
          <draw:equation draw:name="f72" draw:formula="if(?f35, ?f24, ?f53)"/>
          <draw:equation draw:name="f73" draw:formula="if(?f35, ?f10, ?f54)"/>
          <draw:equation draw:name="f74" draw:formula="if(?f35, ?f24, ?f55)"/>
          <draw:equation draw:name="f75" draw:formula="if(?f35, ?f52, ?f68)"/>
          <draw:equation draw:name="f76" draw:formula="if(?f35, ?f53, ?f70)"/>
          <draw:equation draw:name="f77" draw:formula="if(?f35, ?f54, ?f68)"/>
          <draw:equation draw:name="f78" draw:formula="if(?f35, ?f55, ?f70)"/>
        </draw:enhanced-geometry>
      </draw:custom-shape>
      <draw:custom-shape svg:width="0.22667in" svg:height="0.17in" draw:id="id131" draw:style-name="a500" draw:transform="translate(-0.11333in -0.085in) rotate(-3.01941) translate(11.78454in 5.94651in)" draw:name="Google Shape;80;p36">
        <svg:title/>
        <svg:desc/>
        <text:p text:style-name="a499" text:class-names="" text:cond-style-name=""><text:span text:style-name="a498" text:class-names=""/></text:p>
        <draw:enhanced-geometry xmlns:dr3d="urn:oasis:names:tc:opendocument:xmlns:dr3d:1.0" draw:path-stretchpoint-x="21600" draw:path-stretchpoint-y="21600" draw:type="non-primitive" svg:viewBox="0 0 21600 21600" draw:enhanced-path="M ?f7 ?f11 L ?f7 ?f7 ?f10 ?f11 Z N" draw:text-areas="?f16 ?f22 ?f23 ?f24" draw:glue-points="?f7 ?f7 ?f7 ?f11 ?f10 ?f11 ?f21 ?f20" draw:glue-point-leaving-directions="-360, -180, -180, -90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  <draw:equation draw:name="f12" draw:formula="?f11 - ?f7"/>
          <draw:equation draw:name="f13" draw:formula="?f10 - ?f7"/>
          <draw:equation draw:name="f14" draw:formula="?f12 / 2"/>
          <draw:equation draw:name="f15" draw:formula="?f13 / 2"/>
          <draw:equation draw:name="f16" draw:formula="?f13 / 12"/>
          <draw:equation draw:name="f17" draw:formula="?f12 * 7"/>
          <draw:equation draw:name="f18" draw:formula="?f13 * 7"/>
          <draw:equation draw:name="f19" draw:formula="?f12 * 11"/>
          <draw:equation draw:name="f20" draw:formula="?f7 + ?f14"/>
          <draw:equation draw:name="f21" draw:formula="?f7 + ?f15"/>
          <draw:equation draw:name="f22" draw:formula="?f17 / 12"/>
          <draw:equation draw:name="f23" draw:formula="?f18 / 12"/>
          <draw:equation draw:name="f24" draw:formula="?f19 / 12"/>
        </draw:enhanced-geometry>
      </draw:custom-shape>
      <draw:frame draw:id="id132" presentation:style-name="a503" draw:name="Google Shape;81;p36" svg:x="0.88889in" svg:y="1.28718in" svg:width="3.22667in" svg:height="1.73078in" presentation:class="title" presentation:placeholder="false">
        <draw:text-box>
          <text:p text:style-name="a502" text:class-names="" text:cond-style-name=""><text:span text:style-name="a501" text:class-names=""/></text:p>
        </draw:text-box>
        <svg:title/>
        <svg:desc/>
      </draw:frame>
      <draw:frame draw:id="id133" presentation:style-name="a507" draw:name="Google Shape;83;p36" svg:x="0.88889in" svg:y="3.0936in" svg:width="3.22222in" svg:height="2.38333in" presentation:class="outline" presentation:placeholder="false">
        <draw:text-box>
          <text:list text:style-name="a506">
            <text:list-item>
              <text:p text:style-name="a505" text:class-names="" text:cond-style-name=""><text:span text:style-name="a504" text:class-names=""/></text:p>
            </text:list-item>
          </text:list>
        </draw:text-box>
        <svg:title/>
        <svg:desc/>
      </draw:frame>
      <draw:frame draw:id="id134" presentation:style-name="a510" draw:name="Google Shape;84;p36" svg:x="0.66667in" svg:y="6.95139in" svg:width="3.11111in" svg:height="0.39931in" presentation:class="date-time" presentation:placeholder="false">
        <draw:text-box>
          <text:p text:style-name="a509" text:class-names="" text:cond-style-name=""><text:span text:style-name="a508" text:class-names=""/></text:p>
        </draw:text-box>
        <svg:title/>
        <svg:desc/>
      </draw:frame>
      <draw:frame draw:id="id135" presentation:style-name="a513" draw:name="Google Shape;85;p36" svg:x="3.88889in" svg:y="6.95139in" svg:width="4.88889in" svg:height="0.39931in" presentation:class="footer" presentation:placeholder="false">
        <draw:text-box>
          <text:p text:style-name="a512" text:class-names="" text:cond-style-name=""><text:span text:style-name="a511" text:class-names=""/></text:p>
        </draw:text-box>
        <svg:title/>
        <svg:desc/>
      </draw:frame>
      <draw:frame draw:id="id136" presentation:style-name="a516" draw:name="Google Shape;86;p36" svg:x="11.77778in" svg:y="6.95139in" svg:width="0.88889in" svg:height="0.39931in" presentation:class="page-number" presentation:placeholder="false">
        <draw:text-box>
          <text:p text:style-name="a515" text:class-names="" text:cond-style-name=""><text:span text:style-name="a514" text:class-names=""><text:page-number style:num-format="1" text:fixed="false"/></text:span></text:p>
        </draw:text-box>
        <svg:title/>
        <svg:desc/>
      </draw:frame>
      <draw:custom-shape svg:width="13.36111in" svg:height="1.13889in" draw:id="id137" draw:style-name="a520" draw:transform="translate(-6.68055in -0.56944in) rotate(-3.14159) translate(6.66666in 6.93053in)" draw:name="Google Shape;87;p36">
        <svg:title/>
        <svg:desc/>
        <text:p text:style-name="a518" text:class-names="" text:cond-style-name=""><text:span text:style-name="a517" text:class-names=""/></text:p>
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 draw:mirror-horizontal="true">
          <draw:equation draw:name="f0" draw:formula="0"/>
          <draw:equation draw:name="f1" draw:formula="5772"/>
          <draw:equation draw:name="f2" draw:formula="656"/>
          <draw:equation draw:name="f3" draw:formula="6"/>
          <draw:equation draw:name="f4" draw:formula="2"/>
          <draw:equation draw:name="f5" draw:formula="2542"/>
          <draw:equation draw:name="f6" draw:formula="2746"/>
          <draw:equation draw:name="f7" draw:formula="101"/>
          <draw:equation draw:name="f8" draw:formula="3828"/>
          <draw:equation draw:name="f9" draw:formula="367"/>
          <draw:equation draw:name="f10" draw:formula="4374"/>
          <draw:equation draw:name="f11" draw:formula="4920"/>
          <draw:equation draw:name="f12" draw:formula="5526"/>
          <draw:equation draw:name="f13" draw:formula="152"/>
          <draw:equation draw:name="f14" draw:formula="5766"/>
          <draw:equation draw:name="f15" draw:formula="55"/>
          <draw:equation draw:name="f16" draw:formula="213"/>
          <draw:equation draw:name="f17" draw:formula="5670"/>
          <draw:equation draw:name="f18" draw:formula="257"/>
          <draw:equation draw:name="f19" draw:formula="5016"/>
          <draw:equation draw:name="f20" draw:formula="441"/>
          <draw:equation draw:name="f21" draw:formula="4302"/>
          <draw:equation draw:name="f22" draw:formula="439"/>
          <draw:equation draw:name="f23" draw:formula="3588"/>
          <draw:equation draw:name="f24" draw:formula="437"/>
          <draw:equation draw:name="f25" draw:formula="2205"/>
          <draw:equation draw:name="f26" draw:formula="165"/>
          <draw:equation draw:name="f27" draw:formula="1488"/>
          <draw:equation draw:name="f28" draw:formula="201"/>
          <draw:equation draw:name="f29" draw:formula="750"/>
          <draw:equation draw:name="f30" draw:formula="209"/>
          <draw:equation draw:name="f31" draw:formula="270"/>
          <draw:equation draw:name="f32" draw:formula="482"/>
          <draw:equation draw:name="f33" draw:formula="?f2 - ?f0"/>
          <draw:equation draw:name="f34" draw:formula="?f1 - ?f0"/>
          <draw:equation draw:name="f35" draw:formula="?f34 / 5772"/>
          <draw:equation draw:name="f36" draw:formula="?f33 / 656"/>
          <draw:equation draw:name="f37" draw:formula="?f0 / ?f35"/>
          <draw:equation draw:name="f38" draw:formula="?f1 / ?f35"/>
          <draw:equation draw:name="f39" draw:formula="?f0 / ?f36"/>
          <draw:equation draw:name="f40" draw:formula="?f2 / ?f36"/>
        </draw:enhanced-geometry>
      </draw:custom-shape>
      <draw:custom-shape svg:width="6.94444in" svg:height="0.69792in" draw:id="id138" draw:style-name="a524" draw:transform="translate(-3.47222in -0.34896in) rotate(-3.14159) translate(9.86111in 7.15104in)" draw:name="Google Shape;88;p36">
        <svg:title/>
        <svg:desc/>
        <text:p text:style-name="a522" text:class-names="" text:cond-style-name=""><text:span text:style-name="a521" text:class-names=""/></text:p>
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 draw:mirror-horizontal="true">
          <draw:equation draw:name="f0" draw:formula="0"/>
          <draw:equation draw:name="f1" draw:formula="3000"/>
          <draw:equation draw:name="f2" draw:formula="595"/>
          <draw:equation draw:name="f3" draw:formula="174"/>
          <draw:equation draw:name="f4" draw:formula="102"/>
          <draw:equation draw:name="f5" draw:formula="1168"/>
          <draw:equation draw:name="f6" draw:formula="533"/>
          <draw:equation draw:name="f7" draw:formula="1668"/>
          <draw:equation draw:name="f8" draw:formula="564"/>
          <draw:equation draw:name="f9" draw:formula="2168"/>
          <draw:equation draw:name="f10" draw:formula="2778"/>
          <draw:equation draw:name="f11" draw:formula="279"/>
          <draw:equation draw:name="f12" draw:formula="186"/>
          <draw:equation draw:name="f13" draw:formula="6"/>
          <draw:equation draw:name="f14" draw:formula="?f2 - ?f0"/>
          <draw:equation draw:name="f15" draw:formula="?f1 - ?f0"/>
          <draw:equation draw:name="f16" draw:formula="?f15 / 3000"/>
          <draw:equation draw:name="f17" draw:formula="?f14 / 595"/>
          <draw:equation draw:name="f18" draw:formula="?f0 / ?f16"/>
          <draw:equation draw:name="f19" draw:formula="?f1 / ?f16"/>
          <draw:equation draw:name="f20" draw:formula="?f0 / ?f17"/>
          <draw:equation draw:name="f21" draw:formula="?f2 / ?f17"/>
        </draw:enhanced-geometry>
      </draw:custom-shape>
      <presentation:notes style:page-layout-name="pageLayout2" draw:style-name="a541">
        <draw:frame draw:id="id13" presentation:style-name="a527" draw:name="Google Shape;3;n" svg:x="0in" svg:y="0in" svg:width="3.22141in" svg:height="0.54477in" presentation:class="header" presentation:placeholder="false">
          <draw:text-box>
            <text:p text:style-name="a526" text:class-names="" text:cond-style-name=""><text:span text:style-name="a525" text:class-names=""/></text:p>
          </draw:text-box>
          <svg:title/>
          <svg:desc/>
        </draw:frame>
        <draw:frame draw:id="id14" presentation:style-name="a530" draw:name="Google Shape;4;n" svg:x="4.2109in" svg:y="0in" svg:width="3.22141in" svg:height="0.54477in" presentation:class="date-time" presentation:placeholder="false">
          <draw:text-box>
            <text:p text:style-name="a529" text:class-names="" text:cond-style-name=""><text:span text:style-name="a528" text:class-names=""/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531" draw:name="Google Shape;5;n">
          <svg:title/>
          <svg:desc/>
        </draw:page-thumbnail>
        <draw:frame draw:id="id16" presentation:style-name="a534" draw:name="Google Shape;6;n" svg:x="0.7434in" svg:y="5.22524in" svg:width="5.94722in" svg:height="4.2752in" presentation:class="notes" presentation:placeholder="false">
          <draw:text-box>
            <text:p text:style-name="a533" text:class-names="" text:cond-style-name=""><text:span text:style-name="a532" text:class-names=""/></text:p>
          </draw:text-box>
          <svg:title/>
          <svg:desc/>
        </draw:frame>
        <draw:frame draw:id="id17" presentation:style-name="a537" draw:name="Google Shape;7;n" svg:x="0in" svg:y="10.31287in" svg:width="3.22141in" svg:height="0.54477in" presentation:class="footer" presentation:placeholder="false">
          <draw:text-box>
            <text:p text:style-name="a536" text:class-names="" text:cond-style-name=""><text:span text:style-name="a535" text:class-names=""/></text:p>
          </draw:text-box>
          <svg:title/>
          <svg:desc/>
        </draw:frame>
        <draw:frame draw:id="id18" presentation:style-name="a540" draw:name="Google Shape;8;n" svg:x="4.2109in" svg:y="10.31287in" svg:width="3.22141in" svg:height="0.54477in" presentation:class="page-number" presentation:placeholder="false">
          <draw:text-box>
            <text:p text:style-name="a539" text:class-names="" text:cond-style-name=""><text:span text:style-name="a53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VERTICAL_TEXT" style:page-layout-name="pageLayout1" draw:style-name="a543">
      <draw:g draw:name="Google Shape;10;p27" draw:id="id139">
        <svg:title/>
        <svg:desc/>
        <draw:custom-shape svg:x="0.00285in" svg:y="0.01587in" svg:width="13.33in" svg:height="7.5in" draw:id="id145" draw:layer="Master1-bg" draw:style-name="a562" draw:name="Google Shape;11;p27">
          <svg:title/>
          <svg:desc/>
          <text:p text:style-name="a561" text:class-names="" text:cond-style-name=""><text:span text:style-name="a56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27" draw:id="id146">
          <svg:title/>
          <svg:desc/>
          <draw:custom-shape svg:x="-0.0179in" svg:y="-0.00781in" svg:width="13.36111in" svg:height="1.13889in" draw:id="id147" draw:layer="Master1-bg" draw:style-name="a566" draw:name="Google Shape;13;p27">
            <svg:title/>
            <svg:desc/>
            <text:p text:style-name="a564" text:class-names="" text:cond-style-name=""><text:span text:style-name="a563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48" draw:layer="Master1-bg" draw:style-name="a570" draw:name="Google Shape;14;p27">
            <svg:title/>
            <svg:desc/>
            <text:p text:style-name="a568" text:class-names="" text:cond-style-name=""><text:span text:style-name="a567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27" draw:id="id149">
            <svg:title/>
            <svg:desc/>
            <draw:custom-shape svg:width="13.36111in" svg:height="0.71in" draw:id="id150" draw:layer="Master1-bg" draw:style-name="a573" draw:transform="translate(-6.68055in -0.355in) rotate(-6.23539) translate(6.6488in 0.57636in)" draw:name="Google Shape;16;p27">
              <svg:title/>
              <svg:desc/>
              <text:p text:style-name="a572" text:class-names="" text:cond-style-name=""><text:span text:style-name="a571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51" draw:layer="Master1-bg" draw:style-name="a576" draw:transform="translate(-6.68986in -0.29in) rotate(-6.23539) translate(6.66502in 0.59169in)" draw:name="Google Shape;17;p27">
              <svg:title/>
              <svg:desc/>
              <text:p text:style-name="a575" text:class-names="" text:cond-style-name=""><text:span text:style-name="a574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40" presentation:style-name="a546" draw:name="Google Shape;90;p37" svg:x="0.66667in" svg:y="0.77in" svg:width="12in" svg:height="1.25in" presentation:class="title" presentation:placeholder="false">
        <draw:text-box>
          <text:p text:style-name="a545" text:class-names="" text:cond-style-name=""><text:span text:style-name="a544" text:class-names=""/></text:p>
        </draw:text-box>
        <svg:title/>
        <svg:desc/>
      </draw:frame>
      <draw:frame draw:id="id141" presentation:style-name="a550" draw:transform="translate(-2.4in -6in) rotate(-1.5708) translate(6.66667in 4.51667in)" draw:name="Google Shape;91;p37" svg:width="4.8in" svg:height="12in" presentation:class="outline" presentation:placeholder="false">
        <draw:text-box>
          <text:list text:style-name="a549">
            <text:list-item>
              <text:p text:style-name="a548" text:class-names="" text:cond-style-name=""><text:span text:style-name="a547" text:class-names=""/></text:p>
            </text:list-item>
          </text:list>
        </draw:text-box>
        <svg:title/>
        <svg:desc/>
      </draw:frame>
      <draw:frame draw:id="id142" presentation:style-name="a553" draw:name="Google Shape;92;p37" svg:x="0.66667in" svg:y="6.95139in" svg:width="3.11111in" svg:height="0.39931in" presentation:class="date-time" presentation:placeholder="false">
        <draw:text-box>
          <text:p text:style-name="a552" text:class-names="" text:cond-style-name=""><text:span text:style-name="a551" text:class-names=""/></text:p>
        </draw:text-box>
        <svg:title/>
        <svg:desc/>
      </draw:frame>
      <draw:frame draw:id="id143" presentation:style-name="a556" draw:name="Google Shape;93;p37" svg:x="3.88889in" svg:y="6.95139in" svg:width="4.88889in" svg:height="0.39931in" presentation:class="footer" presentation:placeholder="false">
        <draw:text-box>
          <text:p text:style-name="a555" text:class-names="" text:cond-style-name=""><text:span text:style-name="a554" text:class-names=""/></text:p>
        </draw:text-box>
        <svg:title/>
        <svg:desc/>
      </draw:frame>
      <draw:frame draw:id="id144" presentation:style-name="a559" draw:name="Google Shape;94;p37" svg:x="11.55556in" svg:y="6.95139in" svg:width="1.11111in" svg:height="0.39931in" presentation:class="page-number" presentation:placeholder="false">
        <draw:text-box>
          <text:p text:style-name="a558" text:class-names="" text:cond-style-name=""><text:span text:style-name="a557" text:class-names=""><text:page-number style:num-format="1" text:fixed="false"/></text:span></text:p>
        </draw:text-box>
        <svg:title/>
        <svg:desc/>
      </draw:frame>
      <presentation:notes style:page-layout-name="pageLayout2" draw:style-name="a593">
        <draw:frame draw:id="id13" presentation:style-name="a579" draw:name="Google Shape;3;n" svg:x="0in" svg:y="0in" svg:width="3.22141in" svg:height="0.54477in" presentation:class="header" presentation:placeholder="false">
          <draw:text-box>
            <text:p text:style-name="a578" text:class-names="" text:cond-style-name=""><text:span text:style-name="a577" text:class-names=""/></text:p>
          </draw:text-box>
          <svg:title/>
          <svg:desc/>
        </draw:frame>
        <draw:frame draw:id="id14" presentation:style-name="a582" draw:name="Google Shape;4;n" svg:x="4.2109in" svg:y="0in" svg:width="3.22141in" svg:height="0.54477in" presentation:class="date-time" presentation:placeholder="false">
          <draw:text-box>
            <text:p text:style-name="a581" text:class-names="" text:cond-style-name=""><text:span text:style-name="a580" text:class-names=""/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583" draw:name="Google Shape;5;n">
          <svg:title/>
          <svg:desc/>
        </draw:page-thumbnail>
        <draw:frame draw:id="id16" presentation:style-name="a586" draw:name="Google Shape;6;n" svg:x="0.7434in" svg:y="5.22524in" svg:width="5.94722in" svg:height="4.2752in" presentation:class="notes" presentation:placeholder="false">
          <draw:text-box>
            <text:p text:style-name="a585" text:class-names="" text:cond-style-name=""><text:span text:style-name="a584" text:class-names=""/></text:p>
          </draw:text-box>
          <svg:title/>
          <svg:desc/>
        </draw:frame>
        <draw:frame draw:id="id17" presentation:style-name="a589" draw:name="Google Shape;7;n" svg:x="0in" svg:y="10.31287in" svg:width="3.22141in" svg:height="0.54477in" presentation:class="footer" presentation:placeholder="false">
          <draw:text-box>
            <text:p text:style-name="a588" text:class-names="" text:cond-style-name=""><text:span text:style-name="a587" text:class-names=""/></text:p>
          </draw:text-box>
          <svg:title/>
          <svg:desc/>
        </draw:frame>
        <draw:frame draw:id="id18" presentation:style-name="a592" draw:name="Google Shape;8;n" svg:x="4.2109in" svg:y="10.31287in" svg:width="3.22141in" svg:height="0.54477in" presentation:class="page-number" presentation:placeholder="false">
          <draw:text-box>
            <text:p text:style-name="a591" text:class-names="" text:cond-style-name=""><text:span text:style-name="a59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VERTICAL_TITLE_AND_VERTICAL_TEXT" style:page-layout-name="pageLayout1" draw:style-name="a595">
      <draw:g draw:name="Google Shape;10;p27" draw:id="id152">
        <svg:title/>
        <svg:desc/>
        <draw:custom-shape svg:x="0.00285in" svg:y="0.01587in" svg:width="13.33in" svg:height="7.5in" draw:id="id158" draw:layer="Master1-bg" draw:style-name="a614" draw:name="Google Shape;11;p27">
          <svg:title/>
          <svg:desc/>
          <text:p text:style-name="a613" text:class-names="" text:cond-style-name=""><text:span text:style-name="a61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27" draw:id="id159">
          <svg:title/>
          <svg:desc/>
          <draw:custom-shape svg:x="-0.0179in" svg:y="-0.00781in" svg:width="13.36111in" svg:height="1.13889in" draw:id="id160" draw:layer="Master1-bg" draw:style-name="a618" draw:name="Google Shape;13;p27">
            <svg:title/>
            <svg:desc/>
            <text:p text:style-name="a616" text:class-names="" text:cond-style-name=""><text:span text:style-name="a615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61" draw:layer="Master1-bg" draw:style-name="a622" draw:name="Google Shape;14;p27">
            <svg:title/>
            <svg:desc/>
            <text:p text:style-name="a620" text:class-names="" text:cond-style-name=""><text:span text:style-name="a619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27" draw:id="id162">
            <svg:title/>
            <svg:desc/>
            <draw:custom-shape svg:width="13.36111in" svg:height="0.71in" draw:id="id163" draw:layer="Master1-bg" draw:style-name="a625" draw:transform="translate(-6.68055in -0.355in) rotate(-6.23539) translate(6.6488in 0.57636in)" draw:name="Google Shape;16;p27">
              <svg:title/>
              <svg:desc/>
              <text:p text:style-name="a624" text:class-names="" text:cond-style-name=""><text:span text:style-name="a623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64" draw:layer="Master1-bg" draw:style-name="a628" draw:transform="translate(-6.68986in -0.29in) rotate(-6.23539) translate(6.66502in 0.59169in)" draw:name="Google Shape;17;p27">
              <svg:title/>
              <svg:desc/>
              <text:p text:style-name="a627" text:class-names="" text:cond-style-name=""><text:span text:style-name="a626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53" presentation:style-name="a598" draw:transform="translate(-2.84982in -1.5in) rotate(-1.5708) translate(11.16667in 3.84982in)" draw:name="Google Shape;96;p38" svg:width="5.69965in" svg:height="3in" presentation:class="title" presentation:placeholder="false">
        <draw:text-box>
          <text:p text:style-name="a597" text:class-names="" text:cond-style-name=""><text:span text:style-name="a596" text:class-names=""/></text:p>
        </draw:text-box>
        <svg:title/>
        <svg:desc/>
      </draw:frame>
      <draw:frame draw:id="id154" presentation:style-name="a602" draw:transform="translate(-2.84982in -4.38889in) rotate(-1.5708) translate(5.05556in 3.84982in)" draw:name="Google Shape;97;p38" svg:width="5.69965in" svg:height="8.77778in" presentation:class="outline" presentation:placeholder="false">
        <draw:text-box>
          <text:list text:style-name="a601">
            <text:list-item>
              <text:p text:style-name="a600" text:class-names="" text:cond-style-name=""><text:span text:style-name="a599" text:class-names=""/></text:p>
            </text:list-item>
          </text:list>
        </draw:text-box>
        <svg:title/>
        <svg:desc/>
      </draw:frame>
      <draw:frame draw:id="id155" presentation:style-name="a605" draw:name="Google Shape;98;p38" svg:x="0.66667in" svg:y="6.95139in" svg:width="3.11111in" svg:height="0.39931in" presentation:class="date-time" presentation:placeholder="false">
        <draw:text-box>
          <text:p text:style-name="a604" text:class-names="" text:cond-style-name=""><text:span text:style-name="a603" text:class-names=""/></text:p>
        </draw:text-box>
        <svg:title/>
        <svg:desc/>
      </draw:frame>
      <draw:frame draw:id="id156" presentation:style-name="a608" draw:name="Google Shape;99;p38" svg:x="3.88889in" svg:y="6.95139in" svg:width="4.88889in" svg:height="0.39931in" presentation:class="footer" presentation:placeholder="false">
        <draw:text-box>
          <text:p text:style-name="a607" text:class-names="" text:cond-style-name=""><text:span text:style-name="a606" text:class-names=""/></text:p>
        </draw:text-box>
        <svg:title/>
        <svg:desc/>
      </draw:frame>
      <draw:frame draw:id="id157" presentation:style-name="a611" draw:name="Google Shape;100;p38" svg:x="11.55556in" svg:y="6.95139in" svg:width="1.11111in" svg:height="0.39931in" presentation:class="page-number" presentation:placeholder="false">
        <draw:text-box>
          <text:p text:style-name="a610" text:class-names="" text:cond-style-name=""><text:span text:style-name="a609" text:class-names=""><text:page-number style:num-format="1" text:fixed="false"/></text:span></text:p>
        </draw:text-box>
        <svg:title/>
        <svg:desc/>
      </draw:frame>
      <presentation:notes style:page-layout-name="pageLayout2" draw:style-name="a645">
        <draw:frame draw:id="id13" presentation:style-name="a631" draw:name="Google Shape;3;n" svg:x="0in" svg:y="0in" svg:width="3.22141in" svg:height="0.54477in" presentation:class="header" presentation:placeholder="false">
          <draw:text-box>
            <text:p text:style-name="a630" text:class-names="" text:cond-style-name=""><text:span text:style-name="a629" text:class-names=""/></text:p>
          </draw:text-box>
          <svg:title/>
          <svg:desc/>
        </draw:frame>
        <draw:frame draw:id="id14" presentation:style-name="a634" draw:name="Google Shape;4;n" svg:x="4.2109in" svg:y="0in" svg:width="3.22141in" svg:height="0.54477in" presentation:class="date-time" presentation:placeholder="false">
          <draw:text-box>
            <text:p text:style-name="a633" text:class-names="" text:cond-style-name=""><text:span text:style-name="a632" text:class-names=""/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635" draw:name="Google Shape;5;n">
          <svg:title/>
          <svg:desc/>
        </draw:page-thumbnail>
        <draw:frame draw:id="id16" presentation:style-name="a638" draw:name="Google Shape;6;n" svg:x="0.7434in" svg:y="5.22524in" svg:width="5.94722in" svg:height="4.2752in" presentation:class="notes" presentation:placeholder="false">
          <draw:text-box>
            <text:p text:style-name="a637" text:class-names="" text:cond-style-name=""><text:span text:style-name="a636" text:class-names=""/></text:p>
          </draw:text-box>
          <svg:title/>
          <svg:desc/>
        </draw:frame>
        <draw:frame draw:id="id17" presentation:style-name="a641" draw:name="Google Shape;7;n" svg:x="0in" svg:y="10.31287in" svg:width="3.22141in" svg:height="0.54477in" presentation:class="footer" presentation:placeholder="false">
          <draw:text-box>
            <text:p text:style-name="a640" text:class-names="" text:cond-style-name=""><text:span text:style-name="a639" text:class-names=""/></text:p>
          </draw:text-box>
          <svg:title/>
          <svg:desc/>
        </draw:frame>
        <draw:frame draw:id="id18" presentation:style-name="a644" draw:name="Google Shape;8;n" svg:x="4.2109in" svg:y="10.31287in" svg:width="3.22141in" svg:height="0.54477in" presentation:class="page-number" presentation:placeholder="false">
          <draw:text-box>
            <text:p text:style-name="a643" text:class-names="" text:cond-style-name=""><text:span text:style-name="a64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2-fourObj-Title,-4-Content" style:page-layout-name="pageLayout1" draw:style-name="a647">
      <draw:g draw:name="Google Shape;10;p27" draw:id="id165">
        <svg:title/>
        <svg:desc/>
        <draw:custom-shape svg:x="0.00285in" svg:y="0.01587in" svg:width="13.33in" svg:height="7.5in" draw:id="id171" draw:layer="Master1-bg" draw:style-name="a669" draw:name="Google Shape;11;p27">
          <svg:title/>
          <svg:desc/>
          <text:p text:style-name="a668" text:class-names="" text:cond-style-name=""><text:span text:style-name="a66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27" draw:id="id172">
          <svg:title/>
          <svg:desc/>
          <draw:custom-shape svg:x="-0.0179in" svg:y="-0.00781in" svg:width="13.36111in" svg:height="1.13889in" draw:id="id173" draw:layer="Master1-bg" draw:style-name="a673" draw:name="Google Shape;13;p27">
            <svg:title/>
            <svg:desc/>
            <text:p text:style-name="a671" text:class-names="" text:cond-style-name=""><text:span text:style-name="a670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74" draw:layer="Master1-bg" draw:style-name="a677" draw:name="Google Shape;14;p27">
            <svg:title/>
            <svg:desc/>
            <text:p text:style-name="a675" text:class-names="" text:cond-style-name=""><text:span text:style-name="a674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27" draw:id="id175">
            <svg:title/>
            <svg:desc/>
            <draw:custom-shape svg:width="13.36111in" svg:height="0.71in" draw:id="id176" draw:layer="Master1-bg" draw:style-name="a680" draw:transform="translate(-6.68055in -0.355in) rotate(-6.23539) translate(6.6488in 0.57636in)" draw:name="Google Shape;16;p27">
              <svg:title/>
              <svg:desc/>
              <text:p text:style-name="a679" text:class-names="" text:cond-style-name=""><text:span text:style-name="a678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77" draw:layer="Master1-bg" draw:style-name="a683" draw:transform="translate(-6.68986in -0.29in) rotate(-6.23539) translate(6.66502in 0.59169in)" draw:name="Google Shape;17;p27">
              <svg:title/>
              <svg:desc/>
              <text:p text:style-name="a682" text:class-names="" text:cond-style-name=""><text:span text:style-name="a681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66" presentation:style-name="a650" draw:name="Google Shape;92;p15" svg:x="0.66654in" svg:y="0.77008in" svg:width="12in" svg:height="1.25in" presentation:class="title" presentation:placeholder="false">
        <draw:text-box>
          <text:p text:style-name="a649" text:class-names="" text:cond-style-name=""><text:span text:style-name="a648" text:class-names=""/></text:p>
        </draw:text-box>
        <svg:title/>
        <svg:desc/>
      </draw:frame>
      <draw:frame draw:id="id167" presentation:style-name="a654" draw:name="Google Shape;93;p15" svg:x="0.66654in" svg:y="1.75472in" svg:width="5.85551in" svg:height="2.07441in" presentation:class="outline" presentation:placeholder="false">
        <draw:text-box>
          <text:list text:style-name="a653">
            <text:list-item>
              <text:p text:style-name="a652" text:class-names="" text:cond-style-name=""><text:span text:style-name="a651" text:class-names=""/></text:p>
            </text:list-item>
          </text:list>
        </draw:text-box>
        <svg:title/>
        <svg:desc/>
      </draw:frame>
      <draw:frame draw:id="id168" presentation:style-name="a658" draw:name="Google Shape;94;p15" svg:x="6.81535in" svg:y="1.75472in" svg:width="5.85551in" svg:height="2.07441in" presentation:class="outline" presentation:placeholder="false">
        <draw:text-box>
          <text:list text:style-name="a657">
            <text:list-item>
              <text:p text:style-name="a656" text:class-names="" text:cond-style-name=""><text:span text:style-name="a655" text:class-names=""/></text:p>
            </text:list-item>
          </text:list>
        </draw:text-box>
        <svg:title/>
        <svg:desc/>
      </draw:frame>
      <draw:frame draw:id="id169" presentation:style-name="a662" draw:name="Google Shape;95;p15" svg:x="0.66654in" svg:y="4.02677in" svg:width="5.85551in" svg:height="2.07441in" presentation:class="outline" presentation:placeholder="false">
        <draw:text-box>
          <text:list text:style-name="a661">
            <text:list-item>
              <text:p text:style-name="a660" text:class-names="" text:cond-style-name=""><text:span text:style-name="a659" text:class-names=""/></text:p>
            </text:list-item>
          </text:list>
        </draw:text-box>
        <svg:title/>
        <svg:desc/>
      </draw:frame>
      <draw:frame draw:id="id170" presentation:style-name="a666" draw:name="Google Shape;96;p15" svg:x="6.81535in" svg:y="4.02677in" svg:width="5.85551in" svg:height="2.07441in" presentation:class="outline" presentation:placeholder="false">
        <draw:text-box>
          <text:list text:style-name="a665">
            <text:list-item>
              <text:p text:style-name="a664" text:class-names="" text:cond-style-name=""><text:span text:style-name="a663" text:class-names=""/></text:p>
            </text:list-item>
          </text:list>
        </draw:text-box>
        <svg:title/>
        <svg:desc/>
      </draw:frame>
      <presentation:notes style:page-layout-name="pageLayout2" draw:style-name="a700">
        <draw:frame draw:id="id13" presentation:style-name="a686" draw:name="Google Shape;3;n" svg:x="0in" svg:y="0in" svg:width="3.22141in" svg:height="0.54477in" presentation:class="header" presentation:placeholder="false">
          <draw:text-box>
            <text:p text:style-name="a685" text:class-names="" text:cond-style-name=""><text:span text:style-name="a684" text:class-names=""/></text:p>
          </draw:text-box>
          <svg:title/>
          <svg:desc/>
        </draw:frame>
        <draw:frame draw:id="id14" presentation:style-name="a689" draw:name="Google Shape;4;n" svg:x="4.2109in" svg:y="0in" svg:width="3.22141in" svg:height="0.54477in" presentation:class="date-time" presentation:placeholder="false">
          <draw:text-box>
            <text:p text:style-name="a688" text:class-names="" text:cond-style-name=""><text:span text:style-name="a687" text:class-names=""/></text:p>
          </draw:text-box>
          <svg:title/>
          <svg:desc/>
        </draw:frame>
        <draw:page-thumbnail svg:x="0.46181in" svg:y="1.35764in" svg:width="6.51042in" svg:height="3.66319in" presentation:class="page" draw:id="id15" presentation:style-name="a690" draw:name="Google Shape;5;n">
          <svg:title/>
          <svg:desc/>
        </draw:page-thumbnail>
        <draw:frame draw:id="id16" presentation:style-name="a693" draw:name="Google Shape;6;n" svg:x="0.7434in" svg:y="5.22524in" svg:width="5.94722in" svg:height="4.2752in" presentation:class="notes" presentation:placeholder="false">
          <draw:text-box>
            <text:p text:style-name="a692" text:class-names="" text:cond-style-name=""><text:span text:style-name="a691" text:class-names=""/></text:p>
          </draw:text-box>
          <svg:title/>
          <svg:desc/>
        </draw:frame>
        <draw:frame draw:id="id17" presentation:style-name="a696" draw:name="Google Shape;7;n" svg:x="0in" svg:y="10.31287in" svg:width="3.22141in" svg:height="0.54477in" presentation:class="footer" presentation:placeholder="false">
          <draw:text-box>
            <text:p text:style-name="a695" text:class-names="" text:cond-style-name=""><text:span text:style-name="a694" text:class-names=""/></text:p>
          </draw:text-box>
          <svg:title/>
          <svg:desc/>
        </draw:frame>
        <draw:frame draw:id="id18" presentation:style-name="a699" draw:name="Google Shape;8;n" svg:x="4.2109in" svg:y="10.31287in" svg:width="3.22141in" svg:height="0.54477in" presentation:class="page-number" presentation:placeholder="false">
          <draw:text-box>
            <text:p text:style-name="a698" text:class-names="" text:cond-style-name=""><text:span text:style-name="a697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meta:initial-creator>葉愷芸</meta:initial-creator>
    <dc:creator>科創Y坤</dc:creator>
    <meta:creation-date>2018-06-20T05:53:52Z</meta:creation-date>
    <dc:date>2026-07-16T08:12:31Z</dc:date>
    <meta:editing-cycles>1</meta:editing-cycles>
    <meta:editing-duration>PT2292S</meta:editing-duration>
    <meta:user-defined meta:name="ContentTypeId">0x010100AA3F7D94069FF64A86F7DFF56D60E3BE</meta:user-defined>
    <meta:user-defined meta:name="Order" meta:value-type="float">74069100</meta:user-defined>
    <meta:user-defined meta:name="HiddenCategoryTags"/>
    <meta:user-defined meta:name="InternalTags"/>
    <meta:user-defined meta:name="FeatureTags"/>
    <meta:user-defined meta:name="LocalizationTags"/>
    <meta:user-defined meta:name="CategoryTags"/>
    <meta:user-defined meta:name="Applications"/>
    <meta:user-defined meta:name="CampaignTags"/>
    <meta:user-defined meta:name="ScenarioTags"/>
    <meta:document-statistic meta:paragraph-count="321" meta:word-count="1149"/>
  </office:meta>
</office:document-meta>
</file>